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bf45e25d23415f651fcf6f53a21915.jpg"/>
  <manifest:file-entry manifest:media-type="image/jpeg" manifest:full-path="Pictures/585b2b74e054054666c4d10affe08b3b.jpg"/>
  <manifest:file-entry manifest:media-type="image/jpeg" manifest:full-path="Pictures/2edb83ce93ba963976901f2671b223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allgemeines:einrichtung_wechseln"/><text:bookmark-start text:name="__RefHeading___einrichtung_wechseln_1"/><text:bookmark-start text:name="einrichtung_wechseln"/>Einrichtung wechseln<text:bookmark-end text:name="__RefHeading___einrichtung_wechseln_1"/><text:bookmark-end text:name="einrichtung_wechseln"/></text:h>
      <text:p text:style-name="Text_20_body">Als UniVZ-Bearbeiter können Sie die Bearbeitungsrechte für mehrere Einrichtungen erhalten haben. Nach erfolgreicher UniVZ-Anmeldung können Sie in der Info-Leiste sehen, welcher Einrichtung Sie aktuell zugeordnet sind. <text:span text:style-name="Strong_20_Emphasis">Sie können nur Daten (Veranstaltungen, Personen, etc.) der dort angezeigten Einrichtung bearbeiten!</text:span></text:p>
      <text:p text:style-name="Text_20_body"><draw:frame draw:style-name="media" draw:name="0" text:anchor-type="as-char" draw:z-index="0" svg:width="14.313958333333cm" svg:height="1.0054166666667cm"><draw:image xlink:href="Pictures/d1bf45e25d23415f651fcf6f53a21915.jpg" xlink:type="simple" xlink:show="embed" xlink:actuate="onLoad"/></draw:frame></text:p>
      <text:p text:style-name="Text_20_body">Damit Sie die Daten einer anderen Einrichtung, für die Sie entsprechende Rechte erhalten haben, bearbeiten können, gehen Sie folgendermaßen vor:</text:p>
      <text:list text:style-name="List_20_1" text:continue-numbering="false">
        <text:list-item>
          <text:p text:style-name="LastListParagraph_List_20_1_Content_First"> Sie klicken in der Info-Leiste auf den aktuellen Einrichtungsnamen und erhalten die Liste Ihrer Einrichtungen.</text:p>
        </text:list-item>
      </text:list>
      <text:p text:style-name="Text_20_body"><draw:frame draw:style-name="media" draw:name="1" text:anchor-type="as-char" draw:z-index="1" svg:width="13.520208333333cm" svg:height="4.524375cm"><draw:image xlink:href="Pictures/585b2b74e054054666c4d10affe08b3b.jpg" xlink:type="simple" xlink:show="embed" xlink:actuate="onLoad"/></draw:frame></text:p>
      <text:list text:style-name="List_20_1" text:continue-numbering="false">
        <text:list-item>
          <text:p text:style-name="LastListParagraph_List_20_1_Content_First"> Jetzt klicken Sie die von Ihnen gewünschte Einrichtung an, die dann in der Info-Leiste angezeigt wird. </text:p>
        </text:list-item>
      </text:list>
      <text:p text:style-name="Text_20_body"><draw:frame draw:style-name="media" draw:name="2" text:anchor-type="as-char" draw:z-index="2" svg:width="15.187083333333cm" svg:height="0.84666666666667cm"><draw:image xlink:href="Pictures/2edb83ce93ba963976901f2671b22350.jpg" xlink:type="simple" xlink:show="embed" xlink:actuate="onLoad"/></draw:frame></text:p>
      <text:p text:style-name="Text_20_body">Sie können jetzt Daten der neuen Einrichtung be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1::45:06</meta:creation-date>
    <dc:creator>Generated</dc:creator>
    <dc:date>2026-08-14T11::45:06</dc:date>
    <dc:language>en-US</dc:language>
    <meta:editing-cycles>1</meta:editing-cycles>
    <meta:editing-duration>PT0S</meta:editing-duration>
    <dc:title>univz:allgemeines:einrichtung_wechseln</dc:title>
  </office:meta>
</office:document-meta>
</file>