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1aac21f3fcc3d3fdfe35ab7529784f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blogs:09_videos_einfuegen"/><text:bookmark-start text:name="__RefHeading___videos_einfuegen_1"/><text:bookmark-start text:name="videos_einfuegen"/>Videos einfügen<text:bookmark-end text:name="__RefHeading___videos_einfuegen_1"/><text:bookmark-end text:name="videos_einfuegen"/></text:h>
      <text:p text:style-name="Text_20_body">YouTube-Videos können einfach in Seiten und Artikel eingebunden werden, indem der Video-Link per copy/paste an die jeweilige Stelle eingefügt wird.</text:p>
      <text:p text:style-name="Text_20_body"><draw:frame draw:style-name="media" draw:name="0" text:anchor-type="as-char" draw:z-index="0" svg:width="13.229166666667cm" svg:height="9.7660340314136cm"><draw:image xlink:href="Pictures/41aac21f3fcc3d3fdfe35ab7529784f8.jpg" xlink:type="simple" xlink:show="embed" xlink:actuate="onLoad"/></draw:frame>
 <text:line-break/>
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7::50:11</meta:creation-date>
    <dc:creator>Generated</dc:creator>
    <dc:date>2026-08-19T17::50:11</dc:date>
    <dc:language>en-US</dc:language>
    <meta:editing-cycles>1</meta:editing-cycles>
    <meta:editing-duration>PT0S</meta:editing-duration>
    <dc:title>support:blogs:09_videos_einfuegen</dc:title>
  </office:meta>
</office:document-meta>
</file>