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ac2bfbb56b96528a9a4a090806f726.png"/>
  <manifest:file-entry manifest:media-type="image/png" manifest:full-path="Pictures/7fa635f058b47a8c7c6e114fbcfa78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blogs:07_artikel_verfassen"/><text:bookmark-start text:name="__RefHeading___artikel_verfassen_1"/><text:bookmark-start text:name="artikel_verfassen"/>Artikel verfassen<text:bookmark-end text:name="__RefHeading___artikel_verfassen_1"/><text:bookmark-end text:name="artikel_verfassen"/></text:h>
      <text:h text:style-name="Heading_20_4" text:outline-level="4"><text:bookmark-start text:name="__RefHeading___schritt_1_2"/><text:bookmark-start text:name="schritt_1"/>Schritt 1:<text:bookmark-end text:name="__RefHeading___schritt_1_2"/><text:bookmark-end text:name="schritt_1"/></text:h>
      <text:p text:style-name="Text_20_body">Login auf der Blog-Verwaltungsseite: 
<text:a xlink:type="simple" xlink:href="http://blog.stud.uni-goettingen.de/deinblogname/wp-admin" text:style-name="Internet_20_link" text:visited-style-name="Visited_20_Internet_20_Link">http://blog.stud.uni-goettingen.de/deinblogname/wp-admin</text:a></text:p>
      <text:h text:style-name="Heading_20_4" text:outline-level="4"><text:bookmark-start text:name="__RefHeading___schritt_2_3"/><text:bookmark-start text:name="schritt_2"/>Schritt 2:<text:bookmark-end text:name="__RefHeading___schritt_2_3"/><text:bookmark-end text:name="schritt_2"/></text:h>
      <text:p text:style-name="Text_20_body">Auf Menüpunkt „Artikel“ ⇒ „Erstellen“ klicken</text:p>
      <text:p text:style-name="Text_20_body"><draw:frame draw:style-name="medialeft" draw:name="0" text:anchor-type="paragraph" draw:z-index="0" svg:width="18.441458333333cm" style:rel-width="100%" svg:height="11.721041666667cm" style:rel-height="scale"><draw:image xlink:href="Pictures/22ac2bfbb56b96528a9a4a090806f726.png" xlink:type="simple" xlink:show="embed" xlink:actuate="onLoad"/></draw:frame>
<text:line-break/>
<text:line-break/></text:p>
      <text:h text:style-name="Heading_20_4" text:outline-level="4"><text:bookmark-start text:name="__RefHeading___schritt_3_4"/><text:bookmark-start text:name="schritt_3"/>Schritt 3:<text:bookmark-end text:name="__RefHeading___schritt_3_4"/><text:bookmark-end text:name="schritt_3"/></text:h>
      <text:p text:style-name="Text_20_body">Nach Eingabe des Titels und des Textes kannst du die Kategorien auswählen, in denen der Artikel veröffentlicht werden soll:</text:p>
      <text:p text:style-name="Text_20_body"><draw:frame draw:style-name="medialeft" draw:name="1" text:anchor-type="paragraph" draw:z-index="1" svg:width="14.790208333333cm" svg:height="13.043958333333cm"><draw:image xlink:href="Pictures/7fa635f058b47a8c7c6e114fbcfa78f9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chritt_4_5"/><text:bookmark-start text:name="schritt_4"/>Schritt 4:<text:bookmark-end text:name="__RefHeading___schritt_4_5"/><text:bookmark-end text:name="schritt_4"/></text:h>
      <text:p text:style-name="Text_20_body">Der Artikel wird erst veröffentlicht, wenn du auf den Button „Veröffentlichen“ klickst; beim Klick auf Speichern wird der Artikel als Entwurf gespeichert. Du hast dann die Möglichkeit ihn zu einem späteren Zeitpunkt zu veröffentli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6::40:18</meta:creation-date>
    <dc:creator>Generated</dc:creator>
    <dc:date>2026-08-19T16::40:18</dc:date>
    <dc:language>en-US</dc:language>
    <meta:editing-cycles>1</meta:editing-cycles>
    <meta:editing-duration>PT0S</meta:editing-duration>
    <dc:title>support:blogs:07_artikel_verfassen</dc:title>
  </office:meta>
</office:document-meta>
</file>