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a992d82f7c37b808c506a5149a050d.jpg"/>
  <manifest:file-entry manifest:media-type="image/jpeg" manifest:full-path="Pictures/b097a544809933c0318b42455021a271.jpg"/>
  <manifest:file-entry manifest:media-type="image/jpeg" manifest:full-path="Pictures/f452e6acc10a8620c0618c063c15cd93.jpg"/>
  <manifest:file-entry manifest:media-type="image/jpeg" manifest:full-path="Pictures/da82283c78f285a1f1a1e69f2167db65.jpg"/>
  <manifest:file-entry manifest:media-type="image/jpeg" manifest:full-path="Pictures/4c1fe9806ef0accb691224cf23cdcb4b.jpg"/>
  <manifest:file-entry manifest:media-type="image/jpeg" manifest:full-path="Pictures/120a87cd6fff609b0dedade383b766b4.jpg"/>
  <manifest:file-entry manifest:media-type="image/jpeg" manifest:full-path="Pictures/43fe2d8318ee44e05dd3a68b8184da18.jpg"/>
  <manifest:file-entry manifest:media-type="image/jpeg" manifest:full-path="Pictures/38fb9365ba5ebb67b9ba79189566461e.jpg"/>
  <manifest:file-entry manifest:media-type="image/jpeg" manifest:full-path="Pictures/5100df4e3b24ec99ec47327248f16d36.jpg"/>
  <manifest:file-entry manifest:media-type="image/jpeg" manifest:full-path="Pictures/f15191baf3dfb3a798aedff40e67bf22.jpg"/>
  <manifest:file-entry manifest:media-type="image/jpeg" manifest:full-path="Pictures/5bd5942e4b157f62e7ae641be26f67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verfahren:ausfalltermine_erfassen"/><text:bookmark-start text:name="__RefHeading___ausfalltermine_erfassen_und_loschen_1"/><text:bookmark-start text:name="ausfalltermine_erfassen_und_loschen"/>Ausfalltermine erfassen und löschen<text:bookmark-end text:name="__RefHeading___ausfalltermine_erfassen_und_loschen_1"/><text:bookmark-end text:name="ausfalltermine_erfassen_und_loschen"/></text:h>
      <text:p text:style-name="Text_20_body">Veranstaltungsdaten stets möglichst aktuell zu halten, erhöht die Qualität der Information. Dies gilt auch für die Erfassung von Ausfallterminen. Diese Information wird an sehr unterschiedlichen Stellen genutzt:</text:p>
      <text:list text:style-name="List_20_1" text:continue-numbering="false">
        <text:list-item>
          <text:p text:style-name="List_20_1_Content_First"> Raumverwalter können den freiwerdenden Termin für andere Veranstaltungen nutzen.</text:p>
        </text:list-item>
        <text:list-item>
          <text:p text:style-name="List_20_1_Content"> UniVZ-Veranstaltungsdetails zeigen Ausfalltermine an.</text:p>
        </text:list-item>
        <text:list-item>
          <text:p text:style-name="List_20_1_Content"> UniVZ-Raumpläne, die an den Veranstaltungsräumen aushängen, berücksichtigen Ausfalltermine.</text:p>
        </text:list-item>
        <text:list-item>
          <text:p text:style-name="List_20_1_Content"> Stud.IP-Veranstaltungen übernehmen Terminänderungen aus UniVZ. <text:line-break/>siehe auch: <text:a xlink:type="simple" xlink:href="https://www.studit.uni-goettingen.de/univz/zusammenspiel_mit_anderen_systemen/univz_und_stud.ip" text:style-name="Internet_20_link" text:visited-style-name="Visited_20_Internet_20_Link">UniVZ und Stud.IP</text:a></text:p>
        </text:list-item>
        <text:list-item>
          <text:p text:style-name="List_20_1_Content_Last"> Der Veranstaltungsmonitor berücksichtigt Ausfalltermine. <text:line-break/>siehe auch: <text:a xlink:type="simple" xlink:href="https://www.studit.uni-goettingen.de/univz/zusammenspiel_mit_anderen_systemen/univz_und_veranstaltungsmonitor" text:style-name="Internet_20_link" text:visited-style-name="Visited_20_Internet_20_Link">UniVZ und Veranstaltungsmonitor</text:a></text:p>
        </text:list-item>
      </text:list>
      <text:p text:style-name="Text_20_body">Es gibt mehrere Möglichkeiten, einen Ausfalltermin für eine Veranstaltung zu erfassen. Welcher Möglichkeit die günstigste ist, hängt davon ab, über welche Informationen Sie verfügen.</text:p>
      <text:h text:style-name="Heading_20_2" text:outline-level="2"><text:bookmark-start text:name="__RefHeading___ausfalltermin_ueber_veranstaltungssuche_2"/><text:bookmark-start text:name="ausfalltermin_ueber_veranstaltungssuche"/>Ausfalltermin über Veranstaltungssuche<text:bookmark-end text:name="__RefHeading___ausfalltermin_ueber_veranstaltungssuche_2"/><text:bookmark-end text:name="ausfalltermin_ueber_veranstaltungssuche"/></text:h>
      <text:p text:style-name="Text_20_body">Sie suchen die Veranstaltung, für die Sie einen Ausfalltermin erfassen wollen, und klicken in die Detailansicht der Veranstaltung: <text:line-break/>Siehe auch: <text:a xlink:type="simple" xlink:href="https://www.studit.uni-goettingen.de/univz/veranstaltungen/suchen" text:style-name="Internet_20_link" text:visited-style-name="Visited_20_Internet_20_Link">Veranstaltungen - Suchen und Bearbeiten</text:a></text:p>
      <text:p text:style-name="Text_20_body">In der Detailansicht finden Sie zu jeder Termingruppe einen Button zum Eintragen von Ausfallterminen. In der Regel werden Ausfalltermine für Terminserien erfasst. <text:line-break/>Solange noch kein Ausfalltermin erfasst ist, bleibt die Spalte „fällt aus am“ leer.</text:p>
      <text:p text:style-name="Text_20_body"><draw:frame draw:style-name="media" draw:name="0" text:anchor-type="as-char" draw:z-index="0" svg:width="20.955cm" style:rel-width="100%" svg:height="7.2760416666667cm" style:rel-height="scale"><draw:image xlink:href="Pictures/82a992d82f7c37b808c506a5149a050d.jpg" xlink:type="simple" xlink:show="embed" xlink:actuate="onLoad"/></draw:frame></text:p>
      <text:p text:style-name="Text_20_body">Sie klicken jetzt auf den Button <text:span text:style-name="Strong_20_Emphasis">„Ausfalltermin eintragen“</text:span> und kommen so in die Erfassungsmaske für Ausfalltermine. Dort können Sie über die DropDown-Liste <text:span text:style-name="Strong_20_Emphasis">„Ausfalltermin“</text:span> alle Termine der Terminserien sichtbar machen und klicken auf den gewünschten Ausfalltermin.</text:p>
      <text:p text:style-name="Text_20_body"><draw:frame draw:style-name="media" draw:name="1" text:anchor-type="as-char" draw:z-index="1" svg:width="13.49375cm" svg:height="11.562291666667cm"><draw:image xlink:href="Pictures/b097a544809933c0318b42455021a271.jpg" xlink:type="simple" xlink:show="embed" xlink:actuate="onLoad"/></draw:frame></text:p>
      <text:p text:style-name="Text_20_body">Sie haben nun die Möglichkeit eine Bemerkung zu erfassen und klicken abschließen auf den Button <text:span text:style-name="Strong_20_Emphasis">„Speichern“</text:span>.</text:p>
      <text:p text:style-name="Text_20_body"><draw:frame draw:style-name="media" draw:name="2" text:anchor-type="as-char" draw:z-index="2" svg:width="13.784791666667cm" svg:height="5.9795833333333cm"><draw:image xlink:href="Pictures/f452e6acc10a8620c0618c063c15cd93.jpg" xlink:type="simple" xlink:show="embed" xlink:actuate="onLoad"/></draw:frame></text:p>
      <text:p text:style-name="Text_20_body">Sie können nun weitere Ausfalltermine durch Klick auf den Button <text:span text:style-name="Strong_20_Emphasis">„Neu“</text:span> erfassen oder durch Klick auf den Button <text:span text:style-name="Strong_20_Emphasis">„Zurück“</text:span> wieder in die Detailansicht der Veranstaltung gelangen.
In der Detailansicht sieht das dann so aus: </text:p>
      <text:p text:style-name="Text_20_body">Mit Eingabe einer Bemerkung
<draw:frame draw:style-name="media" draw:name="3" text:anchor-type="as-char" draw:z-index="3" svg:width="20.6375cm" style:rel-width="100%" svg:height="1.985593654043cm" style:rel-height="scale"><draw:image xlink:href="Pictures/da82283c78f285a1f1a1e69f2167db65.jpg" xlink:type="simple" xlink:show="embed" xlink:actuate="onLoad"/></draw:frame></text:p>
      <text:p text:style-name="Text_20_body">Ohne Eingabe einer Bemerkung
<draw:frame draw:style-name="media" draw:name="4" text:anchor-type="as-char" draw:z-index="4" svg:width="20.6375cm" style:rel-width="100%" svg:height="2.435644035533cm" style:rel-height="scale"><draw:image xlink:href="Pictures/4c1fe9806ef0accb691224cf23cdcb4b.jpg" xlink:type="simple" xlink:show="embed" xlink:actuate="onLoad"/></draw:frame></text:p>
      <text:h text:style-name="Heading_20_2" text:outline-level="2"><text:bookmark-start text:name="__RefHeading___ausfalltermin_ueber_personensuche_1_3"/><text:bookmark-start text:name="ausfalltermin_ueber_personensuche_1"/>Ausfalltermin über Personensuche 1<text:bookmark-end text:name="__RefHeading___ausfalltermin_ueber_personensuche_1_3"/><text:bookmark-end text:name="ausfalltermin_ueber_personensuche_1"/></text:h>
      <text:p text:style-name="Text_20_body">Sie suchen die Person, für die Sie einen Ausfalltermin in einer Veranstaltung erfassen wollen, und klicken in die Detailansicht der Person: <text:line-break/>Siehe auch: Link Personensuche fehlt noch</text:p>
      <text:p text:style-name="Text_20_body">In der Detailansicht klicken Sie unter dem Abschnitt <text:span text:style-name="Strong_20_Emphasis">„Veranstaltungen“</text:span> den Link <text:span text:style-name="Strong_20_Emphasis">„Veranstaltungsliste“</text:span> an.</text:p>
      <text:p text:style-name="Text_20_body"><draw:frame draw:style-name="media" draw:name="5" text:anchor-type="as-char" draw:z-index="5" svg:width="13.864166666667cm" svg:height="6.3764583333333cm"><draw:image xlink:href="Pictures/120a87cd6fff609b0dedade383b766b4.jpg" xlink:type="simple" xlink:show="embed" xlink:actuate="onLoad"/></draw:frame></text:p>
      <text:p text:style-name="Text_20_body">Sie erhalten damit eine Liste aller Veranstaltungen der Person in der mittellangen Ansicht. Sie finden in dieser Ansicht wiederum zu jeder Terminserie den Button für die Erfassung von Ausfallterminen. </text:p>
      <text:p text:style-name="Text_20_body"><draw:frame draw:style-name="media" draw:name="6" text:anchor-type="as-char" draw:z-index="6" svg:width="20.6375cm" style:rel-width="100%" svg:height="4.2496782496782cm" style:rel-height="scale"><draw:image xlink:href="Pictures/43fe2d8318ee44e05dd3a68b8184da18.jpg" xlink:type="simple" xlink:show="embed" xlink:actuate="onLoad"/></draw:frame></text:p>
      <text:p text:style-name="Text_20_body">Sie suchen sich jetzt die gewünschte Veranstaltung aus, klicken dort auf den entsprechenden Button und kommen so in die Erfassungsmaske für Ausfalltermine. Dort geht es dann weiter wie oben beschrieben.</text:p>
      <text:h text:style-name="Heading_20_2" text:outline-level="2"><text:bookmark-start text:name="__RefHeading___ausfalltermin_ueber_personensuche_2_4"/><text:bookmark-start text:name="ausfalltermin_ueber_personensuche_2"/>Ausfalltermin über Personensuche 2<text:bookmark-end text:name="__RefHeading___ausfalltermin_ueber_personensuche_2_4"/><text:bookmark-end text:name="ausfalltermin_ueber_personensuche_2"/></text:h>
      <text:p text:style-name="Text_20_body">Wie im vorigen Beispiel suchen Sie die Person, für die Sie einen Ausfalltermin in einer Veranstaltung erfassen wollen, und klicken in die Detailansicht der Person: <text:line-break/>Siehe auch: Link Personensuche</text:p>
      <text:p text:style-name="Text_20_body">In der Detailansicht finden Sie unter dem Abschnitt „Veranstaltungen“ die Liste der Veranstaltungen der Person. </text:p>
      <text:p text:style-name="Text_20_body"><draw:frame draw:style-name="media" draw:name="7" text:anchor-type="as-char" draw:z-index="7" svg:width="13.282083333333cm" svg:height="6.3235416666667cm"><draw:image xlink:href="Pictures/38fb9365ba5ebb67b9ba79189566461e.jpg" xlink:type="simple" xlink:show="embed" xlink:actuate="onLoad"/></draw:frame></text:p>
      <text:p text:style-name="Text_20_body">Dort kommen Sie durch Klick in die Detailansicht der Veranstaltung und können dann einen Ausfalltermin, wie unter „Ausfalltermin über Veranstaltungssuche“ beschrieben, erfassen.</text:p>
      <text:h text:style-name="Heading_20_2" text:outline-level="2"><text:bookmark-start text:name="__RefHeading___ausfalltermin_ueber_raumplan_5"/><text:bookmark-start text:name="ausfalltermin_ueber_raumplan"/>Ausfalltermin über Raumplan<text:bookmark-end text:name="__RefHeading___ausfalltermin_ueber_raumplan_5"/><text:bookmark-end text:name="ausfalltermin_ueber_raumplan"/></text:h>
      <text:p text:style-name="Text_20_body">Sie kennen den Raum der Veranstaltung, für die Sie einen Ausfalltermin erfassen wollen, suchen diesen Raum und klicken dann in dessen Raumplan: <text:line-break/>Siehe auch: Link Raumsuche, fehlt noch</text:p>
      <text:p text:style-name="Text_20_body"><draw:frame draw:style-name="media" draw:name="8" text:anchor-type="as-char" draw:z-index="8" svg:width="20.6375cm" style:rel-width="100%" svg:height="16.785670173833cm" style:rel-height="scale"><draw:image xlink:href="Pictures/5100df4e3b24ec99ec47327248f16d36.jpg" xlink:type="simple" xlink:show="embed" xlink:actuate="onLoad"/></draw:frame></text:p>
      <text:p text:style-name="Text_20_body">Im Raumplan finden Sie die gewünschte Veranstaltung. Durch Klick auf den Button <text:span text:style-name="Strong_20_Emphasis">„Ausfalltermin eintragen“</text:span> kommen Sie wieder in die Erfassungsmaske für Ausfalltermine. Dort geht es dann weiter wie unter „Ausfalltermin über Veranstaltungssuche“ beschrieben.</text:p>
      <text:h text:style-name="Heading_20_2" text:outline-level="2"><text:bookmark-start text:name="__RefHeading___ausfalltermin_ueber_terminbearbeitung_6"/><text:bookmark-start text:name="ausfalltermin_ueber_terminbearbeitung"/>Ausfalltermin über Terminbearbeitung<text:bookmark-end text:name="__RefHeading___ausfalltermin_ueber_terminbearbeitung_6"/><text:bookmark-end text:name="ausfalltermin_ueber_terminbearbeitung"/></text:h>
      <text:p text:style-name="Text_20_body">Diese Möglichkeit, Ausfalltermine zu erfassen, ist nur dann interessant, wenn man bereits in der Bearbeitung der betroffenen Veranstaltung ist.</text:p>
      <text:p text:style-name="Text_20_body">Sie gehen dazu auf das Register <text:span text:style-name="Strong_20_Emphasis">„Termine und Räume“</text:span>  der Veranstaltung. Dort klicken Sie auf eines der beiden Dreieckssymbole, welche Sie links und rechts neben den Terminangaben finden, um zu den weiteren Terminoptionen zu kommen.
<draw:frame draw:style-name="media" draw:name="9" text:anchor-type="as-char" draw:z-index="9" svg:width="20.6375cm" style:rel-width="100%" svg:height="3.5047763457165cm" style:rel-height="scale"><draw:image xlink:href="Pictures/f15191baf3dfb3a798aedff40e67bf22.jpg" xlink:type="simple" xlink:show="embed" xlink:actuate="onLoad"/></draw:frame></text:p>
      <text:p text:style-name="Text_20_body">Dort klicken Sie dann auf das Register <text:span text:style-name="Strong_20_Emphasis">„Ausfalltermin“</text:span> und geben dort wie oben beschrieben die gewünschten Ausfalltermine ein.</text:p>
      <text:p text:style-name="Text_20_body"><draw:frame draw:style-name="media" draw:name="10" text:anchor-type="as-char" draw:z-index="10" svg:width="19.790833333333cm" style:rel-width="100%" svg:height="4.8683333333333cm" style:rel-height="scale"><draw:image xlink:href="Pictures/5bd5942e4b157f62e7ae641be26f677b.jpg" xlink:type="simple" xlink:show="embed" xlink:actuate="onLoad"/></draw:frame></text:p>
      <text:h text:style-name="Heading_20_2" text:outline-level="2"><text:bookmark-start text:name="__RefHeading___ausfalltermin_loschen_7"/><text:bookmark-start text:name="ausfalltermin_loschen"/>Ausfalltermin löschen<text:bookmark-end text:name="__RefHeading___ausfalltermin_loschen_7"/><text:bookmark-end text:name="ausfalltermin_loschen"/></text:h>
      <text:p text:style-name="Text_20_body">Sie können einen Ausfalltermin löschen, indem Sie eines der oben beschriebenen Verfahren nutzen, um in die Erfassungsmaske für Ausfalltermine zu kommen.</text:p>
      <text:p text:style-name="Text_20_body">Hier lesen Sie, wie Listeneinträge gelöscht werden können: <text:a xlink:type="simple" xlink:href="https://www.studit.uni-goettingen.de/univz/allgemeines/listeneintrage_loschen" text:style-name="Internet_20_link" text:visited-style-name="Visited_20_Internet_20_Link">Listeneintrage lös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3::07:40</meta:creation-date>
    <dc:creator>Generated</dc:creator>
    <dc:date>2026-08-14T23::07:40</dc:date>
    <dc:language>en-US</dc:language>
    <meta:editing-cycles>1</meta:editing-cycles>
    <meta:editing-duration>PT0S</meta:editing-duration>
    <dc:title>univz:verfahren:ausfalltermine_erfassen</dc:title>
  </office:meta>
</office:document-meta>
</file>