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64f68d2882c5c5ec9c3ee009681b656.jpg"/>
  <manifest:file-entry manifest:media-type="image/jpeg" manifest:full-path="Pictures/7f6c587e5e1e7e4a1102e445593101d6.jpg"/>
  <manifest:file-entry manifest:media-type="image/jpeg" manifest:full-path="Pictures/cef97925f2524a79360aea11f470ca74.jpg"/>
  <manifest:file-entry manifest:media-type="image/jpeg" manifest:full-path="Pictures/9906df8572d2619fe4e6506cfb718eb8.jpg"/>
  <manifest:file-entry manifest:media-type="image/jpeg" manifest:full-path="Pictures/79a1b768ba728cd42a4971d8b092e236.jpg"/>
  <manifest:file-entry manifest:media-type="image/jpeg" manifest:full-path="Pictures/bbd2d8150dc9db61dd7a2c28c7e0cecb.jpg"/>
  <manifest:file-entry manifest:media-type="image/jpeg" manifest:full-path="Pictures/afb49428e11ec4060e634e9d06642f2b.jpg"/>
  <manifest:file-entry manifest:media-type="image/jpeg" manifest:full-path="Pictures/19786a2e74d384e70c8d3adcf3a0b30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veranstaltungen:suchen"/><text:bookmark-start text:name="__RefHeading___veranstaltungen_-_suchen_und_bearbeiten_1"/><text:bookmark-start text:name="veranstaltungen_-_suchen_und_bearbeiten"/>Veranstaltungen - Suchen und Bearbeiten<text:bookmark-end text:name="__RefHeading___veranstaltungen_-_suchen_und_bearbeiten_1"/><text:bookmark-end text:name="veranstaltungen_-_suchen_und_bearbeiten"/></text:h>
      <text:p text:style-name="Text_20_body">Die Ausgangssituation ist folgende:</text:p>
      <text:p text:style-name="Text_20_body">Sie suchen eine bestimmte Veranstaltung, um deren Daten zu kontrollieren oder zu bearbeiten.
Für eine solche Suche stehen Ihnen unterschiedliche Möglichkeiten zur Verfügung, welche im Folgenden näher erläutert werden. </text:p>
      <text:h text:style-name="Heading_20_1" text:outline-level="1"><text:bookmark-start text:name="__RefHeading___suchoptionen_ueber_den_menuepunkt_veranstaltungen_2"/><text:bookmark-start text:name="suchoptionen_ueber_den_menuepunkt_veranstaltungen"/>Suchoptionen über den Menüpunkt „Veranstaltungen“<text:bookmark-end text:name="__RefHeading___suchoptionen_ueber_den_menuepunkt_veranstaltungen_2"/><text:bookmark-end text:name="suchoptionen_ueber_den_menuepunkt_veranstaltungen"/></text:h>
      <text:p text:style-name="Text_20_body">Die Standardsuchoptionen finden Sie unter Menüpunkt „Veranstaltungen“. Im Einzelnen sind dies folgende:</text:p>
      <text:list text:style-name="List_20_1" text:continue-numbering="false">
        <text:list-item>
          <text:p text:style-name="List_20_1_Content_First"> Suche nach Veranstaltungen</text:p>
        </text:list-item>
        <text:list-item>
          <text:p text:style-name="List_20_1_Content"> Veranstaltungen bearbeiten</text:p>
        </text:list-item>
        <text:list-item>
          <text:p text:style-name="List_20_1_Content_Last"> Veranstaltungen – tagesaktuell</text:p>
        </text:list-item>
      </text:list>
      <text:p text:style-name="Text_20_body"><draw:frame draw:style-name="media" draw:name="0" text:anchor-type="as-char" draw:z-index="0" svg:width="7.4347916666667cm" style:rel-width="100%" svg:height="7.858125cm" style:rel-height="scale"><draw:image xlink:href="Pictures/664f68d2882c5c5ec9c3ee009681b656.jpg" xlink:type="simple" xlink:show="embed" xlink:actuate="onLoad"/></draw:frame></text:p>
      <text:h text:style-name="Heading_20_1" text:outline-level="1"><text:bookmark-start text:name="__RefHeading___suchen_ueber_menuepunkt_suche_nach_veranstaltungen_3"/><text:bookmark-start text:name="suchen_ueber_menuepunkt_suche_nach_veranstaltungen"/>Suchen über Menüpunkt „Suche nach Veranstaltungen“<text:bookmark-end text:name="__RefHeading___suchen_ueber_menuepunkt_suche_nach_veranstaltungen_3"/><text:bookmark-end text:name="suchen_ueber_menuepunkt_suche_nach_veranstaltungen"/></text:h>
      <text:p text:style-name="Text_20_body">Nach dem Klicken auf  diesen Menüpunkt erhalten Sie die Suchmaske für Veranstaltungen. In der Maske sind das  Semester und die Ihnen zugeordnete Einrichtung vorausgewählt. Beides können Sie vor Aufruf der Maske anpassen:</text:p>
      <text:list text:style-name="List_20_1" text:continue-numbering="false">
        <text:list-item>
          <text:p text:style-name="List_20_1_Content_First"> <text:span text:style-name="underline"><text:a xlink:type="simple" xlink:href="https://www.studit.uni-goettingen.de/univz/allgemeines/bearbeitungssemester_umstellen" text:style-name="Internet_20_link" text:visited-style-name="Visited_20_Internet_20_Link">Bearbeitungssemester umstellen</text:a></text:span> </text:p>
        </text:list-item>
        <text:list-item>
          <text:p text:style-name="List_20_1_Content_Last"> Link auf Einrichtung wechseln</text:p>
        </text:list-item>
      </text:list>
      <text:p text:style-name="Text_20_body">oder  auch in der Maske selbst verändern:</text:p>
      <text:list text:style-name="List_20_1" text:continue-numbering="false">
        <text:list-item>
          <text:p text:style-name="List_20_1_Content_First"> Um das Semester anzupassen, klicken Sie einfach auf das Dropdown-Feld und wählen das von Ihnen gewünschte Suchsemester.</text:p>
        </text:list-item>
        <text:list-item>
          <text:p text:style-name="List_20_1_Content_Last"> Link auf Einrichtung in Suchmasken anpassen.</text:p>
        </text:list-item>
      </text:list>
      <text:p text:style-name="Text_20_body"><draw:frame draw:style-name="media" draw:name="1" text:anchor-type="as-char" draw:z-index="1" svg:width="20.558125cm" style:rel-width="100%" svg:height="11.535833333333cm" style:rel-height="scale"><draw:image xlink:href="Pictures/7f6c587e5e1e7e4a1102e445593101d6.jpg" xlink:type="simple" xlink:show="embed" xlink:actuate="onLoad"/></draw:frame></text:p>
      <text:p text:style-name="Text_20_body">Sie haben nun die Möglichkeit, die verschiedenen Eingabefelder für Ihre Suchkriterien einzeln oder in Kombination zu nutzen. Beachten Sie auch die Hinweise unter dem Link <text:span text:style-name="Strong_20_Emphasis">„Hinweise zur Suche“</text:span>. 
Falls Sie eine große Zahl von Suchergebnissen erwarten und mehr als 20 Veranstaltungen auf einer Seite sehen wollen, können Sie die in den Anzeigeoptionen ändern. Dort lässt sich ebenfalls die Sortierung des Suchergebnisses vorab einstellen.</text:p>
      <text:p text:style-name="Text_20_body"><draw:frame draw:style-name="media" draw:name="2" text:anchor-type="as-char" draw:z-index="2" svg:width="10.927291666667cm" svg:height="2.9897916666667cm"><draw:image xlink:href="Pictures/cef97925f2524a79360aea11f470ca74.jpg" xlink:type="simple" xlink:show="embed" xlink:actuate="onLoad"/></draw:frame></text:p>
      <text:p text:style-name="Text_20_body">Haben Sie alle Option gesetzt und Suchkriterien eingegeben, dann klicken Sie auf den Button „Suche starten“. Damit erhalten Sie Ihr Suchergebnis.</text:p>
      <text:p text:style-name="Text_20_body">Hier finden Sie einige Beispiele für Suchmöglichkeiten:</text:p>
      <text:list text:style-name="List_20_1" text:continue-numbering="false">
        <text:list-item>
          <text:p text:style-name="LastListParagraph_List_20_1_Content_First"> <text:span text:style-name="underline"><text:a xlink:type="simple" xlink:href="https://www.studit.uni-goettingen.de/univz/veranstaltungen/suchen/suchbeispiele" text:style-name="Internet_20_link" text:visited-style-name="Visited_20_Internet_20_Link">Suchbeispiele</text:a></text:span> </text:p>
        </text:list-item>
      </text:list>
      <text:h text:style-name="Heading_20_1" text:outline-level="1"><text:bookmark-start text:name="__RefHeading___suchergebnis_verwenden_4"/><text:bookmark-start text:name="suchergebnis_verwenden"/>Suchergebnis verwenden<text:bookmark-end text:name="__RefHeading___suchergebnis_verwenden_4"/><text:bookmark-end text:name="suchergebnis_verwenden"/></text:h>
      <text:p text:style-name="Text_20_body">Sie erhalten Ihr Suchergebnis mit den Angaben Veranstaltungsnummer, Titel, Lehrende und Art der Veranstaltungen.</text:p>
      <text:p text:style-name="Text_20_body"><draw:frame draw:style-name="media" draw:name="3" text:anchor-type="as-char" draw:z-index="3" svg:width="17.356666666667cm" style:rel-width="100%" svg:height="6.588125cm" style:rel-height="scale"><draw:image xlink:href="Pictures/9906df8572d2619fe4e6506cfb718eb8.jpg" xlink:type="simple" xlink:show="embed" xlink:actuate="onLoad"/></draw:frame></text:p>
      <text:p text:style-name="Text_20_body">Das Suchergebnis bietet Ihnen verschiedene Möglichkeiten.</text:p>
      <text:list text:style-name="List_20_1" text:continue-numbering="false">
        <text:list-item>
          <text:p text:style-name="LastListParagraph_List_20_1_Content_First"> Das Suchergebnis ist für Sie unbrauchbar<text:line-break/>Klicken Sie auf den <text:span text:style-name="Strong_20_Emphasis">„Zurück“</text:span>-Button Ihres Browsers, um eine neue Suche vorzunehmen</text:p>
        </text:list-item>
      </text:list>
      <text:list text:style-name="List_20_1" text:continue-numbering="false">
        <text:list-item>
          <text:p text:style-name="LastListParagraph_List_20_1_Content_First"> Sie wollen eine der Veranstaltungen bearbeiten<text:line-break/>Sie klicken auf den Button <text:span text:style-name="Strong_20_Emphasis">„Edit“</text:span> neben dem Veranstaltungstitel</text:p>
        </text:list-item>
      </text:list>
      <text:p text:style-name="Text_20_body"><draw:frame draw:style-name="media" draw:name="4" text:anchor-type="as-char" draw:z-index="4" svg:width="11.377083333333cm" svg:height="1.190625cm"><draw:image xlink:href="Pictures/79a1b768ba728cd42a4971d8b092e236.jpg" xlink:type="simple" xlink:show="embed" xlink:actuate="onLoad"/></draw:frame></text:p>
      <text:p text:style-name="Text_20_body">Hier geht es weiter mit der Bearbeitung von Veranstaltungen:</text:p>
      <text:list text:style-name="List_20_1" text:continue-numbering="false">
        <text:list-item>
          <text:p text:style-name="LastListParagraph_List_20_1_Content_First"> Link auf Veranstaltung bearbeiten</text:p>
        </text:list-item>
      </text:list>
      <text:list text:style-name="List_20_1" text:continue-numbering="false">
        <text:list-item>
          <text:p text:style-name="LastListParagraph_List_20_1_Content_First"> Sie wollen die Veranstaltungsdetailansicht ausrufen<text:line-break/>Sie klicken dazu auf den Veranstaltungstitel</text:p>
        </text:list-item>
      </text:list>
      <text:p text:style-name="Text_20_body"><draw:frame draw:style-name="media" draw:name="5" text:anchor-type="as-char" draw:z-index="5" svg:width="11.535833333333cm" svg:height="1.349375cm"><draw:image xlink:href="Pictures/bbd2d8150dc9db61dd7a2c28c7e0cecb.jpg" xlink:type="simple" xlink:show="embed" xlink:actuate="onLoad"/></draw:frame></text:p>
      <text:p text:style-name="Text_20_body">Hier geht es weiter mit Informationen zur Detailansicht von Veranstaltungen:</text:p>
      <text:list text:style-name="List_20_1" text:continue-numbering="false">
        <text:list-item>
          <text:p text:style-name="LastListParagraph_List_20_1_Content_First"> Link auf Detailansicht von Veranstaltungen</text:p>
        </text:list-item>
      </text:list>
      <text:list text:style-name="List_20_1" text:continue-numbering="false">
        <text:list-item>
          <text:p text:style-name="LastListParagraph_List_20_1_Content_First"> Sie wollen zunächst mehr Informationen über die Veranstaltungen erhalten<text:line-break/>Dazu können Sie die Seitenansicht auf mittel oder lang ändern. Bei einem großen Suchergebnis kann das Wechseln in die Langansicht eine kleine Verzögerung verursachen.</text:p>
        </text:list-item>
      </text:list>
      <text:p text:style-name="Text_20_body"><draw:frame draw:style-name="media" draw:name="6" text:anchor-type="as-char" draw:z-index="6" svg:width="11.641666666667cm" svg:height="2.8575cm"><draw:image xlink:href="Pictures/afb49428e11ec4060e634e9d06642f2b.jpg" xlink:type="simple" xlink:show="embed" xlink:actuate="onLoad"/></draw:frame></text:p>
      <text:p text:style-name="Text_20_body">Hier ein Beispiel für die mittellange Ansicht. Sie erhalten zusätzlich Angaben z.B. zu Terminen und Räumen.</text:p>
      <text:p text:style-name="Text_20_body"><draw:frame draw:style-name="media" draw:name="7" text:anchor-type="as-char" draw:z-index="7" svg:width="20.6375cm" style:rel-width="100%" svg:height="4.7689585028478cm" style:rel-height="scale"><draw:image xlink:href="Pictures/19786a2e74d384e70c8d3adcf3a0b304.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0::16:47</meta:creation-date>
    <dc:creator>Generated</dc:creator>
    <dc:date>2026-09-10T20::16:47</dc:date>
    <dc:language>en-US</dc:language>
    <meta:editing-cycles>1</meta:editing-cycles>
    <meta:editing-duration>PT0S</meta:editing-duration>
    <dc:title>univz:veranstaltungen:suchen</dc:title>
  </office:meta>
</office:document-meta>
</file>