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6fd4c7c56c174fb20a36b1ec3c7ac1.jpg"/>
  <manifest:file-entry manifest:media-type="image/jpeg" manifest:full-path="Pictures/8fb6392df71e478a8a343106aef5b8ac.jpg"/>
  <manifest:file-entry manifest:media-type="image/jpeg" manifest:full-path="Pictures/5d5370b8fdec015b5923da4d43581160.jpg"/>
  <manifest:file-entry manifest:media-type="image/jpeg" manifest:full-path="Pictures/739eb428817232179166e9b5d17653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anlegen"/><text:bookmark-start text:name="__RefHeading___event_anlegen_1"/><text:bookmark-start text:name="event_anlegen"/>Event anlegen<text:bookmark-end text:name="__RefHeading___event_anlegen_1"/><text:bookmark-end text:name="event_anlegen"/></text:h>
      <text:p text:style-name="Text_20_body">Sie haben zwei Möglichkeiten einen neuen Event anzulegen.</text:p>
      <text:h text:style-name="Heading_20_1" text:outline-level="1"><text:bookmark-start text:name="__RefHeading___event_anlegen_ueber_meine_funktionen_2"/><text:bookmark-start text:name="event_anlegen_ueber_meine_funktionen"/>Event anlegen über "Meine Funktionen"<text:bookmark-end text:name="__RefHeading___event_anlegen_ueber_meine_funktionen_2"/><text:bookmark-end text:name="event_anlegen_ueber_meine_funktionen"/></text:h>
      <text:p text:style-name="Text_20_body">Haben Sie auf das gewünschte Bearbeitungssemester umgeschaltet? </text:p>
      <text:p text:style-name="Text_20_body">Siehe: <text:span text:style-name="underline"><text:a xlink:type="simple" xlink:href="https://www.studit.uni-goettingen.de/univz/allgemeines/bearbeitungssemester_umstellen" text:style-name="Internet_20_link" text:visited-style-name="Visited_20_Internet_20_Link">Bearbeitungssemester umstellen</text:a></text:span></text:p>
      <text:p text:style-name="Text_20_body">Klicken Sie unter dem Menüpunkt „Meine Funktionen“ zunächst auf „Events bearbeiten“
(Lambertz: Sollte der Menüpunkt besser „Events suchen &amp; bearbeiten“ heißen)?</text:p>
      <text:p text:style-name="Text_20_body"><draw:frame draw:style-name="media" draw:name="0" text:anchor-type="as-char" draw:z-index="0" svg:width="4.8154166666667cm" style:rel-width="100%" svg:height="6.3235416666667cm" style:rel-height="scale"><draw:image xlink:href="Pictures/5c6fd4c7c56c174fb20a36b1ec3c7ac1.jpg" xlink:type="simple" xlink:show="embed" xlink:actuate="onLoad"/></draw:frame></text:p>
      <text:p text:style-name="Text_20_body">Sie erhalten im nächsten Schritt die Suchmaske für Events. Hier klicken Sie auf den Button „Neuer Event“</text:p>
      <text:p text:style-name="Text_20_body"><draw:frame draw:style-name="media" draw:name="1" text:anchor-type="as-char" draw:z-index="1" svg:width="16.536458333333cm" svg:height="11.58875cm"><draw:image xlink:href="Pictures/8fb6392df71e478a8a343106aef5b8ac.jpg" xlink:type="simple" xlink:show="embed" xlink:actuate="onLoad"/></draw:frame></text:p>
      <text:p text:style-name="Text_20_body">Es erscheint nun die Eingabemaske für die Grunddaten des Events. Das Bearbeitungssemester ist schon vorausgefüllt, die restlichen Angaben kommen von Ihrer Seite.
Zum Abschluss der Bearbeitung klicken Sie auf den Button „Speichern“. Damit haben Sie die Grunddaten des Events erfasst und Sie werden automatisch weitergeleitet, damit Sie weitere Daten für den Event erfassen können wie z.B. Termine, Räume, zugeordnete Personen. Siehe dazu: <text:span text:style-name="underline"><text:a xlink:type="simple" xlink:href="https://www.studit.uni-goettingen.de/univz/events/bearbeiten" text:style-name="Internet_20_link" text:visited-style-name="Visited_20_Internet_20_Link">Event bearbeiten</text:a></text:span></text:p>
      <text:p text:style-name="Text_20_body"><draw:frame draw:style-name="media" draw:name="2" text:anchor-type="as-char" draw:z-index="2" svg:width="20.822708333333cm" style:rel-width="100%" svg:height="11.641666666667cm" style:rel-height="scale"><draw:image xlink:href="Pictures/5d5370b8fdec015b5923da4d43581160.jpg" xlink:type="simple" xlink:show="embed" xlink:actuate="onLoad"/></draw:frame></text:p>
      <text:p text:style-name="Text_20_body">Hinweise:</text:p>
      <text:list text:style-name="List_20_1" text:continue-numbering="false">
        <text:list-item>
          <text:p text:style-name="LastListParagraph_List_20_1_Content_First"> Der unter dem Feld „Bemerkung“ erfasste Text ist für die Öffentlichkeit lesbar.</text:p>
        </text:list-item>
      </text:list>
      <text:h text:style-name="Heading_20_1" text:outline-level="1"><text:bookmark-start text:name="__RefHeading___event_anlegen_ueber_raumplan_3"/><text:bookmark-start text:name="event_anlegen_ueber_raumplan"/>Event anlegen über Raumplan<text:bookmark-end text:name="__RefHeading___event_anlegen_ueber_raumplan_3"/><text:bookmark-end text:name="event_anlegen_ueber_raumplan"/></text:h>
      <text:p text:style-name="Text_20_body">Haben Sie auf das gewünschte Bearbeitungssemester umgeschaltet? Siehe: <text:span text:style-name="underline"><text:a xlink:type="simple" xlink:href="https://www.studit.uni-goettingen.de/univz/allgemeines/bearbeitungssemester_umstellen" text:style-name="Internet_20_link" text:visited-style-name="Visited_20_Internet_20_Link">Bearbeitungssemester umstellen</text:a></text:span></text:p>
      <text:p text:style-name="Text_20_body">Sie können einen neuen Event auch über den Raumplan anlegen. Dies kann in folgenden Fällen nützlich sein:</text:p>
      <text:list text:style-name="List_20_1" text:continue-numbering="false">
        <text:list-item>
          <text:p text:style-name="List_20_1_Content_First"> Sie wissen schon Raum und Termin für den Event.</text:p>
        </text:list-item>
        <text:list-item>
          <text:p text:style-name="List_20_1_Content_Last"> Sie wollen über den Raumplan nach einem freien Termin suchen.</text:p>
        </text:list-item>
      </text:list>
      <text:p text:style-name="Text_20_body">Dazu suchen Sie zunächst den gewünschten Raum und gehen über die Suche auf den gewünschten Raumplan: Siehe Raumsuche, Siehe Raumplan anzeigen</text:p>
      <text:p text:style-name="Text_20_body">Im Raumplan finden Sie für jeden freien Zeitslot zwei New-Button. Klicken Sie auf den <text:span text:style-name="Strong_20_Emphasis">rechten New-Button</text:span>, um für diesen Termin einen Event anzulegen. Die Daten werden in die Eventbearbeitung übernommen und könne dort wieder überarbeitet werden. </text:p>
      <text:p text:style-name="Text_20_body"><draw:frame draw:style-name="media" draw:name="3" text:anchor-type="as-char" draw:z-index="3" svg:width="16.007291666667cm" svg:height="9.4985416666667cm"><draw:image xlink:href="Pictures/739eb428817232179166e9b5d176530b.jpg" xlink:type="simple" xlink:show="embed" xlink:actuate="onLoad"/></draw:frame></text:p>
      <text:p text:style-name="Text_20_body">Nach dem Klicken auf den New-Button erscheint die Eingabemaske für die Grunddaten des Events. Das Bearbeitungssemester ist schon vorausgefüllt, die restlichen Angaben kommen von Ihrer Seite.
Zum Abschluss der Bearbeitung klicken Sie auf den Button „Speichern“. Damit haben Sie die Grunddaten des Events erfasst und Sie werden automatisch weitergeleitet, damit Sie weitere Daten für den Event erfassen können wie z.B. Termine, Räume, zugeordnete Personen. Siehe dazu: <text:span text:style-name="underline"><text:a xlink:type="simple" xlink:href="https://www.studit.uni-goettingen.de/univz/events/bearbeiten" text:style-name="Internet_20_link" text:visited-style-name="Visited_20_Internet_20_Link">Event bearbeiten</text:a></text:span></text:p>
      <text:p text:style-name="Text_20_body"><draw:frame draw:style-name="media" draw:name="4" text:anchor-type="as-char" draw:z-index="4" svg:width="20.822708333333cm" style:rel-width="100%" svg:height="11.641666666667cm" style:rel-height="scale"><draw:image xlink:href="Pictures/5d5370b8fdec015b5923da4d43581160.jpg" xlink:type="simple" xlink:show="embed" xlink:actuate="onLoad"/></draw:frame>
Hinweise:</text:p>
      <text:list text:style-name="List_20_1" text:continue-numbering="false">
        <text:list-item>
          <text:p text:style-name="LastListParagraph_List_20_1_Content_First"> Der unter dem Feld „Bemerkung“ erfasste Text ist für die Öffentlichkeit lesb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3::58:04</meta:creation-date>
    <dc:creator>Generated</dc:creator>
    <dc:date>2026-08-23T13::58:04</dc:date>
    <dc:language>en-US</dc:language>
    <meta:editing-cycles>1</meta:editing-cycles>
    <meta:editing-duration>PT0S</meta:editing-duration>
    <dc:title>univz:events:anlegen</dc:title>
  </office:meta>
</office:document-meta>
</file>