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7933358b5b18bc279666e4cbf32593.png"/>
  <manifest:file-entry manifest:media-type="image/png" manifest:full-path="Pictures/0f900071ea8d3c26cb2695fc0472c650.png"/>
  <manifest:file-entry manifest:media-type="image/png" manifest:full-path="Pictures/4e4e81227076829174ac0ae4eeb0310f.png"/>
  <manifest:file-entry manifest:media-type="image/png" manifest:full-path="Pictures/074593bdc99d6d0287a3e37afc91622a.png"/>
  <manifest:file-entry manifest:media-type="image/png" manifest:full-path="Pictures/0f315cb93c1d0f37d88800e6eedbe427.png"/>
  <manifest:file-entry manifest:media-type="image/png" manifest:full-path="Pictures/e4afa0409e1750ee6c465b9e1ba301a2.png"/>
  <manifest:file-entry manifest:media-type="image/png" manifest:full-path="Pictures/3cfe10ed05c133e19c06741db4da5cef.png"/>
  <manifest:file-entry manifest:media-type="image/png" manifest:full-path="Pictures/9248fccf92740adb13335ef53b65f6bf.png"/>
  <manifest:file-entry manifest:media-type="image/png" manifest:full-path="Pictures/045ec30c1b25a00ed314774bc7547364.png"/>
  <manifest:file-entry manifest:media-type="image/png" manifest:full-path="Pictures/528416450ba418fedab3a616168380d6.png"/>
  <manifest:file-entry manifest:media-type="image/jpeg" manifest:full-path="Pictures/b13aca3a13412074ddb8a42183fce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mac_os_x"/><text:bookmark-start text:name="__RefHeading___vpn_mit_unterschiedlichen_macos-versionen_1"/><text:bookmark-start text:name="vpn_mit_unterschiedlichen_macos-versionen"/>VPN mit unterschiedlichen macOS-Versionen<text:bookmark-end text:name="__RefHeading___vpn_mit_unterschiedlichen_macos-versionen_1"/><text:bookmark-end text:name="vpn_mit_unterschiedlichen_macos-versionen"/></text:h>
      <text:p text:style-name="Text_20_body">Wenn du aus einem anderen Netzwerk als eduroam heraus (z. B. zuhause) eine IP-Adresse der Universität benötigst (z. B. für den Zugriff auf das <text:a xlink:type="simple" xlink:href="https://www.studit.uni-goettingen.de/support/drucken/drucken_vom_eigenen_mac" text:style-name="Internet_20_link" text:visited-style-name="Visited_20_Internet_20_Link">Drucksystem</text:a>), so musst du einen VPN-Tunnel aufbauen.</text:p>
      <text:p text:style-name="Text_20_body">Du kannst deine macOS-Version kontrollieren, indem du oben in der Menüleiste des Bildschirms im Apfel-Menü auf <text:span text:style-name="Emphasis">Über diesen Mac</text:span> klickst.<text:line-break/>
<draw:frame draw:style-name="medialeft" draw:name="0" text:anchor-type="paragraph" draw:z-index="0" svg:width="10.583333333333cm" svg:height="6.0321387940842cm"><draw:image xlink:href="Pictures/8a7933358b5b18bc279666e4cbf32593.png" xlink:type="simple" xlink:show="embed" xlink:actuate="onLoad"/></draw:frame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grund der aktuellen Situation hat die GWDG die Anzahl der VPN-Zugänge zum Campus massiv erhöht und bieten jetzt insgesamt drei VPN-Gateways an. <text:line-break/>Bitte verwende vorzugsweise <text:span text:style-name="Strong_20_Emphasis">vpn-b.gwdg.de</text:span> und <text:span text:style-name="Strong_20_Emphasis">vpn-c.gwdg.de</text:span> anstelle des Standardzugangs über vpn.gwdg.de. Dies ist nur mit der AnyConnect-Methode möglich, nicht mit dem 'eingebauten Client'.</text:p></table:table-cell></table:table-row></table:table></draw:text-box></draw:frame></text:p>
      <text:p text:style-name="Horizontal_20_Line"/>
      <text:h text:style-name="Heading_20_2" text:outline-level="2"><text:bookmark-start text:name="__RefHeading___i._vpn_fuer_aktuelle_macos-versionen_2"/><text:bookmark-start text:name="i._vpn_fuer_aktuelle_macos-versionen"/>I. VPN für aktuelle macOS-Versionen<text:bookmark-end text:name="__RefHeading___i._vpn_fuer_aktuelle_macos-versionen_2"/><text:bookmark-end text:name="i._vpn_fuer_aktuelle_macos-versionen"/></text:h>
      <text:p text:style-name="Text_20_body"><text:span text:style-name="Plugin_Wrap_Span_Emphasised">Diese Anleitung ist unter macOS 10.14.6 erstellt worden. Klickpfade und Menüs können in früheren macOS-Versionen abweichen.</text:span> <text:line-break/>
<text:line-break/>
<text:line-break/>
1. Verbinde dich mit einem Netzwerk, das mit dem Internet verbunden ist. Öffne dann die Systemeinstellungen und klicke auf das <text:span text:style-name="Emphasis">Netzwerk</text:span> Element.</text:p>
      <text:p text:style-name="Text_20_body"><draw:frame draw:style-name="media" draw:name="1" text:anchor-type="as-char" draw:z-index="1" svg:width="15.875cm" svg:height="10.125cm"><draw:image xlink:href="Pictures/0f900071ea8d3c26cb2695fc0472c650.png" xlink:type="simple" xlink:show="embed" xlink:actuate="onLoad"/></draw:frame><text:line-break/></text:p>
      <text:p text:style-name="Text_20_body">2. Klicke auf das + unten links um einen neuen Dienst hinzuzufügen.<text:line-break/></text:p>
      <text:p text:style-name="Text_20_body"><draw:frame draw:style-name="media" draw:name="2" text:anchor-type="as-char" draw:z-index="2" svg:width="15.875cm" svg:height="11.729166666667cm"><draw:image xlink:href="Pictures/4e4e81227076829174ac0ae4eeb0310f.png" xlink:type="simple" xlink:show="embed" xlink:actuate="onLoad"/></draw:frame><text:line-break/></text:p>
      <text:p text:style-name="Text_20_body">3. In dem sich öffnenden Popup trägst du folgende Daten ein:<text:line-break/></text:p>
      <text:p text:style-name="Text_20_body"><draw:frame draw:style-name="medialeft" draw:name="3" text:anchor-type="paragraph" draw:z-index="3" svg:width="15.875cm" svg:height="11.729166666667cm"><draw:image xlink:href="Pictures/074593bdc99d6d0287a3e37afc91622a.png" xlink:type="simple" xlink:show="embed" xlink:actuate="onLoad"/></draw:frame>
<text:line-break/>
<text:line-break/>
<text:span text:style-name="Strong_20_Emphasis">Anschluss:</text:span> VPN<text:line-break/>
<text:span text:style-name="Strong_20_Emphasis">VPN-Typ:</text:span> Cisco IPSec<text:line-break/>
<text:span text:style-name="Strong_20_Emphasis">Dienstname:</text:span> kann selbst vergeben werden, z. B. <text:span text:style-name="Emphasis">GAU VPN</text:span><text:line-break/></text:p>
      <text:p text:style-name="Text_20_body">Klicke dann auf <text:span text:style-name="Emphasis">Erstellen</text:span>.<text:line-break/>
<text:line-break/>
<text:line-break/></text:p>
      <text:p text:style-name="Horizontal_20_Line"/>
      <text:p text:style-name="Text_20_body">4. Die VPN-Verbindung wurde nun angelegt und erscheint links in der Liste der Dienste. Nun trägst Du für die Konfiguration folgende Daten ein:</text:p>
      <text:p text:style-name="Text_20_body"><draw:frame draw:style-name="medialeft" draw:name="4" text:anchor-type="paragraph" draw:z-index="4" svg:width="15.875cm" svg:height="11.729166666667cm"><draw:image xlink:href="Pictures/0f315cb93c1d0f37d88800e6eedbe427.png" xlink:type="simple" xlink:show="embed" xlink:actuate="onLoad"/></draw:frame>
<text:line-break/>
<text:line-break/>
<text:span text:style-name="Strong_20_Emphasis">Serveradresse:</text:span> vpn.gwdg.de <text:line-break/>
<text:span text:style-name="Strong_20_Emphasis">Accountname:</text:span> Deine <text:span text:style-name="underline">studentische E-Mail-Adresse</text:span> in der Form account@stud.uni-goettingen.de<text:line-break/>
<text:span text:style-name="Strong_20_Emphasis">Kennwort:</text:span> Das Passwort Deines studentischen Accounts</text:p>
      <text:p text:style-name="Text_20_body"><text:span text:style-name="Plugin_Wrap_Span_Emphasised">Wichtig: Setze den Haken <text:span text:style-name="Emphasis">VPN-Status in der Menüleiste anzeigen</text:span>, damit du dich später schnell und einfach über das Symbol in der Menüleiste verbinden kannst.</text:span></text:p>
      <text:p text:style-name="Text_20_body">Anschließend klickst Du auf <text:span text:style-name="Emphasis">Authentifizierungseinstellungen …</text:span>
<text:line-break/></text:p>
      <text:p text:style-name="Horizontal_20_Line"/>
      <text:p text:style-name="Text_20_body">5. In dem sich öffnenden Fenster trägst du folgende Daten ein:</text:p>
      <text:p text:style-name="Text_20_body"><draw:frame draw:style-name="medialeft" draw:name="5" text:anchor-type="paragraph" draw:z-index="5" svg:width="15.875cm" svg:height="11.729166666667cm"><draw:image xlink:href="Pictures/e4afa0409e1750ee6c465b9e1ba301a2.png" xlink:type="simple" xlink:show="embed" xlink:actuate="onLoad"/></draw:frame>
<text:line-break/>
<text:line-break/>
<text:span text:style-name="Strong_20_Emphasis">Schlüssel:</text:span> goemobile <text:line-break/>
<text:span text:style-name="Strong_20_Emphasis">Gruppenname:</text:span> goemobile <text:line-break/>
<text:line-break/>
Bestätige Deine Eingaben mit Klick auf <text:span text:style-name="Emphasis">OK</text:span> und klick in den Netzwerkeinstellungen auf <text:span text:style-name="Emphasis">Anwenden</text:span>. <text:line-break/>
Anschließend kannst die Netzwerkeinstellungen schließen.<text:line-break/>
<text:line-break/></text:p>
      <text:p text:style-name="Horizontal_20_Line"/>
      <text:p text:style-name="Text_20_body"><draw:frame draw:style-name="mediaright" draw:name="6" text:anchor-type="paragraph" draw:z-index="6" svg:width="5.2916666666667cm" style:rel-width="100%" svg:height="0.94173728813559cm" style:rel-height="scale"><draw:image xlink:href="Pictures/3cfe10ed05c133e19c06741db4da5cef.png" xlink:type="simple" xlink:show="embed" xlink:actuate="onLoad"/></draw:frame>
6. In der Menüleiste oben rechts findest du das Symbol für die VPN-Verbindung. Dieses kannst du nun anklicken um dich mit dem VPN-Server verbinden bzw. die Verbindung trennen.<text:line-break/></text:p>
      <text:p text:style-name="Text_20_body"><draw:frame draw:style-name="medialeft" draw:name="7" text:anchor-type="paragraph" draw:z-index="7" svg:width="7.9375cm" style:rel-width="100%" svg:height="3.9439453125cm" style:rel-height="scale"><draw:image xlink:href="Pictures/9248fccf92740adb13335ef53b65f6bf.png" xlink:type="simple" xlink:show="embed" xlink:actuate="onLoad"/></draw:frame><text:line-break/></text:p>
      <text:p text:style-name="Horizontal_20_Line"/>
      <text:h text:style-name="Heading_20_2" text:outline-level="2"><text:bookmark-start text:name="__RefHeading___ii._vpn_fuer_mac_os_x_10.5_und_alter_3"/><text:bookmark-start text:name="ii._vpn_fuer_mac_os_x_10.5_und_alter"/>II. VPN für Mac OS X 10.5 und älter<text:bookmark-end text:name="__RefHeading___ii._vpn_fuer_mac_os_x_10.5_und_alter_3"/><text:bookmark-end text:name="ii._vpn_fuer_mac_os_x_10.5_und_alter"/></text:h>
      <text:p text:style-name="Text_20_body"><draw:frame draw:style-name="media" draw:name="8" text:anchor-type="as-char" draw:z-index="8" svg:width="10.583333333333cm" svg:height="5.3808520599251cm"><draw:image xlink:href="Pictures/045ec30c1b25a00ed314774bc7547364.png" xlink:type="simple" xlink:show="embed" xlink:actuate="onLoad"/></draw:frame><text:line-break/>
Starte einen Browser (Safari, Firefox etc.) und gib in die Adressleiste <text:span text:style-name="Strong_20_Emphasis">„vpn.gwdg.de“</text:span> ein. Anschließend musst Du dich mit der studentischen E-Mail Adresse und deinem Kennwort legitimieren:
<text:line-break/>
Nachfolgend wird der VPN-Client von Cisco installiert. Den Warnmeldungen bezüglich der Zertifikate der GWDG ist zuzustimmen. Ggf. muss noch einmal das Admin Passwort des Computers eingegeben werden.<text:line-break/></text:p>
      <text:p text:style-name="Text_20_body"><text:line-break/>
<draw:frame draw:style-name="media" draw:name="9" text:anchor-type="as-char" draw:z-index="9" svg:width="10.583333333333cm" svg:height="8.1511387163561cm"><draw:image xlink:href="Pictures/528416450ba418fedab3a616168380d6.png" xlink:type="simple" xlink:show="embed" xlink:actuate="onLoad"/></draw:frame><text:line-break/>
Nach erfolgreichem Abschluss der Installation findet sich in der Menüleiste das Symbol des VPN-Clients. Auf diesen kann man nun klicken und sich mit dem VPN-Client verbinden. Anschließend sollte eine Internetverbindung bestehen.</text:p>
      <text:p text:style-name="Text_20_body"><text:span text:style-name="Strong_20_Emphasis">MÖGLICHES PROBLEM: Ist die Verbindung einmal getrennt, will sich der Client nicht erneut verbinden. Hier hilft es, das WLAN einmal aus- und wieder einzuschalten.</text:span></text:p>
      <text:h text:style-name="Heading_20_2" text:outline-level="2"><text:bookmark-start text:name="__RefHeading___iii._vpn_fuer_mac_os_x_10.4_und_alter_4"/><text:bookmark-start text:name="iii._vpn_fuer_mac_os_x_10.4_und_alter"/>III. VPN für Mac OS X 10.4 und älter<text:bookmark-end text:name="__RefHeading___iii._vpn_fuer_mac_os_x_10.4_und_alter_4"/><text:bookmark-end text:name="iii._vpn_fuer_mac_os_x_10.4_und_alter"/></text:h>
      <text:p text:style-name="Text_20_body">Man kann einen Cisco VPN Client auch <text:a xlink:type="simple" xlink:href="http://www.goemobile.de/files/vpnclient-darwin-4.8.00.0490-GUI-k9.dmg" text:style-name="Internet_20_link" text:visited-style-name="Visited_20_Internet_20_Link">HIER</text:a> kostenlos downloaden. (Login mit stud. Mailadresse) Die nötigen Zertifikate sollten dann schon vorinstalliert sein. Nach erfolgreichem Download, Aktivieren des DiskImages (.dmg) und Installation des Programms startest du den VPN-Client (er befindet sich unter „Programme“). Es sollte das folgende Profil bereits im Fenster des VPN-Clients zu sehen sein: 
<draw:frame draw:style-name="mediaright" draw:name="10" text:anchor-type="paragraph" draw:z-index="10" svg:width="10.583333333333cm" svg:height="5.7165450121654cm"><draw:image xlink:href="Pictures/b13aca3a13412074ddb8a42183fce00c.jpg" xlink:type="simple" xlink:show="embed" xlink:actuate="onLoad"/></draw:frame></text:p>
      <text:p text:style-name="Text_20_body">„goemobile“ – es enthält die Verbindungsdaten für den Zugang zum FunkLAN „GoeMobile“, sowie die Verbindungsdaten für den Zugang aus DSL- und Modemverbindungen
(Sollte das Profil doch nicht zu sehen sein, so kann man dieses manuell importieren: Wähle hierzu im Fenster des VPN-Clients den Button „Import“ und gehe anschließend in den Ordner „Profiles“ im Installations-Image des VPN-Client - das geöffnete .dmg sollte im Finder gemountet sein, also wie ein weiteres Laufwerk sichtbar. Wähle dann „goemobile.pcf“.) </text:p>
      <text:p text:style-name="Text_20_body">Klicke nun auf den Button „Connect“. Nach kurzer Zeit sollte ein Fenster erscheinen, in dem du dich mit folgenden Daten anmelden musst:</text:p>
      <text:p text:style-name="Preformatted_20_Text">vorname.nachname@stud.uni-goettingen.de<text:line-break/>Passwort ist dein gewohntes Account-Passwort</text:p>
      <text:p text:style-name="Text_20_body">Nach erfolgreicher Anmeldung sollte unten im Fenster des Clients ein „connected“ erscheinen. Du bist nun mit dem Netz verbunden! Der VPN-Client sorgt hierbei für eine sichere Verschlüsselung der übertragenen Daten über das Funknetz.</text:p>
      <text:p text:style-name="Text_20_body"><text:a xlink:type="simple" xlink:href="tag&amp;#62;WLAN vpn goemobile wireless funknetz GWDG Cisco Client macOS" text:style-name="Internet_20_link" text:visited-style-name="Visited_20_Internet_20_Link">tag&gt;WLAN vpn goemobile wireless funknetz GWDG Cisco Client mac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3::49:54</meta:creation-date>
    <dc:creator>Generated</dc:creator>
    <dc:date>2026-09-10T03::49:54</dc:date>
    <dc:language>en-US</dc:language>
    <meta:editing-cycles>1</meta:editing-cycles>
    <meta:editing-duration>PT0S</meta:editing-duration>
    <dc:title>support:wlan:vpn_mac_os_x</dc:title>
  </office:meta>
</office:document-meta>
</file>