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52cdf7ab05dbc6dc04a4c05bd9119d.png"/>
  <manifest:file-entry manifest:media-type="image/png" manifest:full-path="Pictures/f2da3234b3fa8912efe4913128f4cbc9.png"/>
  <manifest:file-entry manifest:media-type="image/png" manifest:full-path="Pictures/480dc8e68f756b3c0ced4f5a40d88048.png"/>
  <manifest:file-entry manifest:media-type="image/png" manifest:full-path="Pictures/a23abaa825eafc2232d2e1918d432c96.png"/>
  <manifest:file-entry manifest:media-type="image/png" manifest:full-path="Pictures/b18dc7f300551d4fd76bf21fddd2ac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iphone_ipad"/><text:bookmark-start text:name="__RefHeading___vpn_fuer_apple_iphone_und_ipad_1"/><text:bookmark-start text:name="vpn_fuer_apple_iphone_und_ipad"/>VPN für Apple iPhone und iPad<text:bookmark-end text:name="__RefHeading___vpn_fuer_apple_iphone_und_ipad_1"/><text:bookmark-end text:name="vpn_fuer_apple_iphone_und_ipad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it iOS 12 funktioniert der interne Cisco Legacy AnyConnect Client nicht mehr.
Lade und installiere bitte den Cisco AnyConnect Client aus dem <text:a xlink:type="simple" xlink:href="https://apps.apple.com/de/app/cisco-anyconnect/id1135064690" text:style-name="Internet_20_link" text:visited-style-name="Visited_20_Internet_20_Link">Apple App Store</text:a>. </text:p></table:table-cell></table:table-row></table:table></draw:text-box></draw:frame></text:p>
      <text:h text:style-name="Heading_20_2" text:outline-level="2"><text:bookmark-start text:name="__RefHeading___konfiguration_2"/><text:bookmark-start text:name="konfiguration"/>Konfiguration<text:bookmark-end text:name="__RefHeading___konfiguration_2"/><text:bookmark-end text:name="konfiguration"/></text:h>
      <text:list text:style-name="List_20_1" text:continue-numbering="false">
        <text:list-item>
          <text:p text:style-name="List_20_1_Content_First"> Die App installieren und starten.</text:p>
        </text:list-item>
        <text:list-item>
          <text:p text:style-name="List_20_1_Content"> Klicke auf <text:span text:style-name="Emphasis">Verbindungen</text:span> um eine neue VPN Verbindung hinzuzufügen.</text:p>
        </text:list-item>
        <text:list-item>
          <text:p text:style-name="List_20_1_Content"> Tippe auf <text:span text:style-name="Emphasis">Neue VPN-Verbindung hinzufügen…</text:span></text:p>
        </text:list-item>
        <text:list-item>
          <text:p text:style-name="List_20_1_Content_Last"> Im Verbindungseditor eine beliebige Beschreibung (z.B. „Uni-VPN“) eingeben und als Serveradresse vpn.gwdg.de eintragen. Mit Tippen auf <text:span text:style-name="Emphasis">Fertig</text:span> bestätigen und schließen.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ufgrund der aktuellen Situation hat die GWDG die Anzahl der VPN-Zugänge zum Campus massiv erhöht und bieten jetzt insgesamt drei VPN-Gateways an. Bitte verwende vorzugsweise vpn-b.gwdg.de und vpn-c.gwdg.de anstelle des Standardzugangs über vpn.gwdg.de.</text:p></table:table-cell></table:table-row></table:table></draw:text-box></draw:frame></text:p>
      <text:list text:style-name="List_20_1" text:continue-numbering="false">
        <text:list-item>
          <text:p text:style-name="List_20_1_Content_First"> Anschließend die Verbindung über den Schalter aktivieren und im folgenden Popup die Uni-Logindaten eingeben. Als Benutzername ist hier die eigene E-Mail-Adresse erforderlich und zwar in der Form account@stud.uni-goettingen.de für Studierende. Das Passwort ist das Passwort deines Studierenden-Accounts.</text:p>
        </text:list-item>
        <text:list-item>
          <text:p text:style-name="List_20_1_Content_Last"> Ist die App einmal installiert und konfiguriert, öffnet sich beim Starten der App beziehungsweise beim Tippen auf den Verbindungsnamen die Abfrage von Benutzername und Passwort. Das Passwort zu speichern ist <text:span text:style-name="Strong_20_Emphasis">nicht</text:span> möglich.<text:line-break/></text:p>
        </text:list-item>
      </text:list>
      <text:h text:style-name="Heading_20_2" text:outline-level="2"><text:bookmark-start text:name="__RefHeading___ios_12_und_alter_3"/><text:bookmark-start text:name="ios_12_und_alter"/>iOS 12 und älter<text:bookmark-end text:name="__RefHeading___ios_12_und_alter_3"/><text:bookmark-end text:name="ios_12_und_alter"/></text:h>
      <text:p text:style-name="Text_20_body">Öffne <text:span text:style-name="Strong_20_Emphasis"><text:span text:style-name="Emphasis">Einstellungen → Allgemein → VPN</text:span></text:span>. Tippe auf <text:span text:style-name="Strong_20_Emphasis"><text:span text:style-name="Emphasis">VPN hinzufügen</text:span></text:span> und wähle die Registerkarte <text:span text:style-name="Strong_20_Emphasis"><text:span text:style-name="Emphasis">IPSec</text:span></text:span>.<text:line-break/></text:p>
      <text:p text:style-name="Text_20_body">1)</text:p>
      <text:p text:style-name="Text_20_body"> <draw:frame draw:style-name="media" draw:name="0" text:anchor-type="as-char" draw:z-index="0" svg:width="7.9375cm" style:rel-width="100%" svg:height="14.0890625cm" style:rel-height="scale"><draw:image xlink:href="Pictures/6352cdf7ab05dbc6dc04a4c05bd9119d.png" xlink:type="simple" xlink:show="embed" xlink:actuate="onLoad"/></draw:frame><text:line-break/></text:p>
      <text:p text:style-name="Text_20_body">2)</text:p>
      <text:p text:style-name="Text_20_body"> <draw:frame draw:style-name="media" draw:name="1" text:anchor-type="as-char" draw:z-index="1" svg:width="7.9375cm" style:rel-width="100%" svg:height="14.0890625cm" style:rel-height="scale"><draw:image xlink:href="Pictures/f2da3234b3fa8912efe4913128f4cbc9.png" xlink:type="simple" xlink:show="embed" xlink:actuate="onLoad"/></draw:frame><text:line-break/></text:p>
      <text:p text:style-name="Text_20_body">3)</text:p>
      <text:p text:style-name="Text_20_body"> <draw:frame draw:style-name="media" draw:name="2" text:anchor-type="as-char" draw:z-index="2" svg:width="7.9375cm" style:rel-width="100%" svg:height="14.0890625cm" style:rel-height="scale"><draw:image xlink:href="Pictures/480dc8e68f756b3c0ced4f5a40d88048.png" xlink:type="simple" xlink:show="embed" xlink:actuate="onLoad"/></draw:frame><text:line-break/></text:p>
      <text:p text:style-name="Text_20_body">4)</text:p>
      <text:p text:style-name="Text_20_body"> <draw:frame draw:style-name="media" draw:name="3" text:anchor-type="as-char" draw:z-index="3" svg:width="7.9375cm" style:rel-width="100%" svg:height="14.0890625cm" style:rel-height="scale"><draw:image xlink:href="Pictures/a23abaa825eafc2232d2e1918d432c96.png" xlink:type="simple" xlink:show="embed" xlink:actuate="onLoad"/></draw:frame><text:line-break/></text:p>
      <text:p text:style-name="Text_20_body">5)</text:p>
      <text:p text:style-name="Text_20_body">Trage nun folgende Daten ein:</text:p>
      <text:p text:style-name="Text_20_body"><text:span text:style-name="Strong_20_Emphasis">Beschreibung</text:span>: einen Eintrag nach eigener Wahl, z. B. UniVPN<text:line-break/>
<text:span text:style-name="Strong_20_Emphasis">Server</text:span>: vpn.gwdg.de<text:line-break/>
<text:span text:style-name="Strong_20_Emphasis">Account</text:span>: deine studentische E-Mail-Adresse in der Form account@stud.uni-goettingen.de<text:line-break/>
<text:span text:style-name="Strong_20_Emphasis">Kennwort</text:span>: das Passwort deines studentischen Accounts<text:line-break/>
<text:span text:style-name="Strong_20_Emphasis">Zertifikat verwenden</text:span>: entfällt<text:line-break/>
<text:span text:style-name="Strong_20_Emphasis">Gruppenname</text:span>: goemobile<text:line-break/>
<text:span text:style-name="Strong_20_Emphasis">Shared Secret</text:span>: goemobile</text:p>
      <text:p text:style-name="Text_20_body">Speichere die Konfiguration indem du oben rechts auf <text:span text:style-name="Emphasis">Sichern</text:span> tippst.</text:p>
      <text:p text:style-name="Text_20_body">Unter <text:span text:style-name="Strong_20_Emphasis"><text:span text:style-name="Emphasis">Einstellungen</text:span></text:span> ist nun der Menüpunkt <text:span text:style-name="Strong_20_Emphasis"><text:span text:style-name="Emphasis">VPN</text:span></text:span> hinzugekommen. Wird VPN über den Schieberegler aktiviert, erscheint in der Menüleiste ein VPN-Symbol.<text:line-break/></text:p>
      <text:p text:style-name="Text_20_body"><draw:frame draw:style-name="media" draw:name="4" text:anchor-type="as-char" draw:z-index="4" svg:width="7.9375cm" style:rel-width="100%" svg:height="14.0890625cm" style:rel-height="scale"><draw:image xlink:href="Pictures/b18dc7f300551d4fd76bf21fddd2ac3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1::20:33</meta:creation-date>
    <dc:creator>Generated</dc:creator>
    <dc:date>2026-09-08T11::20:33</dc:date>
    <dc:language>en-US</dc:language>
    <meta:editing-cycles>1</meta:editing-cycles>
    <meta:editing-duration>PT0S</meta:editing-duration>
    <dc:title>support:wlan:vpn_iphone_ipad</dc:title>
  </office:meta>
</office:document-meta>
</file>