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e6f0e5490a72774b9ae06cfc1e46758.jpg"/>
  <manifest:file-entry manifest:media-type="image/jpeg" manifest:full-path="Pictures/6485dbf97c3b51e118c266ffc8cf4a06.jpg"/>
  <manifest:file-entry manifest:media-type="image/jpeg" manifest:full-path="Pictures/276091c55d72e42a035c8781769b7626.jpg"/>
  <manifest:file-entry manifest:media-type="image/jpeg" manifest:full-path="Pictures/b0094789af736c1206baf0ff1a189de3.jpg"/>
  <manifest:file-entry manifest:media-type="image/jpeg" manifest:full-path="Pictures/1286cfff3cb8f35242b36772d9d968ed.jpg"/>
  <manifest:file-entry manifest:media-type="image/jpeg" manifest:full-path="Pictures/644f8a55236cd533978b17da8668c61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pn_client"/><text:bookmark-start text:name="__RefHeading___vpn_client_unter_windows_1"/><text:bookmark-start text:name="vpn_client_unter_windows"/>VPN Client unter Windows<text:bookmark-end text:name="__RefHeading___vpn_client_unter_windows_1"/><text:bookmark-end text:name="vpn_client_unter_windows"/></text:h>
      <text:p text:style-name="Text_20_body">Der <text:a xlink:type="simple" xlink:href="https://www.studit.uni-goettingen.de/support/wlan/vpn" text:style-name="Internet_20_link" text:visited-style-name="Visited_20_Internet_20_Link">VPN</text:a>-Client baut bei jeder Verbindung einen privaten Tunnel mit hoher Verschlüsselung auf. Dieser sog. VPN-Tunnel verhindert, dass die Daten von Dritten gelesen werden können.
Eine Anleitung zur Benutzung findet sich auf der <text:a xlink:type="simple" xlink:href="https://info.gwdg.de/dokuwiki/doku.php?id=de:services:network_services:vpn:start" text:style-name="Internet_20_link" text:visited-style-name="Visited_20_Internet_20_Link">Webseite der GWDG</text:a>. </text:p>
      <text:h text:style-name="Heading_20_1" text:outline-level="1"><text:bookmark-start text:name="__RefHeading___warum_den_vpn_client_benutzen_2"/><text:bookmark-start text:name="warum_den_vpn_client_benutzen"/>Warum den VPN Client benutzen?<text:bookmark-end text:name="__RefHeading___warum_den_vpn_client_benutzen_2"/><text:bookmark-end text:name="warum_den_vpn_client_benutzen"/></text:h>
      <text:p text:style-name="Text_20_body">Da das GuestonCampus WLAN unverschlüsselt ist, solltest Du zur Absicherung Deiner Daten VPN als <text:a xlink:type="simple" xlink:href="https://www.studit.uni-goettingen.de/support/wlan/verschluesselung" text:style-name="Internet_20_link" text:visited-style-name="Visited_20_Internet_20_Link">Verschlüsselung</text:a> benutzen. Außerdem wird dir nach erfolgreicher Verbindung mit dem VPN Client eine IP der Universität Göttingen zugewiesen. Das heißt, dass du dann das Uninetz benutzen kannst und so ggf. auch außerhalb von GuestOnCampus oder eduroam Zugriff darauf hast.</text:p>
      <text:h text:style-name="Heading_20_1" text:outline-level="1"><text:bookmark-start text:name="__RefHeading___cisco_anyconnect_3"/><text:bookmark-start text:name="cisco_anyconnect"/>Cisco AnyConnect<text:bookmark-end text:name="__RefHeading___cisco_anyconnect_3"/><text:bookmark-end text:name="cisco_anyconnect"/></text:h>
      <text:p text:style-name="Text_20_body">Die Einrichtung von Cisco AnyConnect ist die einfachste und beliebteste Art, sich mit VPN in ein Netz einzuwählen. Hier findest Du die Anleitung, wie der Cisco VPN Client auf deinem Computer installiert werden kan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ufgrund der aktuellen Situation hat die GWDG die Anzahl der VPN-Zugänge zum Campus massiv erhöht und bieten jetzt insgesamt drei VPN-Gateways an. Bitte verwende vorzugsweise <text:span text:style-name="Strong_20_Emphasis">vpn-b.gwdg.de</text:span> und <text:span text:style-name="Strong_20_Emphasis">vpn-c.gwdg.de</text:span> anstelle des Standardzugangs über vpn.gwdg.de.</text:p></table:table-cell></table:table-row></table:table></draw:text-box></draw:frame></text:p>
      <text:h text:style-name="Heading_20_3" text:outline-level="3"><text:bookmark-start text:name="__RefHeading___installation_4"/><text:bookmark-start text:name="installation"/>Installation<text:bookmark-end text:name="__RefHeading___installation_4"/><text:bookmark-end text:name="installation"/></text:h>
      <text:p text:style-name="Text_20_body">Die Installation folgt in diesen Schritten:</text:p>
      <text:p text:style-name="Text_20_body">1. Mit dem Browser zu <text:a xlink:type="simple" xlink:href="http://vpn.gwdg.de" text:style-name="Internet_20_link" text:visited-style-name="Visited_20_Internet_20_Link">http://vpn.gwdg.de</text:a> gehen und mit Benutzernamen und Passwort anmelden
(in der Form account@stud.uni-goettingen.de).<text:line-break/>
<draw:frame draw:style-name="media" draw:name="0" text:anchor-type="as-char" draw:z-index="0" svg:width="13.229166666667cm" svg:height="6.4753289473684cm"><draw:image xlink:href="Pictures/2e6f0e5490a72774b9ae06cfc1e46758.jpg" xlink:type="simple" xlink:show="embed" xlink:actuate="onLoad"/></draw:frame><text:line-break/>
2. In der linken Auswahl auf “AnyConnect” klicken und anschließend die Anwendung downloaden.<text:line-break/>
<draw:frame draw:style-name="media" draw:name="1" text:anchor-type="as-char" draw:z-index="1" svg:width="13.229166666667cm" svg:height="4.0293476105493cm"><draw:image xlink:href="Pictures/6485dbf97c3b51e118c266ffc8cf4a06.jpg" xlink:type="simple" xlink:show="embed" xlink:actuate="onLoad"/></draw:frame><text:line-break/> <draw:frame draw:style-name="media" draw:name="2" text:anchor-type="as-char" draw:z-index="2" svg:width="13.229166666667cm" svg:height="6.6921282727628cm"><draw:image xlink:href="Pictures/276091c55d72e42a035c8781769b7626.jpg" xlink:type="simple" xlink:show="embed" xlink:actuate="onLoad"/></draw:frame></text:p>
      <text:p text:style-name="Text_20_body">3. Nach der Installation den AnyConnect Client unter Programme finden und starten. Als Adresse für die Verbindung wird <text:span text:style-name="Strong_20_Emphasis">vpn.gwdg.de</text:span> angegeben, mit deiner Kennung in Form von <text:span text:style-name="Strong_20_Emphasis">account@stud.uni-goettingen.de und Passwort</text:span> erfolgt dann die Anmeldung. <text:line-break/></text:p>
      <text:p text:style-name="Text_20_body"><text:span text:style-name="Strong_20_Emphasis">Aktuell:</text:span> <text:line-break/>
Aufgrund der aktuellen Belastung des VPN wurden neben vpn.gwdg.de zwei weitere Server eingerichtet: <text:line-break/><text:span text:style-name="Strong_20_Emphasis">vpn-b.gwdg.de</text:span> und <text:span text:style-name="Strong_20_Emphasis">vpn-c.gwdg.de</text:span> <text:line-break/>Wir empfehlen, einen davon zu benutzen. Dies ist nur mit der AnyConnect-Methode möglich, nicht mit dem 'eingebauten Client' von macOS oder vpnc unter Linux. <text:line-break/>
<draw:frame draw:style-name="media" draw:name="3" text:anchor-type="as-char" draw:z-index="3" svg:width="7.9375cm" style:rel-width="100%" svg:height="3.6927458033573cm" style:rel-height="scale"><draw:image xlink:href="Pictures/b0094789af736c1206baf0ff1a189de3.jpg" xlink:type="simple" xlink:show="embed" xlink:actuate="onLoad"/></draw:frame>
<text:line-break/>
<draw:frame draw:style-name="media" draw:name="4" text:anchor-type="as-char" draw:z-index="4" svg:width="7.9375cm" style:rel-width="100%" svg:height="4.5193280346821cm" style:rel-height="scale"><draw:image xlink:href="Pictures/1286cfff3cb8f35242b36772d9d968ed.jpg" xlink:type="simple" xlink:show="embed" xlink:actuate="onLoad"/></draw:frame>
<text:line-break/></text:p>
      <text:p text:style-name="Text_20_body">4. Nach erfolgreicher Verbindung verkleinert sich der AnyConnect-Client zu einem Icon. Durch Doppelklick oder Rechtsklick darauf lässt sich die Verbindung wieder trennen.<text:line-break/>
<draw:frame draw:style-name="media" draw:name="5" text:anchor-type="as-char" draw:z-index="5" svg:width="7.9375cm" style:rel-width="100%" svg:height="1.7971698113208cm" style:rel-height="scale"><draw:image xlink:href="Pictures/644f8a55236cd533978b17da8668c61c.jpg" xlink:type="simple" xlink:show="embed" xlink:actuate="onLoad"/></draw:frame></text:p>
      <text:p text:style-name="Text_20_body"><text:span text:style-name="Strong_20_Emphasis">Nach der ersten Installation kann der Client wie andere, installierte Programme direkt gestartet werden, ohne vorher vpn.gwdg.de besuchen zu müssen.</text:span>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20::42:10</meta:creation-date>
    <dc:creator>Generated</dc:creator>
    <dc:date>2026-08-13T20::42:10</dc:date>
    <dc:language>en-US</dc:language>
    <meta:editing-cycles>1</meta:editing-cycles>
    <meta:editing-duration>PT0S</meta:editing-duration>
    <dc:title>support:wlan:vpn_client</dc:title>
  </office:meta>
</office:document-meta>
</file>