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401ed43f347c7092add6cb790437b2f.jpg"/>
  <manifest:file-entry manifest:media-type="image/jpeg" manifest:full-path="Pictures/50f98c2fef8e1ccf89f3670f2fccf8be.jpg"/>
  <manifest:file-entry manifest:media-type="image/jpeg" manifest:full-path="Pictures/c56ee0691e6170d280ad0129f3ff2462.jpg"/>
  <manifest:file-entry manifest:media-type="image/jpeg" manifest:full-path="Pictures/d79aff8c606328cb08a9257fceba9eea.jpg"/>
  <manifest:file-entry manifest:media-type="image/jpeg" manifest:full-path="Pictures/ee06a10ad87dbcfa6fdfd7641b25b79d.jpg"/>
  <manifest:file-entry manifest:media-type="image/jpeg" manifest:full-path="Pictures/0530cb2d12ec62c86e1043fdbc6215ed.jpg"/>
  <manifest:file-entry manifest:media-type="image/jpeg" manifest:full-path="Pictures/fbfe5d15da07905d66231ff55bc8c454.jpg"/>
  <manifest:file-entry manifest:media-type="image/jpeg" manifest:full-path="Pictures/ef3f3b71c7b49bfbe6450fbb01258a8f.jpg"/>
  <manifest:file-entry manifest:media-type="image/jpeg" manifest:full-path="Pictures/18baa07602f45c27668f2c033ec2cf69.jpg"/>
  <manifest:file-entry manifest:media-type="image/jpeg" manifest:full-path="Pictures/d4cbe49b1de3679535970effb94964d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wlan:vpn_android"/><text:bookmark-start text:name="__RefHeading___vpn_fuer_android_mobilgerate_1"/><text:bookmark-start text:name="vpn_fuer_android_mobilgerate"/>VPN für Android Mobilgeräte<text:bookmark-end text:name="__RefHeading___vpn_fuer_android_mobilgerate_1"/><text:bookmark-end text:name="vpn_fuer_android_mobilgerate"/></text:h>
      <text:h text:style-name="Heading_20_2" text:outline-level="2"><text:bookmark-start text:name="__RefHeading___allgemeine_hinweise_zur_kompatibilitat_2"/><text:bookmark-start text:name="allgemeine_hinweise_zur_kompatibilitat"/>1. allgemeine Hinweise zur Kompatibilität<text:bookmark-end text:name="__RefHeading___allgemeine_hinweise_zur_kompatibilitat_2"/><text:bookmark-end text:name="allgemeine_hinweise_zur_kompatibilitat"/></text:h>
      <text:p text:style-name="Text_20_body">Je nach Android-Version und Hersteller variieren die Menüführung und die Kompatibilität der App.<text:line-break/>
Es ist möglich, dass im Google Play Store keine passende App angeboten wird bzw. für die Installation Root-Rechte vorausgesetzt werden.</text:p>
      <text:h text:style-name="Heading_20_2" text:outline-level="2"><text:bookmark-start text:name="__RefHeading___installation_der_app_cisco_anyconnect_3"/><text:bookmark-start text:name="installation_der_app_cisco_anyconnect"/>2. Installation der App Cisco AnyConnect<text:bookmark-end text:name="__RefHeading___installation_der_app_cisco_anyconnect_3"/><text:bookmark-end text:name="installation_der_app_cisco_anyconnect"/></text:h>
      <text:p text:style-name="Text_20_body">Öffne den Google Play Store und suche nach <text:a xlink:type="simple" xlink:href="https://play.google.com/store/search?q=anyconnect&amp;so=1&amp;c=apps" text:style-name="Internet_20_link" text:visited-style-name="Visited_20_Internet_20_Link">„anyconnect“</text:a>. Aus den Ergebnissen suchst du die App des Anbieters Cisco Systems aus, die zu deinem Gerät passt. In den Beschreibungen der Apps findest du Angaben zu Hersteller, Modell und Android-Version.<text:line-break/>
Ist dein Smartphone oder Tablet in der Beschreibung nicht aufgeführt, kannst du auf den Seiten von <text:a xlink:type="simple" xlink:href="http://www.cisco.com/en/US/dcs/security/vpn_client/anyconnect/anyconnect25/android-user/guide/android-acug.html#wp269347" text:style-name="Internet_20_link" text:visited-style-name="Visited_20_Internet_20_Link">Cisco</text:a> eine ausführliche Übersicht der unterstützten Geräte finden. Für HTC-Geräte bietet <text:a xlink:type="simple" xlink:href="http://www.htcpro.com/enterprise/VPN" text:style-name="Internet_20_link" text:visited-style-name="Visited_20_Internet_20_Link">HTC</text:a> eine eigene Übersicht und weiterführende Informationen. </text:p>
      <text:p text:style-name="Text_20_body">Diese Anleitung zeigt die Einrichtung der App <text:span text:style-name="Emphasis">Samsung AnyConnect</text:span> auf einem Samsung Galaxy Tab 3 mit Android 4.1.2.</text:p>
      <text:p text:style-name="Text_20_body"><draw:frame draw:style-name="media" draw:name="0" text:anchor-type="as-char" draw:z-index="0" svg:width="7.9375cm" style:rel-width="100%" svg:height="13.546666666667cm" style:rel-height="scale"><draw:image xlink:href="Pictures/9401ed43f347c7092add6cb790437b2f.jpg" xlink:type="simple" xlink:show="embed" xlink:actuate="onLoad"/></draw:frame></text:p>
      <text:p text:style-name="Text_20_body">Die App installieren und starten. Beim ersten Start öffnet sich das License Agreement. Dieses annehmen.</text:p>
      <text:p text:style-name="Text_20_body"><draw:frame draw:style-name="media" draw:name="1" text:anchor-type="as-char" draw:z-index="1" svg:width="7.9375cm" style:rel-width="100%" svg:height="13.546666666667cm" style:rel-height="scale"><draw:image xlink:href="Pictures/50f98c2fef8e1ccf89f3670f2fccf8be.jpg" xlink:type="simple" xlink:show="embed" xlink:actuate="onLoad"/></draw:frame></text:p>
      <text:p text:style-name="Text_20_body">Tippe auf <text:span text:style-name="Emphasis">Neue VPN-Verbindung hinzufügen…</text:span></text:p>
      <text:p text:style-name="Text_20_body"><draw:frame draw:style-name="media" draw:name="2" text:anchor-type="as-char" draw:z-index="2" svg:width="7.9375cm" style:rel-width="100%" svg:height="13.546666666667cm" style:rel-height="scale"><draw:image xlink:href="Pictures/c56ee0691e6170d280ad0129f3ff2462.jpg" xlink:type="simple" xlink:show="embed" xlink:actuate="onLoad"/></draw:frame></text:p>
      <text:p text:style-name="Text_20_body">Im Verbindungseditor eine beliebige Beschreibung (hier: GoeMobile) eingeben und als Serveradresse vpn.gwdg.de eintragen. Mit Tippen auf <text:span text:style-name="Emphasis">Fertig</text:span> Bestätigen und Schließen.</text:p>
      <text:p text:style-name="Text_20_body"><draw:frame draw:style-name="media" draw:name="3" text:anchor-type="as-char" draw:z-index="3" svg:width="7.9375cm" style:rel-width="100%" svg:height="13.546666666667cm" style:rel-height="scale"><draw:image xlink:href="Pictures/d79aff8c606328cb08a9257fceba9eea.jpg" xlink:type="simple" xlink:show="embed" xlink:actuate="onLoad"/></draw:frame></text:p>
      <text:p text:style-name="Text_20_body">Nun den Namen der neu angelegten Verbindung antippen.</text:p>
      <text:p text:style-name="Text_20_body"><draw:frame draw:style-name="media" draw:name="4" text:anchor-type="as-char" draw:z-index="4" svg:width="7.9375cm" style:rel-width="100%" svg:height="13.546666666667cm" style:rel-height="scale"><draw:image xlink:href="Pictures/ee06a10ad87dbcfa6fdfd7641b25b79d.jpg" xlink:type="simple" xlink:show="embed" xlink:actuate="onLoad"/></draw:frame></text:p>
      <text:p text:style-name="Text_20_body">Es öffnet sich ein Warnhinweis: <text:span text:style-name="Emphasis">Nicht vertrauenswürdiger VPN-Server!</text:span>. Tippe auf <text:span text:style-name="Emphasis">Einstellungen ändern</text:span>.</text:p>
      <text:p text:style-name="Text_20_body"><draw:frame draw:style-name="media" draw:name="5" text:anchor-type="as-char" draw:z-index="5" svg:width="7.9375cm" style:rel-width="100%" svg:height="13.546666666667cm" style:rel-height="scale"><draw:image xlink:href="Pictures/0530cb2d12ec62c86e1043fdbc6215ed.jpg" xlink:type="simple" xlink:show="embed" xlink:actuate="onLoad"/></draw:frame></text:p>
      <text:p text:style-name="Text_20_body">Hier einen Haken entfernen und so die Option <text:span text:style-name="Emphasis">Nicht vertrauenswürdige Server blockieren</text:span> deaktivieren.<text:line-break/>
Über die Navigation zum vorherigen Fenster zurückkehren und erneut auf Namen der neu angelegten Verbindung tippen.</text:p>
      <text:p text:style-name="Text_20_body"><draw:frame draw:style-name="media" draw:name="6" text:anchor-type="as-char" draw:z-index="6" svg:width="7.9375cm" style:rel-width="100%" svg:height="13.546666666667cm" style:rel-height="scale"><draw:image xlink:href="Pictures/fbfe5d15da07905d66231ff55bc8c454.jpg" xlink:type="simple" xlink:show="embed" xlink:actuate="onLoad"/></draw:frame></text:p>
      <text:p text:style-name="Text_20_body">Es öffnet sich eine Sicherheitswarnung: <text:span text:style-name="Emphasis">Nicht vertrauenswürdiges Zertifikat</text:span>. Tippe auf <text:span text:style-name="Emphasis">Details</text:span>.</text:p>
      <text:p text:style-name="Text_20_body"><draw:frame draw:style-name="media" draw:name="7" text:anchor-type="as-char" draw:z-index="7" svg:width="7.9375cm" style:rel-width="100%" svg:height="13.546666666667cm" style:rel-height="scale"><draw:image xlink:href="Pictures/ef3f3b71c7b49bfbe6450fbb01258a8f.jpg" xlink:type="simple" xlink:show="embed" xlink:actuate="onLoad"/></draw:frame></text:p>
      <text:p text:style-name="Text_20_body">Tippe auf <text:span text:style-name="Emphasis">Importieren und Fortfahren</text:span>.</text:p>
      <text:p text:style-name="Text_20_body"><draw:frame draw:style-name="media" draw:name="8" text:anchor-type="as-char" draw:z-index="8" svg:width="7.9375cm" style:rel-width="100%" svg:height="13.546666666667cm" style:rel-height="scale"><draw:image xlink:href="Pictures/18baa07602f45c27668f2c033ec2cf69.jpg" xlink:type="simple" xlink:show="embed" xlink:actuate="onLoad"/></draw:frame></text:p>
      <text:p text:style-name="Text_20_body">Als Benutzername ist hier die eigene E-Mail-Adresse erforderlich und zwar in der Form vorname.nachname@stud.uni-goettingen.de für Studierende. Das Passwort ist das Passwort deines Studierenden-Accounts.<text:line-break/>
Mit einem Tippen auf <text:span text:style-name="Emphasis">Ok</text:span> wird die Verbindung aufgebaut.</text:p>
      <text:p text:style-name="Text_20_body">Ist die App einmal installiert und konfiguriert, öffnet sich beim Starte der App beziehungsweise beim Tippen auf den Verbindungsnamen die Abfrage von Benutzername und Passwort. Das Passwort zu speichern ist <text:span text:style-name="Strong_20_Emphasis">nicht</text:span> möglich.<text:line-break/></text:p>
      <text:p text:style-name="Text_20_body">Anschließend kannst du nun über die Optionstaste ein Auswahlmenü erreichen. Tippe dort auf <text:span text:style-name="Emphasis">Einstellungen</text:span>.</text:p>
      <text:p text:style-name="Text_20_body"><draw:frame draw:style-name="media" draw:name="9" text:anchor-type="as-char" draw:z-index="9" svg:width="7.9375cm" style:rel-width="100%" svg:height="13.546666666667cm" style:rel-height="scale"><draw:image xlink:href="Pictures/d4cbe49b1de3679535970effb94964d3.jpg" xlink:type="simple" xlink:show="embed" xlink:actuate="onLoad"/></draw:frame></text:p>
      <text:p text:style-name="Text_20_body">Hier kannst du festlegen, wie sich die App beim Systemstart verhält und ob das Symbol in der Statusleiste angezeigt werden soll.</text:p>
      <text:p text:style-name="Text_20_body"><text:a xlink:type="simple" xlink:href="tag&amp;#62;WLAN goemobile wireless funknetz GWDG VPN Client Verschlüsselung Sicherheit Android" text:style-name="Internet_20_link" text:visited-style-name="Visited_20_Internet_20_Link">tag&gt;WLAN goemobile wireless funknetz GWDG VPN Client Verschlüsselung Sicherheit Androi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06::42:37</meta:creation-date>
    <dc:creator>Generated</dc:creator>
    <dc:date>2026-08-21T06::42:37</dc:date>
    <dc:language>en-US</dc:language>
    <meta:editing-cycles>1</meta:editing-cycles>
    <meta:editing-duration>PT0S</meta:editing-duration>
    <dc:title>support:wlan:vpn_android</dc:title>
  </office:meta>
</office:document-meta>
</file>