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253711cbc4f97f36899a3cf5b64e22.png"/>
  <manifest:file-entry manifest:media-type="image/png" manifest:full-path="Pictures/97dfe4ec1fbf7e9dab52cae2cf8a0192.png"/>
  <manifest:file-entry manifest:media-type="image/png" manifest:full-path="Pictures/1c0996be6d60929e16b21cca9e3b7038.png"/>
  <manifest:file-entry manifest:media-type="image/png" manifest:full-path="Pictures/92fcac4b1ab40ef106697b2064a1e9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sub_gaeste"/><text:bookmark-start text:name="__RefHeading___wlan_fuer_sub_privatpersonen_gastnutzer_1"/><text:bookmark-start text:name="wlan_fuer_sub_privatpersonen_gastnutzer"/>WLAN für SUB Privatpersonen (Gastnutzer)<text:bookmark-end text:name="__RefHeading___wlan_fuer_sub_privatpersonen_gastnutzer_1"/><text:bookmark-end text:name="wlan_fuer_sub_privatpersonen_gastnutzer"/></text:h>
      <text:p text:style-name="Text_20_body">Gäste der SUB können in den Bibliotheken WLAN nutzen. Dazu müssen Sie die  zusammen mit dem SUB Nutzerausweis erhaltenen Daten zum Anmelden am WLAN <text:span text:style-name="Strong_20_Emphasis">„GuestOnCampus“</text:span> nutzen.</text:p>
      <text:p text:style-name="Text_20_body"><text:span text:style-name="Emphasis">Die SSID GuestOnCampus auf einem Windows10 Rechner</text:span><text:line-break/>
<draw:frame draw:style-name="media" draw:name="0" text:anchor-type="as-char" draw:z-index="0" svg:width="7.77875cm" style:rel-width="100%" svg:height="13.316881793478cm" style:rel-height="scale"><draw:image xlink:href="Pictures/74253711cbc4f97f36899a3cf5b64e22.png" xlink:type="simple" xlink:show="embed" xlink:actuate="onLoad"/></draw:frame><text:line-break/></text:p>
      <text:p text:style-name="Text_20_body"><text:span text:style-name="Emphasis">Die SSID GuestOnCampus auf einem Windows7 Rechner</text:span><text:line-break/>
<draw:frame draw:style-name="media" draw:name="1" text:anchor-type="as-char" draw:z-index="1" svg:width="7.77875cm" style:rel-width="100%" svg:height="13.229166666667cm" style:rel-height="scale"><draw:image xlink:href="Pictures/97dfe4ec1fbf7e9dab52cae2cf8a0192.png" xlink:type="simple" xlink:show="embed" xlink:actuate="onLoad"/></draw:frame><text:line-break/></text:p>
      <text:p text:style-name="Text_20_body"><text:span text:style-name="Emphasis">Die SSID GuestOnCampus auf einem Apple OSX Rechner</text:span><text:line-break/>
<draw:frame draw:style-name="media" draw:name="2" text:anchor-type="as-char" draw:z-index="2" svg:width="7.77875cm" style:rel-width="100%" svg:height="7.6377454682779cm" style:rel-height="scale"><draw:image xlink:href="Pictures/1c0996be6d60929e16b21cca9e3b7038.png" xlink:type="simple" xlink:show="embed" xlink:actuate="onLoad"/></draw:frame><text:line-break/></text:p>
      <text:p text:style-name="Text_20_body">Nach dem Verbinden Ihres Rechners mit dem WLAN „GuestOnCampus“ öffnet sich eine Anmeldeseite (falls das nicht automatisch passiert, öffnen Sie ihren Internetbrowser und geben eine beliebige URL ein). Dort tragen Sie als Zugangskennung Ihre <text:span text:style-name="Strong_20_Emphasis">SUB-Nummer@guest.uni-goettingen.de</text:span> und das erhaltene Passwort ein. Klicken Sie auf „Accept Policy &amp; Login“. Wenn Ihre Zugangsdaten richtig eingegeben wurden, sollten Sie anschließend mit dem Internet verbunden sein. <text:span text:style-name="Emphasis">Achtung: Das Gäste-WLAN ist nicht verschlüsselt.</text:span></text:p>
      <text:p text:style-name="Text_20_body"><draw:frame draw:style-name="media" draw:name="3" text:anchor-type="as-char" draw:z-index="3" svg:width="23.891875cm" style:rel-width="100%" svg:height="15.187083333333cm" style:rel-height="scale"><draw:image xlink:href="Pictures/92fcac4b1ab40ef106697b2064a1e9d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3::49:54</meta:creation-date>
    <dc:creator>Generated</dc:creator>
    <dc:date>2026-09-10T03::49:54</dc:date>
    <dc:language>en-US</dc:language>
    <meta:editing-cycles>1</meta:editing-cycles>
    <meta:editing-duration>PT0S</meta:editing-duration>
    <dc:title>support:wlan:sub_gaeste</dc:title>
  </office:meta>
</office:document-meta>
</file>