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1c0996be6d60929e16b21cca9e3b7038.png"/>
  <manifest:file-entry manifest:media-type="image/png" manifest:full-path="Pictures/92fcac4b1ab40ef106697b2064a1e9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mac_os_x"/><text:bookmark-start text:name="__RefHeading___eduroam_unter_macos_1"/><text:bookmark-start text:name="eduroam_unter_macos"/>eduroam unter macOS<text:bookmark-end text:name="__RefHeading___eduroam_unter_macos_1"/><text:bookmark-end text:name="eduroam_unter_macos"/></text:h>
      <text:p text:style-name="Text_20_body">Im Folgenden wird erklärt, wie Du Dein MacBook mit dem WPA2 verschlüsselten Netzwerk eduroam verbinden kannst. </text:p>
      <text:h text:style-name="Heading_20_3" text:outline-level="3"><text:bookmark-start text:name="__RefHeading___allgemeine_informationen_2"/><text:bookmark-start text:name="allgemeine_informationen"/>Allgemeine Informationen<text:bookmark-end text:name="__RefHeading___allgemeine_informationen_2"/><text:bookmark-end text:name="allgemeine_informationen"/></text:h>
      <text:p text:style-name="Text_20_body">Eduroam ist ein weltweiter Internet-Zugangsdienst für Bildungs- und Forschungseinrichtungen und deren Mitarbeiter und Studenten. Über eduroam kann <text:a xlink:type="simple" xlink:href="http://www.eduroam.org/index.php?p=where" text:style-name="Internet_20_link" text:visited-style-name="Visited_20_Internet_20_Link">an vielen Einrichtungen weltweit</text:a> eine Internetverbindung mit dem Göttinger Universitätsaccount hergestellt werden.
Auf der anderen Seite können sich auch die Mitglieder anderer teilnehmender Einrichtungen mit dem in Göttingen ausgestrahleten eduroam verbinden.</text:p>
      <text:h text:style-name="Heading_20_3" text:outline-level="3"><text:bookmark-start text:name="__RefHeading___macos_10.13_high_sierramindestvorraussetzung_fuer_eduroam_3"/><text:bookmark-start text:name="macos_10.13_high_sierramindestvorraussetzung_fuer_eduroam"/>macOS 10.13 (High Sierra): Mindestvorraussetzung für eduroam<text:bookmark-end text:name="__RefHeading___macos_10.13_high_sierramindestvorraussetzung_fuer_eduroam_3"/><text:bookmark-end text:name="macos_10.13_high_sierramindestvorraussetzung_fuer_eduroam"/></text:h>
      <text:p text:style-name="Text_20_body"><text:span text:style-name="Plugin_Wrap_Span_Emphasised">Seit kurzem werden ältere Sicherheitsprotokolle nicht mehr unterstütz. Um eine erfolgreiche Verbindung mit eduroam aufzubauen, wird <text:span text:style-name="underline">mindestens</text:span> macOS Version 10.13 (High Sierra) auf dem Rechner benötigt. Einen Link zur Installationsdatei bietet Apple selbst: <text:a xlink:type="simple" xlink:href="https://apps.apple.com/de/app/macos-high-sierra/id1246284741?mt=12" text:style-name="Internet_20_link" text:visited-style-name="Visited_20_Internet_20_Link">macOS HighSierra Link</text:a></text:span></text:p>
      <text:p text:style-name="Text_20_body">Eine Anleitung zum einrichten unter High Sierra findet sich <text:a xlink:type="simple" xlink:href="https://wiki.student.uni-goettingen.de/support/wlan/eduroam_mac_os_x/macos_ab_10.13_-_high_sierra" text:style-name="Internet_20_link" text:visited-style-name="Visited_20_Internet_20_Link">hier.</text:a></text:p>
      <text:h text:style-name="Heading_20_3" text:outline-level="3"><text:bookmark-start text:name="__RefHeading___macos_13_venturadarstellungsabweichung_der_systemsteuerung_zu_alteren_macos_betriebssystemen_4"/><text:bookmark-start text:name="macos_13_venturadarstellungsabweichung_der_systemsteuerung_zu_alteren_macos_betriebssystemen"/>macOS 13 (Ventura): Darstellungsabweichung der Systemsteuerung zu älteren macOS Betriebssystemen<text:bookmark-end text:name="__RefHeading___macos_13_venturadarstellungsabweichung_der_systemsteuerung_zu_alteren_macos_betriebssystemen_4"/><text:bookmark-end text:name="macos_13_venturadarstellungsabweichung_der_systemsteuerung_zu_alteren_macos_betriebssystemen"/></text:h>
      <text:p text:style-name="Text_20_body">Sollten sie macOS 13 (Ventura) auf ihrem Rechner installiert haben, so weicht die grafische Darstellung ab, im Vergleich zu vorherigen macOS Versionen. </text:p>
      <text:p text:style-name="Text_20_body">Eine Anleitung zur Einrichtung unter Ventura findet sich <text:a xlink:type="simple" xlink:href="https://wiki.student.uni-goettingen.de/support/wlan/eduroam_mac_os_x/macos_ab_13_-_ventura" text:style-name="Internet_20_link" text:visited-style-name="Visited_20_Internet_20_Link">hier</text:a>.</text:p>
      <text:h text:style-name="Heading_20_3" text:outline-level="3"><text:bookmark-start text:name="__RefHeading___installation_des_eduroam_profils_mit_dem_guestoncampus_netz_5"/><text:bookmark-start text:name="installation_des_eduroam_profils_mit_dem_guestoncampus_netz"/>Installation des eduroam Profils mit dem GuestOnCampus Netz<text:bookmark-end text:name="__RefHeading___installation_des_eduroam_profils_mit_dem_guestoncampus_netz_5"/><text:bookmark-end text:name="installation_des_eduroam_profils_mit_dem_guestoncampus_netz"/></text:h>
      <text:p text:style-name="Text_20_body">Falls eine Netzwerkverbindung zum runterladen des CA-Tool benötigt wird, kann das <text:span text:style-name="Strong_20_Emphasis">GuestOnCampus</text:span> Netz and der Universität genutzt werden.</text:p>
      <text:p text:style-name="Text_20_body"><draw:frame draw:style-name="media" draw:name="1" text:anchor-type="as-char" draw:z-index="1" svg:width="7.9375cm" style:rel-width="100%" svg:height="7.7936178247734cm" style:rel-height="scale"><draw:image xlink:href="Pictures/1c0996be6d60929e16b21cca9e3b7038.png" xlink:type="simple" xlink:show="embed" xlink:actuate="onLoad"/></draw:frame><text:line-break/></text:p>
      <text:p text:style-name="Text_20_body">Nach dem Verbinden mit dem WLAN „GuestOnCampus“ öffnet sich eine Anmeldeseite (falls das nicht automatisch passiert, öffnen Sie Ihren Internetbrowser und geben die Adresse <text:span text:style-name="Strong_20_Emphasis">wlan.gwdg.de</text:span> in die Adresszeile Ihres Browsers ein). Dort tragen Sie als Zugangskennung Ihre <text:span text:style-name="Strong_20_Emphasis">studentische E-Mail-Adresse</text:span> (…@stud.uni-goettingen.de) und das dazugehörige Passwort (ecampus-Passwort) ein. Klicken Sie auf „Accept Policy &amp; Login“. Wenn Ihre Zugangsdaten richtig eingegeben wurden, sollten Sie anschließend mit dem Internet verbunden sein. <text:span text:style-name="Plugin_Wrap_Span_Emphasised">Achtung: Das Gäste-WLAN ist nicht verschlüsselt.</text:span></text:p>
      <text:p text:style-name="Text_20_body"><draw:frame draw:style-name="media" draw:name="2" text:anchor-type="as-char" draw:z-index="2" svg:width="15.875cm" svg:height="10.091085271318cm"><draw:image xlink:href="Pictures/92fcac4b1ab40ef106697b2064a1e9da.png" xlink:type="simple" xlink:show="embed" xlink:actuate="onLoad"/></draw:frame></text:p>
      <text:p text:style-name="Text_20_body">Ein vollständiges Profil für eduroam inklusive der benötigten Zertifikate kann <text:a xlink:type="simple" xlink:href="https://cat.eduroam.org" text:style-name="Internet_20_link" text:visited-style-name="Visited_20_Internet_20_Link">hier</text:a> dann gelad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23:53</meta:creation-date>
    <dc:creator>Generated</dc:creator>
    <dc:date>2026-09-10T23::23:53</dc:date>
    <dc:language>en-US</dc:language>
    <meta:editing-cycles>1</meta:editing-cycles>
    <meta:editing-duration>PT0S</meta:editing-duration>
    <dc:title>support:wlan:eduroam_mac_os_x</dc:title>
  </office:meta>
</office:document-meta>
</file>