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chromeos"/><text:bookmark-start text:name="__RefHeading___eduroam_auf_chromeos_1"/><text:bookmark-start text:name="eduroam_auf_chromeos"/>eduroam auf chromeOS<text:bookmark-end text:name="__RefHeading___eduroam_auf_chromeos_1"/><text:bookmark-end text:name="eduroam_auf_chromeo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Im folgenden wird erklärt, wie du dich bei der Nutzung von ChromeOS mit eduroam verbinden kanns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Zum Anmelden werden deine <text:span text:style-name="Strong_20_Emphasis">Studentische E-Mail-Adresse</text:span> (vorname.nachname@stud.uni-goettingen.de bzw. v.nachname@stud.uni-goettingen.de) und dein Passwort benötigt.</text:p><text:p text:style-name="Text_20_body">Für den Fall, dass <text:span text:style-name="Strong_20_Emphasis">User von anderen Universitäten</text:span> eduroam nutzen wollen, müssen diese ihren Account, z.B. mit @uni-kassel.de, @uni-hannover.de, @leuphana.de, @uni-freiburg.de, @uni-regensburg.de, @abdn.ac.uk usw. eingeben.</text:p></table:table-cell></table:table-row></table:table></draw:text-box></draw:frame></text:p>
      <text:h text:style-name="Heading_20_3" text:outline-level="3"><text:bookmark-start text:name="__RefHeading___einrichtung_mit_der_app_eduroam_cat_der_geant_association_2"/><text:bookmark-start text:name="einrichtung_mit_der_app_eduroam_cat_der_geant_association"/>Einrichtung mit der App eduroam CAT der GÉANT Association<text:bookmark-end text:name="__RefHeading___einrichtung_mit_der_app_eduroam_cat_der_geant_association_2"/><text:bookmark-end text:name="einrichtung_mit_der_app_eduroam_cat_der_geant_association"/></text:h>
      <text:p text:style-name="Text_20_body">Um die App und das Profil für die Einrichtung herunterladen zu können, ist der Zugang zum Internet Voraussetzung. Dazu kannst du entweder deine mobile Datenverbindung (ggf. als Hotspot) oder das unverschlüsselte WLAN „GuestOnCampus“ benutzen.</text:p>
      <text:p text:style-name="Text_20_body">1. Öffne im Chrome-Browser die Seite <text:a xlink:type="simple" xlink:href="https://cat.eduroam.org" text:style-name="Internet_20_link" text:visited-style-name="Visited_20_Internet_20_Link">https://cat.eduroam.org</text:a>. Tippe auf den Button <text:span text:style-name="Emphasis">Klicken Sie hier, um Ihr eduroam® Installationsprogramm herunterzuladen</text:span>.</text:p>
      <text:p text:style-name="Text_20_body">2. Es folgt eine Liste von Institutionen, die einen eduroam-Zugang anbieten. Wähle hier <text:span text:style-name="Emphasis">Universität Göttingen</text:span>. Solltest du den Eintrag der Uni nicht sehen, gib im Suchfeld <text:span text:style-name="Emphasis">Göttingen</text:span> ein.</text:p>
      <text:p text:style-name="Text_20_body">3. Deine ChromeOS-Version wird automatisch erkannt. Tippe auf den entsprechenden Button, um den Download der Profildatei zu starten.</text:p>
      <text:p text:style-name="Text_20_body">Tippe anschließend auf <text:span text:style-name="Emphasis">Weiter</text:span>.</text:p>
      <text:p text:style-name="Text_20_body">4. Nachdem die Datei heruntergeladen wurde, gibst du in die URL-Leiste Folgendes ein:</text:p>
      <text:p text:style-name="Preformatted_20_Text">chrome://net-internals/#chromeos</text:p>
      <text:p text:style-name="Text_20_body">5. Unter „ONC-Datei importieren“ gehst du auf „Datei auswählen“ und suchst die oben heruntergeladene Profildatei.</text:p>
      <text:p text:style-name="Text_20_body">6. Wähle die heruntergeladene Datei aus. In diesem Fall <text:span text:style-name="Source_20_Text">eduroam-chromeos-Universitat_Gottingen-Universitat_Gottingen.onc</text:span>. Danach wird nicht angezeigt, dass der Upload erfolgreich war. Das ist aber richtig so.</text:p>
      <text:p text:style-name="Text_20_body">7. Gehe dann auf die WLAN-Einstellung des Chromebooks.</text:p>
      <text:p text:style-name="Text_20_body">8. Wähle „eduroam“ als Netzwerk zum verbinden aus.</text:p>
      <text:p text:style-name="Text_20_body">9. Gib deine studentische E-Mail-Adresse (siehe Hinweiskasten oben) in das Feld „Identität“ ein und das Passwort in das Passwort-Feld.</text:p>
      <text:p text:style-name="Text_20_body">10. Jetzt solltest du mit eduroam verbunden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1::03:02</meta:creation-date>
    <dc:creator>Generated</dc:creator>
    <dc:date>2026-09-09T21::03:02</dc:date>
    <dc:language>en-US</dc:language>
    <meta:editing-cycles>1</meta:editing-cycles>
    <meta:editing-duration>PT0S</meta:editing-duration>
    <dc:title>support:wlan:eduroam_chromeos</dc:title>
  </office:meta>
</office:document-meta>
</file>