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fad0e9efa2af3070dabc532ec2ed5e.png"/>
  <manifest:file-entry manifest:media-type="image/png" manifest:full-path="Pictures/9bff9d50781842a3a78de2bcbef1af42.png"/>
  <manifest:file-entry manifest:media-type="image/png" manifest:full-path="Pictures/ba065db16f8894650494dd31f0dd55d3.png"/>
  <manifest:file-entry manifest:media-type="image/png" manifest:full-path="Pictures/aa63b4e0ff90acfb88858c9aeb1143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utorials:pdf"/><text:bookmark-start text:name="__RefHeading___einzelne_seiten_aus_pdf-dokumenten_speichern_1"/><text:bookmark-start text:name="einzelne_seiten_aus_pdf-dokumenten_speichern"/>Einzelne Seiten aus PDF-Dokumenten speichern<text:bookmark-end text:name="__RefHeading___einzelne_seiten_aus_pdf-dokumenten_speichern_1"/><text:bookmark-end text:name="einzelne_seiten_aus_pdf-dokumenten_speichern"/></text:h>
      <text:p text:style-name="Text_20_body">Um eine oder mehrere Einzelseiten aus einer PDF-Datei zu speichern, gibt es verschiedenste Möglichkeiten. Unter Windows 10, das wir auf den meisten studIT-PCs installiert haben, gibt es eine einfache Vorgehensweise.
Zunächst öffnest du das PDF-Dokument, aus dem du die Seite entnehmen möchtest und navigierst in den Druckerdialog (über <text:span text:style-name="Emphasis">Datei → Drucken</text:span> oder die Tastenkombination Strg + P).
Als Drucker wählst du dort <text:span text:style-name="Emphasis">Microsoft Print to PDF</text:span> aus.</text:p>
      <text:p text:style-name="Text_20_body"><draw:frame draw:style-name="media" draw:name="0" text:anchor-type="as-char" draw:z-index="0" svg:width="50.773541666667cm" style:rel-width="100%" svg:height="27.093333333333cm" style:rel-height="scale"><draw:image xlink:href="Pictures/69fad0e9efa2af3070dabc532ec2ed5e.png" xlink:type="simple" xlink:show="embed" xlink:actuate="onLoad"/></draw:frame></text:p>
      <text:p text:style-name="Text_20_body">Unter <text:span text:style-name="Emphasis">Zu druckende Seiten</text:span> wählst du nun die Seiten bzw. die Seite aus, die du in einer einzelnen Datei speichern möchtest.</text:p>
      <text:p text:style-name="Text_20_body"><draw:frame draw:style-name="media" draw:name="1" text:anchor-type="as-char" draw:z-index="1" svg:width="19.870208333333cm" style:rel-width="100%" svg:height="17.806458333333cm" style:rel-height="scale"><draw:image xlink:href="Pictures/9bff9d50781842a3a78de2bcbef1af42.png" xlink:type="simple" xlink:show="embed" xlink:actuate="onLoad"/></draw:frame></text:p>
      <text:p text:style-name="Text_20_body">Nun einfach unten rechts auf <text:span text:style-name="Emphasis">Drucken</text:span> klicken. Es öffnet sich ein Fenster, in welchem du den Speicherort und Namen für die Datei auswählen kannst. </text:p>
      <text:p text:style-name="Text_20_body"><draw:frame draw:style-name="media" draw:name="2" text:anchor-type="as-char" draw:z-index="2" svg:width="25.003125cm" style:rel-width="100%" svg:height="14.12875cm" style:rel-height="scale"><draw:image xlink:href="Pictures/ba065db16f8894650494dd31f0dd55d3.png" xlink:type="simple" xlink:show="embed" xlink:actuate="onLoad"/></draw:frame></text:p>
      <text:p text:style-name="Text_20_body">Mit einem Klick auf <text:span text:style-name="Emphasis">Speichern</text:span> wird die Datei dann wie gewünscht abgelegt.</text:p>
      <text:p text:style-name="Text_20_body"><draw:frame draw:style-name="media" draw:name="3" text:anchor-type="as-char" draw:z-index="3" svg:width="29.765625cm" style:rel-width="100%" svg:height="16.774583333333cm" style:rel-height="scale"><draw:image xlink:href="Pictures/aa63b4e0ff90acfb88858c9aeb1143fa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fritzsche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4.09.2018 18:05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9::15:06</meta:creation-date>
    <dc:creator>Generated</dc:creator>
    <dc:date>2026-08-19T19::15:06</dc:date>
    <dc:language>en-US</dc:language>
    <meta:editing-cycles>1</meta:editing-cycles>
    <meta:editing-duration>PT0S</meta:editing-duration>
    <dc:title>support:tutorials:pdf</dc:title>
  </office:meta>
</office:document-meta>
</file>