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stoerungen"/><text:bookmark-start text:name="__RefHeading___aktuelle_storungen_und_hinweise_1"/><text:bookmark-start text:name="aktuelle_storungen_und_hinweise"/>Aktuelle Störungen und Hinweise<text:bookmark-end text:name="__RefHeading___aktuelle_storungen_und_hinweise_1"/><text:bookmark-end text:name="aktuelle_storungen_und_hinweise"/></text:h>
      <text:h text:style-name="Heading_20_1" text:outline-level="1"><text:bookmark-start text:name="__RefHeading___lsg_storung_08.01.2019_2"/><text:bookmark-start text:name="lsg_storung_08.01.2019"/>LSG Störung 08.01.2019<text:bookmark-end text:name="__RefHeading___lsg_storung_08.01.2019_2"/><text:bookmark-end text:name="lsg_storung_08.01.2019"/></text:h>
      <text:p text:style-name="Text_20_body">Das LSG Buchungssystem war gestern Abend ausgefallen. Ein Neustart konnte das Problem dann am später beheben. Allerdings kommt es teilweise noch zu Fehlern. Sollte die Fehlermeldung „Starte Raumplanung auf ….“ kommen, die Seite einmal neu laden und dann auf „Click here to restart InServiceRp “ klicken. Wir sind dabei, diese Probleme zu beh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6::12:58</meta:creation-date>
    <dc:creator>Generated</dc:creator>
    <dc:date>2026-08-26T06::12:58</dc:date>
    <dc:language>en-US</dc:language>
    <meta:editing-cycles>1</meta:editing-cycles>
    <meta:editing-duration>PT0S</meta:editing-duration>
    <dc:title>support:studit_support:stoerungen</dc:title>
  </office:meta>
</office:document-meta>
</file>