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996789cc8e94a80fdbd407f97d10ae.png"/>
  <manifest:file-entry manifest:media-type="image/png" manifest:full-path="Pictures/c326b1b0c38eea74a1b2f92fb18577db.png"/>
  <manifest:file-entry manifest:media-type="image/png" manifest:full-path="Pictures/15af9fa2652c0bcd04bc637127787738.png"/>
  <manifest:file-entry manifest:media-type="image/png" manifest:full-path="Pictures/b9f11dfca0445330b5888f6421b0065f.png"/>
  <manifest:file-entry manifest:media-type="image/png" manifest:full-path="Pictures/94a83133791269d0bd34744357641d80.png"/>
  <manifest:file-entry manifest:media-type="image/png" manifest:full-path="Pictures/56a44ef78ca38c1a617d6929a312c0f4.png"/>
  <manifest:file-entry manifest:media-type="image/png" manifest:full-path="Pictures/c9d20f5f2cfb8b42ed04359d3c7cfcdf.png"/>
  <manifest:file-entry manifest:media-type="image/png" manifest:full-path="Pictures/058ddd7e4dc53a120a170eff009384ac.png"/>
  <manifest:file-entry manifest:media-type="image/png" manifest:full-path="Pictures/ba55f9172bf3622d92a44d4a97080a9c.png"/>
  <manifest:file-entry manifest:media-type="image/png" manifest:full-path="Pictures/f589f01cf101f86c15b23481cbd6bf96.png"/>
  <manifest:file-entry manifest:media-type="image/png" manifest:full-path="Pictures/f709229230d1587c88907e7c8e394528.png"/>
  <manifest:file-entry manifest:media-type="image/png" manifest:full-path="Pictures/5610a9b6812020c0a1f3be99aee94135.png"/>
  <manifest:file-entry manifest:media-type="image/png" manifest:full-path="Pictures/a0ec81e1e2be1bd7240f9b8ea7c1b449.png"/>
  <manifest:file-entry manifest:media-type="image/png" manifest:full-path="Pictures/f0a6ff16860d69ac8e283a0827343358.png"/>
  <manifest:file-entry manifest:media-type="image/png" manifest:full-path="Pictures/bdc4447ed88e8b712f71d394a744a556.png"/>
  <manifest:file-entry manifest:media-type="image/png" manifest:full-path="Pictures/d1d0f6b0027c7de1724724a7842c439d.png"/>
  <manifest:file-entry manifest:media-type="image/png" manifest:full-path="Pictures/feade11dab7729939af7df3be19478c0.png"/>
  <manifest:file-entry manifest:media-type="image/png" manifest:full-path="Pictures/e671d323bbb48d221b4d589b91531d11.png"/>
  <manifest:file-entry manifest:media-type="image/png" manifest:full-path="Pictures/eb2352c152fb48edf6c19a5ca9ab7b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sas"/><text:bookmark-start text:name="__RefHeading___sas_installation_1"/><text:bookmark-start text:name="sas_installation"/>SAS Installation<text:bookmark-end text:name="__RefHeading___sas_installation_1"/><text:bookmark-end text:name="sas_installation"/></text:h>
      <text:p text:style-name="Text_20_body">Diese Anleitung dient dazu SAS auf dem eigenen Rechner zu installieren. Die entsprechende Lizenz ist auf ein Jahr begrenzt und muss dann durch eine neue Lizenz ersetzt werden.
<text:line-break/><text:line-break/></text:p>
      <text:h text:style-name="Heading_20_1" text:outline-level="1"><text:bookmark-start text:name="__RefHeading___vorbereitung_2"/><text:bookmark-start text:name="vorbereitung"/>Vorbereitung<text:bookmark-end text:name="__RefHeading___vorbereitung_2"/><text:bookmark-end text:name="vorbereitung"/></text:h>
      <text:h text:style-name="Heading_20_2" text:outline-level="2"><text:bookmark-start text:name="__RefHeading___dvd_images_herunterladen_3"/><text:bookmark-start text:name="dvd_images_herunterladen"/>DVD Images Herunterladen<text:bookmark-end text:name="__RefHeading___dvd_images_herunterladen_3"/><text:bookmark-end text:name="dvd_images_herunterladen"/></text:h>
      <text:p text:style-name="Text_20_body">Die Installationsdateien und die Lizenzfiles werden von der GWDG bereitgestellt. Bitte schreib dazu eine Mail über unser <text:a xlink:type="simple" xlink:href="http://wiki.student.uni-goettingen.de/support/studit_support/kontakt" text:style-name="Internet_20_link" text:visited-style-name="Visited_20_Internet_20_Link">Kontaktformular</text:a> und wählen als „Typ“ in der Dropdownliste „SAS Lizenz“ aus. Über dein Betriebssystem brauchen wir Details, die du unter Systemsteuerung\System finden kannst: Die „Windows-Edition“ (z.B. Windows 7 Home Premium, Windows 7 Professional, Windows 8 oder Windows 8 Pro) und den „Systemtyp“ (32 oder 64 Bit).</text:p>
      <text:p text:style-name="Text_20_body">Nach dem Download können die DVD Images gebrannt oder mit einem Packprogramm wie z.B: <text:a xlink:type="simple" xlink:href="http://www.7-zip.org/" text:style-name="Internet_20_link" text:visited-style-name="Visited_20_Internet_20_Link"> 7Zip</text:a> entpackt werden. 
<text:line-break/></text:p>
      <text:h text:style-name="Heading_20_2" text:outline-level="2"><text:bookmark-start text:name="__RefHeading___lizenzdateien_sid-files_4"/><text:bookmark-start text:name="lizenzdateien_sid-files"/>Lizenzdateien (SID-Files)<text:bookmark-end text:name="__RefHeading___lizenzdateien_sid-files_4"/><text:bookmark-end text:name="lizenzdateien_sid-files"/></text:h>
      <text:p text:style-name="Text_20_body">Um die Lizenzdaten zu beantragen schicken Sie eine Email über unser <text:a xlink:type="simple" xlink:href="http://wiki.student.uni-goettingen.de/support/studit_support/kontakt" text:style-name="Internet_20_link" text:visited-style-name="Visited_20_Internet_20_Link">Kontaktformular</text:a> und wählen als „Typ“ in der Dropdownliste „SAS Lizenz“ aus. Bitte geben Sie auch das betreffende Betriebssystem an!<text:line-break/><text:line-break/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s ist wichtig darauf zu achten die korrekten SID Files zu verwenden.
32 Bit Installationsmedien benötigen auch die 32 Bit SID Files.</text:p></table:table-cell></table:table-row></table:table></draw:text-box></draw:frame></text:p>
      <text:h text:style-name="Heading_20_1" text:outline-level="1"><text:bookmark-start text:name="__RefHeading___installation_5"/><text:bookmark-start text:name="installation"/>Installation<text:bookmark-end text:name="__RefHeading___installation_5"/><text:bookmark-end text:name="installation"/></text:h>
      <text:p text:style-name="Text_20_body">Auf der ersten DVD die Datei Setup.exe starten<text:line-break/>
<draw:frame draw:style-name="media" draw:name="Auf der ersten DVD die Datei Setup.exe starten Legend" text:anchor-type="as-char" draw:z-index="0" svg:width="7.9375cm" style:rel-width="100%"><draw:text-box><text:p text:style-name="legendcenter"><draw:frame draw:style-name="media" draw:name="Auf der ersten DVD die Datei Setup.exe starten" text:anchor-type="as-char" draw:z-index="0" svg:width="7.9375cm" style:rel-width="100%" svg:height="7.2700284090909cm" style:rel-height="scale"><draw:image xlink:href="Pictures/80996789cc8e94a80fdbd407f97d10ae.png" xlink:type="simple" xlink:show="embed" xlink:actuate="onLoad"/></draw:frame>Auf der ersten DVD die Datei Setup.exe starten</text:p></draw:text-box></draw:frame>
<text:line-break/><text:line-break/></text:p>
      <text:p text:style-name="Text_20_body">Die Installationssprache auswählen<text:line-break/>
<draw:frame draw:style-name="media" draw:name="Die Installationssprache auswählen Legend" text:anchor-type="as-char" draw:z-index="0" svg:width="7.9375cm" style:rel-width="100%"><draw:text-box><text:p text:style-name="legendcenter"><draw:frame draw:style-name="media" draw:name="Die Installationssprache auswählen" text:anchor-type="as-char" draw:z-index="1" svg:width="7.9375cm" style:rel-width="100%" svg:height="4.295292721519cm" style:rel-height="scale"><draw:image xlink:href="Pictures/c326b1b0c38eea74a1b2f92fb18577db.png" xlink:type="simple" xlink:show="embed" xlink:actuate="onLoad"/></draw:frame>Die Installationssprache auswählen</text:p></draw:text-box></draw:frame>
<text:line-break/><text:line-break/></text:p>
      <text:p text:style-name="Text_20_body">„SAS Installieren“ wählen und auf „Weiter“ klicken<text:line-break/>
<draw:frame draw:style-name="media" draw:name="&quot;SAS Installieren&quot; wählen Legend" text:anchor-type="as-char" draw:z-index="0" svg:width="13.229166666667cm"><draw:text-box><text:p text:style-name="legendcenter"><draw:frame draw:style-name="media" draw:name="&quot;SAS Installieren&quot; wählen" text:anchor-type="as-char" draw:z-index="2" svg:width="13.229166666667cm" svg:height="10.176282051282cm"><draw:image xlink:href="Pictures/15af9fa2652c0bcd04bc637127787738.png" xlink:type="simple" xlink:show="embed" xlink:actuate="onLoad"/></draw:frame>"SAS Installieren" wählen</text:p></draw:text-box></draw:frame>
<text:line-break/><text:line-break/></text:p>
      <text:p text:style-name="Text_20_body">Installationsverzeichnis auswählen und „Weiter“ klicken
<draw:frame draw:style-name="media" draw:name="Installationsverzeichnis auswählen und &quot;Weiter&quot; klicken Legend" text:anchor-type="as-char" draw:z-index="0" svg:width="13.229166666667cm"><draw:text-box><text:p text:style-name="legendcenter"><draw:frame draw:style-name="media" draw:name="Installationsverzeichnis auswählen und &quot;Weiter&quot; klicken" text:anchor-type="as-char" draw:z-index="3" svg:width="13.229166666667cm" svg:height="10.176282051282cm"><draw:image xlink:href="Pictures/b9f11dfca0445330b5888f6421b0065f.png" xlink:type="simple" xlink:show="embed" xlink:actuate="onLoad"/></draw:frame>Installationsverzeichnis auswählen und "Weiter" klicken</text:p></draw:text-box></draw:frame>
<text:line-break/><text:line-break/></text:p>
      <text:p text:style-name="Text_20_body">„SAS Foundation und zugehörige Software installieren“ wählen und „Weiter“ klicken<text:line-break/>
<draw:frame draw:style-name="media" draw:name="&quot;SAS Foundation und zugehörige Software installieren&quot; wählen und &quot;Weiter&quot; klicken Legend" text:anchor-type="as-char" draw:z-index="0" svg:width="13.229166666667cm"><draw:text-box><text:p text:style-name="legendcenter"><draw:frame draw:style-name="media" draw:name="&quot;SAS Foundation und zugehörige Software installieren&quot; wählen und &quot;Weiter&quot; klicken" text:anchor-type="as-char" draw:z-index="4" svg:width="13.229166666667cm" svg:height="10.176282051282cm"><draw:image xlink:href="Pictures/94a83133791269d0bd34744357641d80.png" xlink:type="simple" xlink:show="embed" xlink:actuate="onLoad"/></draw:frame>"SAS Foundation und zugehörige Software installieren" wählen und "Weiter" klicken</text:p></draw:text-box></draw:frame>
<text:line-break/><text:line-break/></text:p>
      <text:p text:style-name="Text_20_body">Die Auswahl unter „Zu installierende Produkte“ „SAS Foundation und Software“ stehen lassen und „Weiter“ klicken
<draw:frame draw:style-name="media" draw:name="Unter &quot;Zu installierende Produkte&quot; &quot;SAS Foundation und Software&quot; stehen lassen und &quot;Weiter&quot; klicken Legend" text:anchor-type="as-char" draw:z-index="0" svg:width="13.229166666667cm"><draw:text-box><text:p text:style-name="legendcenter"><draw:frame draw:style-name="media" draw:name="Unter &quot;Zu installierende Produkte&quot; &quot;SAS Foundation und Software&quot; stehen lassen und &quot;Weiter&quot; klicken" text:anchor-type="as-char" draw:z-index="5" svg:width="13.229166666667cm" svg:height="10.176282051282cm"><draw:image xlink:href="Pictures/56a44ef78ca38c1a617d6929a312c0f4.png" xlink:type="simple" xlink:show="embed" xlink:actuate="onLoad"/></draw:frame>Unter "Zu installierende Produkte" "SAS Foundation und Software" stehen lassen und "Weiter" klicken</text:p></draw:text-box></draw:frame>
<text:line-break/><text:line-break/></text:p>
      <text:p text:style-name="Text_20_body">In diesem Fenster die Auswahl auch stehen lassen und „Weiter“ klicken
<draw:frame draw:style-name="media" draw:name="In diesem Fenster die Auswahl auch stehen lassen und &quot;Weiter&quot; klicken Legend" text:anchor-type="as-char" draw:z-index="0" svg:width="13.229166666667cm"><draw:text-box><text:p text:style-name="legendcenter"><draw:frame draw:style-name="media" draw:name="In diesem Fenster die Auswahl auch stehen lassen und &quot;Weiter&quot; klicken" text:anchor-type="as-char" draw:z-index="6" svg:width="13.229166666667cm" svg:height="10.176282051282cm"><draw:image xlink:href="Pictures/c9d20f5f2cfb8b42ed04359d3c7cfcdf.png" xlink:type="simple" xlink:show="embed" xlink:actuate="onLoad"/></draw:frame>In diesem Fenster die Auswahl auch stehen lassen und "Weiter" klicken</text:p></draw:text-box></draw:frame>
<text:line-break/><text:line-break/></text:p>
      <text:p text:style-name="Text_20_body">Hier auf durchsuchen klicken und den Pfad zu den entpackten SID Dateien wählen
<draw:frame draw:style-name="media" draw:name="Hier auf durchsuchen klicken und den Pfad zu den entpackten SID Dateien wählen Legend" text:anchor-type="as-char" draw:z-index="0" svg:width="13.229166666667cm"><draw:text-box><text:p text:style-name="legendcenter"><draw:frame draw:style-name="media" draw:name="Hier auf durchsuchen klicken und den Pfad zu den entpackten SID Dateien wählen" text:anchor-type="as-char" draw:z-index="7" svg:width="13.229166666667cm" svg:height="10.176282051282cm"><draw:image xlink:href="Pictures/058ddd7e4dc53a120a170eff009384ac.png" xlink:type="simple" xlink:show="embed" xlink:actuate="onLoad"/></draw:frame>Hier auf durchsuchen klicken und den Pfad zu den entpackten SID Dateien wählen</text:p></draw:text-box></draw:frame>
<text:line-break/><text:line-break/></text:p>
      <text:p text:style-name="Text_20_body">Hier das korrekte SID File auswählen.<text:line-break/>
SAS93…Win_Wrkstn.txt = Windows 32 Bit<text:line-break/>
SAS93…Win_X64_Wrkstn = Windows 64 Bit<text:line-break/>
SAS93…LINUX_X86-64   = Linux 64 Bit<text:line-break/>
<draw:frame draw:style-name="media" draw:name="Hier das korrekte SID File auswählen&quot; Legend" text:anchor-type="as-char" draw:z-index="0" svg:width="13.229166666667cm"><draw:text-box><text:p text:style-name="legendcenter"><draw:frame draw:style-name="media" draw:name="Hier das korrekte SID File auswählen&quot;" text:anchor-type="as-char" draw:z-index="8" svg:width="13.229166666667cm" svg:height="7.5206906392694cm"><draw:image xlink:href="Pictures/ba55f9172bf3622d92a44d4a97080a9c.png" xlink:type="simple" xlink:show="embed" xlink:actuate="onLoad"/></draw:frame>Hier das korrekte SID File auswählen"</text:p></draw:text-box></draw:frame>
<text:line-break/><text:line-break/></text:p>
      <text:p text:style-name="Text_20_body">Dann auf „Weiter klicken“<text:line-break/>
<draw:frame draw:style-name="media" draw:name="Dann auf &quot;Weiter klicken&quot;\\  Legend" text:anchor-type="as-char" draw:z-index="0" svg:width="13.229166666667cm"><draw:text-box><text:p text:style-name="legendcenter"><draw:frame draw:style-name="media" draw:name="Dann auf &quot;Weiter klicken&quot;\\ " text:anchor-type="as-char" draw:z-index="9" svg:width="13.229166666667cm" svg:height="10.176282051282cm"><draw:image xlink:href="Pictures/f589f01cf101f86c15b23481cbd6bf96.png" xlink:type="simple" xlink:show="embed" xlink:actuate="onLoad"/></draw:frame>Dann auf "Weiter klicken"\\ </text:p></draw:text-box></draw:frame>
<text:line-break/><text:line-break/></text:p>
      <text:p text:style-name="Text_20_body">Auf „Durchsuchen“ klicken<text:line-break/>
<draw:frame draw:style-name="media" draw:name="Auf &quot;Durchsuchen&quot; klicken Legend" text:anchor-type="as-char" draw:z-index="0" svg:width="13.229166666667cm"><draw:text-box><text:p text:style-name="legendcenter"><draw:frame draw:style-name="media" draw:name="Auf &quot;Durchsuchen&quot; klicken" text:anchor-type="as-char" draw:z-index="10" svg:width="13.229166666667cm" svg:height="10.176282051282cm"><draw:image xlink:href="Pictures/f709229230d1587c88907e7c8e394528.png" xlink:type="simple" xlink:show="embed" xlink:actuate="onLoad"/></draw:frame>Auf "Durchsuchen" klicken</text:p></draw:text-box></draw:frame>
<text:line-break/><text:line-break/></text:p>
      <text:p text:style-name="Text_20_body">Hier das korrekte SID File auswählen.<text:line-break/>
JMP…Win_Wrkstn.txt = Windows 32 Bit<text:line-break/>
JMP…Win_X64_Wrkstn = Windows 64 Bit<text:line-break/>
JMP…LINUX_X86-64   = Linux 64 Bit<text:line-break/>
<draw:frame draw:style-name="media" draw:name="Hier das korrekte SID File auswählen&quot; Legend" text:anchor-type="as-char" draw:z-index="0" svg:width="13.229166666667cm"><draw:text-box><text:p text:style-name="legendcenter"><draw:frame draw:style-name="media" draw:name="Hier das korrekte SID File auswählen&quot;" text:anchor-type="as-char" draw:z-index="11" svg:width="13.229166666667cm" svg:height="7.5206906392694cm"><draw:image xlink:href="Pictures/5610a9b6812020c0a1f3be99aee94135.png" xlink:type="simple" xlink:show="embed" xlink:actuate="onLoad"/></draw:frame>Hier das korrekte SID File auswählen"</text:p></draw:text-box></draw:frame>
<text:line-break/><text:line-break/></text:p>
      <text:p text:style-name="Text_20_body">Dannach auf „Weiter“ klicken<text:line-break/>
<draw:frame draw:style-name="media" draw:name="Dannach auf &quot;Weiter&quot; klicken Legend" text:anchor-type="as-char" draw:z-index="0" svg:width="13.229166666667cm"><draw:text-box><text:p text:style-name="legendcenter"><draw:frame draw:style-name="media" draw:name="Dannach auf &quot;Weiter&quot; klicken" text:anchor-type="as-char" draw:z-index="12" svg:width="13.229166666667cm" svg:height="10.176282051282cm"><draw:image xlink:href="Pictures/a0ec81e1e2be1bd7240f9b8ea7c1b449.png" xlink:type="simple" xlink:show="embed" xlink:actuate="onLoad"/></draw:frame>Dannach auf "Weiter" klicken</text:p></draw:text-box></draw:frame>
<text:line-break/><text:line-break/></text:p>
      <text:p text:style-name="Text_20_body">Dann die zu installierenden Srachpakete auswählen und „Weiter“ klicken<text:line-break/>
<draw:frame draw:style-name="media" draw:name="Dann die zu installierenden Srachpakete auswählen und &quot;Weiter&quot; klicken Legend" text:anchor-type="as-char" draw:z-index="0" svg:width="13.229166666667cm"><draw:text-box><text:p text:style-name="legendcenter"><draw:frame draw:style-name="media" draw:name="Dann die zu installierenden Srachpakete auswählen und &quot;Weiter&quot; klicken" text:anchor-type="as-char" draw:z-index="13" svg:width="13.229166666667cm" svg:height="10.176282051282cm"><draw:image xlink:href="Pictures/f0a6ff16860d69ac8e283a0827343358.png" xlink:type="simple" xlink:show="embed" xlink:actuate="onLoad"/></draw:frame>Dann die zu installierenden Srachpakete auswählen und "Weiter" klicken</text:p></draw:text-box></draw:frame>
<text:line-break/><text:line-break/></text:p>
      <text:p text:style-name="Text_20_body">Das gewünschte Gebietsschema auswählen und „Weiter“ klicken
<draw:frame draw:style-name="media" draw:name="Das gewünschte Gebietsschema auswählen und &quot;Weiter&quot; klicken Legend" text:anchor-type="as-char" draw:z-index="0" svg:width="13.229166666667cm"><draw:text-box><text:p text:style-name="legendcenter"><draw:frame draw:style-name="media" draw:name="Das gewünschte Gebietsschema auswählen und &quot;Weiter&quot; klicken" text:anchor-type="as-char" draw:z-index="14" svg:width="13.229166666667cm" svg:height="10.176282051282cm"><draw:image xlink:href="Pictures/bdc4447ed88e8b712f71d394a744a556.png" xlink:type="simple" xlink:show="embed" xlink:actuate="onLoad"/></draw:frame>Das gewünschte Gebietsschema auswählen und "Weiter" klicken</text:p></draw:text-box></draw:frame>
<text:line-break/><text:line-break/></text:p>
      <text:p text:style-name="Text_20_body">Empfohlene Version von Java Runtime Environment verwenden auswählen und auf „Weiter“ klicken<text:line-break/>
<draw:frame draw:style-name="media" draw:name="Empfohlene Version von Java Runtime Environment verwenden auswählen und auf &quot;Weiter&quot; klicken Legend" text:anchor-type="as-char" draw:z-index="0" svg:width="13.229166666667cm"><draw:text-box><text:p text:style-name="legendcenter"><draw:frame draw:style-name="media" draw:name="Empfohlene Version von Java Runtime Environment verwenden auswählen und auf &quot;Weiter&quot; klicken" text:anchor-type="as-char" draw:z-index="15" svg:width="13.229166666667cm" svg:height="10.176282051282cm"><draw:image xlink:href="Pictures/d1d0f6b0027c7de1724724a7842c439d.png" xlink:type="simple" xlink:show="embed" xlink:actuate="onLoad"/></draw:frame>Empfohlene Version von Java Runtime Environment verwenden auswählen und auf "Weiter" klicken</text:p></draw:text-box></draw:frame>
<text:line-break/><text:line-break/></text:p>
      <text:p text:style-name="Text_20_body">Dann startet eine Systemprüfung ob alle benötigten Daten und genug Plattenplatz vorhanden ist<text:line-break/>
<draw:frame draw:style-name="media" draw:name="Jetzt startet eine Systemprüfung ob alle benötigten Daten und genug Plattenplatz vorhanden ist Legend" text:anchor-type="as-char" draw:z-index="0" svg:width="13.229166666667cm"><draw:text-box><text:p text:style-name="legendcenter"><draw:frame draw:style-name="media" draw:name="Jetzt startet eine Systemprüfung ob alle benötigten Daten und genug Plattenplatz vorhanden ist" text:anchor-type="as-char" draw:z-index="16" svg:width="13.229166666667cm" svg:height="10.176282051282cm"><draw:image xlink:href="Pictures/feade11dab7729939af7df3be19478c0.png" xlink:type="simple" xlink:show="embed" xlink:actuate="onLoad"/></draw:frame>Jetzt startet eine Systemprüfung ob alle benötigten Daten und genug Plattenplatz vorhanden ist</text:p></draw:text-box></draw:frame>
<text:line-break/><text:line-break/></text:p>
      <text:p text:style-name="Text_20_body">Nach erfolgreicher Prüfung aus „Weiter“ klicken<text:line-break/>
<draw:frame draw:style-name="media" draw:name="Nach erfolgreicher Prüfung aus &quot;Weiter&quot; klicken Legend" text:anchor-type="as-char" draw:z-index="0" svg:width="13.229166666667cm"><draw:text-box><text:p text:style-name="legendcenter"><draw:frame draw:style-name="media" draw:name="Nach erfolgreicher Prüfung aus &quot;Weiter&quot; klicken" text:anchor-type="as-char" draw:z-index="17" svg:width="13.229166666667cm" svg:height="10.176282051282cm"><draw:image xlink:href="Pictures/e671d323bbb48d221b4d589b91531d11.png" xlink:type="simple" xlink:show="embed" xlink:actuate="onLoad"/></draw:frame>Nach erfolgreicher Prüfung aus "Weiter" klicken</text:p></draw:text-box></draw:frame>
<text:line-break/><text:line-break/></text:p>
      <text:p text:style-name="Text_20_body">Die Installation mit „Start“ beginnen<text:line-break/>
<draw:frame draw:style-name="media" draw:name="Die Installation mit &quot;Start&quot; beginnen\\ Legend" text:anchor-type="as-char" draw:z-index="0" svg:width="13.229166666667cm"><draw:text-box><text:p text:style-name="legendcenter"><draw:frame draw:style-name="media" draw:name="Die Installation mit &quot;Start&quot; beginnen\\" text:anchor-type="as-char" draw:z-index="18" svg:width="13.229166666667cm" svg:height="10.176282051282cm"><draw:image xlink:href="Pictures/eb2352c152fb48edf6c19a5ca9ab7bbe.png" xlink:type="simple" xlink:show="embed" xlink:actuate="onLoad"/></draw:frame>Die Installation mit "Start" beginnen\\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9::48:45</meta:creation-date>
    <dc:creator>Generated</dc:creator>
    <dc:date>2026-08-21T19::48:45</dc:date>
    <dc:language>en-US</dc:language>
    <meta:editing-cycles>1</meta:editing-cycles>
    <meta:editing-duration>PT0S</meta:editing-duration>
    <dc:title>support:software:sas</dc:title>
  </office:meta>
</office:document-meta>
</file>