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83d7c65462173cc74bb484bd163a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prachwissenschaften"/><text:bookmark-start text:name="__RefHeading___sprachwissenschaften_1"/><text:bookmark-start text:name="sprachwissenschaften"/>Sprachwissenschaften<text:bookmark-end text:name="__RefHeading___sprachwissenschaften_1"/><text:bookmark-end text:name="sprach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e8d83d7c65462173cc74bb484bd163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331_1_EG_0.11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32:46</meta:creation-date>
    <dc:creator>Generated</dc:creator>
    <dc:date>2026-08-19T20::32:46</dc:date>
    <dc:language>en-US</dc:language>
    <meta:editing-cycles>1</meta:editing-cycles>
    <meta:editing-duration>PT0S</meta:editing-duration>
    <dc:title>support:rechnerstandorte:standorte:sprachwissenschaften</dc:title>
  </office:meta>
</office:document-meta>
</file>