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e7a2add7668456614c8c563b12b1da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rechtsgeschichte"/><text:bookmark-start text:name="__RefHeading___rechtsgeschichte_1"/><text:bookmark-start text:name="rechtsgeschichte"/>Rechtsgeschichte<text:bookmark-end text:name="__RefHeading___rechtsgeschichte_1"/><text:bookmark-end text:name="rechtsgeschichte"/></text:h>
      <text:p text:style-name="Text_20_body"><draw:frame draw:style-name="medialeft" draw:name="0" text:anchor-type="paragraph" draw:z-index="0" svg:width="7.14375cm" style:rel-width="100%" svg:height="5.3578125cm" style:rel-height="scale"><draw:image xlink:href="Pictures/fce7a2add7668456614c8c563b12b1d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Weender Landstraße 2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10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6216_1_1.OG_1.110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Besonderheiten </text:p>
          </table:table-cell>
          <table:table-cell office:value-type="string" table:style-name="tablecell">
            <text:p text:style-name="tablealignleft"> Ein PC vor Ort mit anonymer Anmeldung (Linux)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0::13:27</meta:creation-date>
    <dc:creator>Generated</dc:creator>
    <dc:date>2026-08-19T20::13:27</dc:date>
    <dc:language>en-US</dc:language>
    <meta:editing-cycles>1</meta:editing-cycles>
    <meta:editing-duration>PT0S</meta:editing-duration>
    <dc:title>support:rechnerstandorte:standorte:rechtsgeschichte</dc:title>
  </office:meta>
</office:document-meta>
</file>