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4dc590e5f4b41d373c348e121d1523b.jpg"/>
  <manifest:file-entry manifest:media-type="image/jpeg" manifest:full-path="Pictures/287cb3024ac3eff9b4fcfc6878fc5e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tandorte:kwz"/><text:bookmark-start text:name="__RefHeading___kwz_ehemals_lrc_kwz_1"/><text:bookmark-start text:name="kwz_ehemals_lrc_kwz"/>KWZ (ehemals LRC KWZ)<text:bookmark-end text:name="__RefHeading___kwz_ehemals_lrc_kwz_1"/><text:bookmark-end text:name="kwz_ehemals_lrc_kwz"/></text:h>
      <text:p text:style-name="Text_20_body"><text:span text:style-name="Strong_20_Emphasis">Im EG der Bereichsbibliothek Kulturwissenschaften (BBK) im Kulturwissenschaftlichen Zentrum (KWZ) befindet sich ein Raum mit PC-Arbeitsplätzen und ergänzender Technik, damit Du Medien und Dokumente recherchieren, bearbeiten und ausgeben kannst. Dafür stehen zur Verfügung:</text:span></text:p>
      <text:list text:style-name="List_20_1" text:continue-numbering="false">
        <text:list-item>
          <text:p text:style-name="List_20_1_Content_First">  24 moderne All-in-One PCs </text:p>
        </text:list-item>
        <text:list-item>
          <text:p text:style-name="List_20_1_Content">  Hochgeschwindigkeits-Internetzugang</text:p>
        </text:list-item>
        <text:list-item>
          <text:p text:style-name="List_20_1_Content">  Zugriff auf den GUK-Onlinekatalog und die Datenbankangebote der SUB</text:p>
        </text:list-item>
        <text:list-item>
          <text:p text:style-name="List_20_1_Content_Last">  umfangreiche Softwarepakete (u.a. Microsoft Office, Adobe Creative Cloud an gekennzeichneten PCs)</text:p>
        </text:list-item>
      </text:list>
      <text:p text:style-name="Text_20_body"><draw:frame draw:style-name="mediaright" draw:name="0" text:anchor-type="paragraph" draw:z-index="0" svg:width="13.229166666667cm" svg:height="7.4347916666667cm"><draw:image xlink:href="Pictures/f4dc590e5f4b41d373c348e121d1523b.jpg" xlink:type="simple" xlink:show="embed" xlink:actuate="onLoad"/></draw:frame></text:p>
      <text:list text:style-name="List_20_1" text:continue-numbering="false">
        <text:list-item>
          <text:p text:style-name="List_20_1_Content_First">  ein A4-Flachbettscanner</text:p>
        </text:list-item>
        <text:list-item>
          <text:p text:style-name="List_20_1_Content">  vier Video- und Grafikbearbeitungsplätze (UG-UYST-1131, 1132, 1143 und 1144)</text:p>
        </text:list-item>
        <text:list-item>
          <text:p text:style-name="List_20_1_Content">  A3/A4-Drucker (Follow Me)</text:p>
        </text:list-item>
        <text:list-item>
          <text:p text:style-name="List_20_1_Content">  Kopierer</text:p>
        </text:list-item>
        <text:list-item>
          <text:p text:style-name="List_20_1_Content_Last">  Notebookarbeitsplätze</text:p>
        </text:list-item>
      </text:list>
      <text:h text:style-name="Heading_20_1" text:outline-level="1"><text:bookmark-start text:name="__RefHeading___faq_2"/><text:bookmark-start text:name="faq"/>FAQ<text:bookmark-end text:name="__RefHeading___faq_2"/><text:bookmark-end text:name="faq"/></text:h>
      <text:p text:style-name="Text_20_body">Hier ein paar häufig gestellte Fragen:</text:p>
      <text:h text:style-name="Heading_20_3" text:outline-level="3"><text:bookmark-start text:name="__RefHeading___wer_kann_die_pc_im_kwz_nutzen_3"/><text:bookmark-start text:name="wer_kann_die_pc_im_kwz_nutzen"/>Wer kann die PC im KWZ nutzen?<text:bookmark-end text:name="__RefHeading___wer_kann_die_pc_im_kwz_nutzen_3"/><text:bookmark-end text:name="wer_kann_die_pc_im_kwz_nutzen"/></text:h>
      <text:p text:style-name="Text_20_body">Die computerbasierten Arbeitsplätze stehen allen Studierenden,
Dozierenden, Wissenschaftlerinnen und Wissenschaftlern, weiteren Mitarbeitergruppen
der Universität Göttingen und einiger angeschlossener Einrichtungen
sowie Privatnutzern und Gästen der SUB offen. Die Nutzung des (außer Drucken) ist kostenlos. Bitte beachten Sie die <text:a xlink:type="simple" xlink:href="https://www.studit.uni-goettingen.de/support/studit_support/lrc_sub" text:style-name="Internet_20_link" text:visited-style-name="Visited_20_Internet_20_Link">Benutzungsordnung</text:a>!</text:p>
      <text:h text:style-name="Heading_20_3" text:outline-level="3"><text:bookmark-start text:name="__RefHeading___wie_kann_ich_mich_an_den_rechnern_anmelden_4"/><text:bookmark-start text:name="wie_kann_ich_mich_an_den_rechnern_anmelden"/>Wie kann ich mich an den Rechnern anmelden?<text:bookmark-end text:name="__RefHeading___wie_kann_ich_mich_an_den_rechnern_anmelden_4"/><text:bookmark-end text:name="wie_kann_ich_mich_an_den_rechnern_anmelden"/></text:h>
      <text:p text:style-name="Text_20_body">Zur Benutzung benötigen Sie einen <text:a xlink:type="simple" xlink:href="https://www.studit.uni-goettingen.de/support/account/start" text:style-name="Internet_20_link" text:visited-style-name="Visited_20_Internet_20_Link">Account</text:a>. Studierende der Georg-August Universität bekommen diesen zusammen mit dem <text:a xlink:type="simple" xlink:href="https://www.studit.uni-goettingen.de/support/ausweis" text:style-name="Internet_20_link" text:visited-style-name="Visited_20_Internet_20_Link">Studienausweis</text:a> bei der Immatrikulation. Inhaber eines GWDG-Accounts können sich ebenfalls an den Rechnern anmelden. Privatnutzer der SUB können sich mit ihrem <text:a xlink:type="simple" xlink:href="http://www.sub.uni-goettingen.de/neu-hier/internetzugang/" text:style-name="Internet_20_link" text:visited-style-name="Visited_20_Internet_20_Link"> Kopier-&amp; Druckkonto</text:a> anmelden (Domäne UG-Student). Mit all diesen Accounts kann man auch das <text:a xlink:type="simple" xlink:href="https://www.studit.uni-goettingen.de/support/wlan" text:style-name="Internet_20_link" text:visited-style-name="Visited_20_Internet_20_Link">WLAN (GoeMobile/eduroam)</text:a> im KWZ nutzen.</text:p>
      <text:h text:style-name="Heading_20_3" text:outline-level="3"><text:bookmark-start text:name="__RefHeading___wie_kann_ich_drucken_5"/><text:bookmark-start text:name="wie_kann_ich_drucken"/>Wie kann ich drucken?<text:bookmark-end text:name="__RefHeading___wie_kann_ich_drucken_5"/><text:bookmark-end text:name="wie_kann_ich_drucken"/></text:h>
      <text:p text:style-name="Text_20_body">Die <text:a xlink:type="simple" xlink:href="https://www.studit.uni-goettingen.de/support/drucken" text:style-name="Internet_20_link" text:visited-style-name="Visited_20_Internet_20_Link">Drucker</text:a> des LRC sind automatisch mit den <text:a xlink:type="simple" xlink:href="https://www.studit.uni-goettingen.de/support/drucken/drucker_verbinden" text:style-name="Internet_20_link" text:visited-style-name="Visited_20_Internet_20_Link">Rechnern verbunden</text:a>. Sie
müssen nur die entsprechende <text:a xlink:type="simple" xlink:href="https://www.studit.uni-goettingen.de/support/drucken/drucker" text:style-name="Internet_20_link" text:visited-style-name="Visited_20_Internet_20_Link">Druckwarteschlange</text:a> auswählen (Follow-Me oder Follow-Me Farbe für Studierende. GWDG-Account-Nutzer lesen bitte <text:a xlink:type="simple" xlink:href="https://www.studit.uni-goettingen.de/support/drucken/gwdg_account" text:style-name="Internet_20_link" text:visited-style-name="Visited_20_Internet_20_Link">HIER</text:a> nach.) Sobald sich Studierende an den Rechnern anmelden, sehen sie ihr aktuelles  <text:a xlink:type="simple" xlink:href="https://www.studit.uni-goettingen.de/support/drucken/druckguthaben" text:style-name="Internet_20_link" text:visited-style-name="Visited_20_Internet_20_Link">Druckguthaben</text:a> auf dem Bildschirm.
Dieses Druckguthaben kann am studIT <text:a xlink:type="simple" xlink:href="https://www.studit.uni-goettingen.de/support/studit_support/chipkartenstelle" text:style-name="Internet_20_link" text:visited-style-name="Visited_20_Internet_20_Link">Helpdesk im ZHG</text:a> oder auch an der Theke der Bereichsbibliothek Kulturwissenschaften im Erdgeschoss mit Zahlung per <text:a xlink:type="simple" xlink:href="https://www.studit.uni-goettingen.de/support/ausweis" text:style-name="Internet_20_link" text:visited-style-name="Visited_20_Internet_20_Link">Studierendenausweis</text:a> aufgeladen werden. Druckguthaben der GWDG-Accounts werden über die Institute abgerechnet.
<text:line-break/></text:p>
      <text:h text:style-name="Heading_20_3" text:outline-level="3"><text:bookmark-start text:name="__RefHeading___verfuegbare_software_6"/><text:bookmark-start text:name="verfuegbare_software"/>Verfügbare Software<text:bookmark-end text:name="__RefHeading___verfuegbare_software_6"/><text:bookmark-end text:name="verfuegbare_software"/></text:h>
      <text:p text:style-name="Text_20_body">Die studIT-PC im KWZ sind Windows-PCs. Auf allen Rechnern ist standardmäßig <text:span text:style-name="Strong_20_Emphasis">Microsoft Office</text:span> installiert.</text:p>
      <text:list text:style-name="List_20_1" text:continue-numbering="false">
        <text:list-item>
          <text:p text:style-name="LastListParagraph_List_20_1_Content_First"> Liste der <text:a xlink:type="simple" xlink:href="https://www.studit.uni-goettingen.de/support/rechnerstandorte/software" text:style-name="Internet_20_link" text:visited-style-name="Visited_20_Internet_20_Link">Standardsoftware von studIT</text:a>.</text:p>
        </text:list-item>
      </text:list>
      <text:p text:style-name="Text_20_body">Weitere Programme (nicht auf allen Rechnern):</text:p>
      <text:list text:style-name="List_20_1" text:continue-numbering="false">
        <text:list-item>
          <text:p text:style-name="List_20_1_Content_First"> Adobe Creative Cloud, enthält u.a. Premiere, Photoshop, InDesign, Illustrator (bei Arbeitsplätzen mit Scanner)</text:p>
        </text:list-item>
        <text:list-item>
          <text:p text:style-name="List_20_1_Content_Last"> Scan Software (ScanWizard)</text:p>
        </text:list-item>
      </text:list>
      <text:p text:style-name="Text_20_body"><draw:frame draw:style-name="media" draw:name="1" text:anchor-type="as-char" draw:z-index="1" svg:width="19.84375cm" style:rel-width="100%" svg:height="11.165416666667cm" style:rel-height="scale"><draw:image xlink:href="Pictures/287cb3024ac3eff9b4fcfc6878fc5e8e.jpg" xlink:type="simple" xlink:show="embed" xlink:actuate="onLoad"/></draw:frame></text:p>
      <text:p text:style-name="Text_20_body"><text:a xlink:type="simple" xlink:href="tag&amp;#62; &amp;#34;kulturwissenschaftliches zentrum&amp;#34; &amp;#34;bereichsbibliothek kulturwissenschaften&amp;#34; bbk" text:style-name="Internet_20_link" text:visited-style-name="Visited_20_Internet_20_Link">tag&gt; "kulturwissenschaftliches zentrum" "bereichsbibliothek kulturwissenschaften" bb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39:35</meta:creation-date>
    <dc:creator>Generated</dc:creator>
    <dc:date>2026-08-19T17::39:35</dc:date>
    <dc:language>en-US</dc:language>
    <meta:editing-cycles>1</meta:editing-cycles>
    <meta:editing-duration>PT0S</meta:editing-duration>
    <dc:title>support:rechnerstandorte:standorte:kwz</dc:title>
  </office:meta>
</office:document-meta>
</file>