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857d7ddf5307a6bc88e2dc73026b6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forst_internetcafe"/><text:bookmark-start text:name="__RefHeading___rechnerstandort_forst_internetcafe_1"/><text:bookmark-start text:name="rechnerstandort_forst_internetcafe"/>Rechnerstandort Forst Internetcafe<text:bookmark-end text:name="__RefHeading___rechnerstandort_forst_internetcafe_1"/><text:bookmark-end text:name="rechnerstandort_forst_internetcafe"/></text:h>
      <text:p text:style-name="Text_20_body"><draw:frame draw:style-name="medialeft" draw:name="0" text:anchor-type="paragraph" draw:z-index="0" svg:width="6.2177083333333cm" style:rel-width="100%" svg:height="4.8575846354167cm" style:rel-height="scale"><draw:image xlink:href="Pictures/12857d7ddf5307a6bc88e2dc73026b6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3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3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6::11:06</meta:creation-date>
    <dc:creator>Generated</dc:creator>
    <dc:date>2026-08-21T06::11:06</dc:date>
    <dc:language>en-US</dc:language>
    <meta:editing-cycles>1</meta:editing-cycles>
    <meta:editing-duration>PT0S</meta:editing-duration>
    <dc:title>support:rechnerstandorte:standorte:forst_internetcafe</dc:title>
  </office:meta>
</office:document-meta>
</file>