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d1958d01c7e3aca302992440ab25340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waldweg"/><text:bookmark-start text:name="__RefHeading___rechnerstandort_bb_waldweg_1"/><text:bookmark-start text:name="rechnerstandort_bb_waldweg"/>Rechnerstandort BB Waldweg<text:bookmark-end text:name="__RefHeading___rechnerstandort_bb_waldweg_1"/><text:bookmark-end text:name="rechnerstandort_bb_waldweg"/></text:h>
      <text:p text:style-name="Text_20_body"><draw:frame draw:style-name="medialeft" draw:name="0" text:anchor-type="paragraph" draw:z-index="0" svg:width="6.0854166666667cm" style:rel-width="100%" svg:height="4.7447233072917cm" style:rel-height="scale"><draw:image xlink:href="Pictures/3d1958d01c7e3aca302992440ab2534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&gt;5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Waldweg 2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-1.50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4484_5_1.UG_-1.501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8::35:01</meta:creation-date>
    <dc:creator>Generated</dc:creator>
    <dc:date>2026-08-19T18::35:01</dc:date>
    <dc:language>en-US</dc:language>
    <meta:editing-cycles>1</meta:editing-cycles>
    <meta:editing-duration>PT0S</meta:editing-duration>
    <dc:title>support:rechnerstandorte:standorte:bb_waldweg</dc:title>
  </office:meta>
</office:document-meta>
</file>