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4d6bf642c31063edf2c047a9a22b3a8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bb_physik"/><text:bookmark-start text:name="__RefHeading___bb_physik_1"/><text:bookmark-start text:name="bb_physik"/>BB Physik<text:bookmark-end text:name="__RefHeading___bb_physik_1"/><text:bookmark-end text:name="bb_physik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14d6bf642c31063edf2c047a9a22b3a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4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Friedrich-Hund-Platz 1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 B.00.104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lageplan.uni-goettingen.de/?ident=1440_1_EG_B.00.104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0::46:56</meta:creation-date>
    <dc:creator>Generated</dc:creator>
    <dc:date>2026-08-19T20::46:56</dc:date>
    <dc:language>en-US</dc:language>
    <meta:editing-cycles>1</meta:editing-cycles>
    <meta:editing-duration>PT0S</meta:editing-duration>
    <dc:title>support:rechnerstandorte:standorte:bb_physik</dc:title>
  </office:meta>
</office:document-meta>
</file>