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b983dfde9f626a8455b4f1ecc3e13c5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bb_forst"/><text:bookmark-start text:name="__RefHeading___rechnerstandort_bb_forstwissenschaften_1"/><text:bookmark-start text:name="rechnerstandort_bb_forstwissenschaften"/>Rechnerstandort BB Forstwissenschaften<text:bookmark-end text:name="__RefHeading___rechnerstandort_bb_forstwissenschaften_1"/><text:bookmark-end text:name="rechnerstandort_bb_forstwissenschaften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ab983dfde9f626a8455b4f1ecc3e13c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&gt;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Büsgenweg 5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0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1556_1_EG_0.10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21::54:55</meta:creation-date>
    <dc:creator>Generated</dc:creator>
    <dc:date>2026-08-19T21::54:55</dc:date>
    <dc:language>en-US</dc:language>
    <meta:editing-cycles>1</meta:editing-cycles>
    <meta:editing-duration>PT0S</meta:editing-duration>
    <dc:title>support:rechnerstandorte:standorte:bb_forst</dc:title>
  </office:meta>
</office:document-meta>
</file>