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7ed0ea4e68a4eb7bce1f52d920bf00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agrarokonomie"/><text:bookmark-start text:name="__RefHeading___rechnerstandort_agrarokonomie_1"/><text:bookmark-start text:name="rechnerstandort_agrarokonomie"/>Rechnerstandort Agrarökonomie<text:bookmark-end text:name="__RefHeading___rechnerstandort_agrarokonomie_1"/><text:bookmark-end text:name="rechnerstandort_agrarokonomie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1f7ed0ea4e68a4eb7bce1f52d920bf0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5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10.11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237_1_10.OG_10.111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07::56:37</meta:creation-date>
    <dc:creator>Generated</dc:creator>
    <dc:date>2026-08-25T07::56:37</dc:date>
    <dc:language>en-US</dc:language>
    <meta:editing-cycles>1</meta:editing-cycles>
    <meta:editing-duration>PT0S</meta:editing-duration>
    <dc:title>support:rechnerstandorte:standorte:agrarokonomie</dc:title>
  </office:meta>
</office:document-meta>
</file>