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a5337838ab90ecc40ff97507290e8d.jpg"/>
  <manifest:file-entry manifest:media-type="image/png" manifest:full-path="Pictures/4a0a1148b923bb80b7d955f4b4712f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bibliotheken"/><text:bookmark-start text:name="__RefHeading___hinweise_zu_pcs_in_den_bibliotheken_1"/><text:bookmark-start text:name="hinweise_zu_pcs_in_den_bibliotheken"/>Hinweise zu PCs in den Bibliotheken<text:bookmark-end text:name="__RefHeading___hinweise_zu_pcs_in_den_bibliotheken_1"/><text:bookmark-end text:name="hinweise_zu_pcs_in_den_bibliotheken"/></text:h>
      <text:p text:style-name="Text_20_body">Im Rahmen eines Kooperationsprojektes der SUB und studIT (Teil der Abteilung IT der Universität Göttingen) wurden neue PCs beschafft, die an den Standorten der bisherigen so genannten „Web-OPAC-Rechner“ aufgestellt werden. Damit ändert sich auch die Bedienung der Geräte, die nun für Studierende einen deutlichen Mehrwert aufweis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Entscheidender Unterschied zur bisherigen Nutzung ist die erforderliche Anmeldung am PC. Hierbei wird zwischen zwei Nutzergruppen getrennt, die jeweils unterschiedliche Funktionen an den Rechnern nutzen können.</text:p></table:table-cell></table:table-row></table:table></draw:text-box></draw:frame></text:p>
      <text:h text:style-name="Heading_20_2" text:outline-level="2"><text:bookmark-start text:name="__RefHeading___studierende_2"/><text:bookmark-start text:name="studierende"/>Studierende<text:bookmark-end text:name="__RefHeading___studierende_2"/><text:bookmark-end text:name="studierende"/></text:h>
      <text:p text:style-name="Text_20_body">Studierende können die Computer mit allen Funktionen nutzen (Internet ohne Einschränkung, Drucken, Office-Programme, E-Mail Client, persönliches Heimverzeichnis). Dafür loggen sie sich nach dem Hochfahren des Computers über die Eingabemaske mit ihrem <text:a xlink:type="simple" xlink:href="https://www.studit.uni-goettingen.de/support/account/start" text:style-name="Internet_20_link" text:visited-style-name="Visited_20_Internet_20_Link">Studierenden-Account</text:a> ein. Studierende der Universität Göttingen erhalten seit 2008 ihren Account, bestehend aus Nutzername und Passwort, zu Beginn des Semesters zusammen mit ihrem <text:a xlink:type="simple" xlink:href="https://www.studit.uni-goettingen.de/support/ausweis" text:style-name="Internet_20_link" text:visited-style-name="Visited_20_Internet_20_Link">Studienausweis</text:a>. Nach der Nutzung des Computers loggen sich die Studierenden wieder aus, um Missbrauch ihres Accounts zu verhindern (z.B. Drucken auf fremde Kosten).</text:p>
      <text:h text:style-name="Heading_20_2" text:outline-level="2"><text:bookmark-start text:name="__RefHeading___uni-angehorige_privatpersonen_gaste_3"/><text:bookmark-start text:name="uni-angehorige_privatpersonen_gaste"/>Uni-Angehörige, Privatpersonen &amp; Gäste<text:bookmark-end text:name="__RefHeading___uni-angehorige_privatpersonen_gaste_3"/><text:bookmark-end text:name="uni-angehorige_privatpersonen_gaste"/></text:h>
      <text:p text:style-name="Text_20_body"><draw:frame draw:style-name="mediaright" draw:name="0" text:anchor-type="paragraph" draw:z-index="0" svg:width="7.9375cm" style:rel-width="100%" svg:height="5.953125cm" style:rel-height="scale"><draw:image xlink:href="Pictures/06a5337838ab90ecc40ff97507290e8d.jpg" xlink:type="simple" xlink:show="embed" xlink:actuate="onLoad"/></draw:frame>Allen Bibliotheksnutzerinnen und -nutzern, die nicht an der Universität Göttingen studieren und somit auch keinen <text:a xlink:type="simple" xlink:href="https://www.studit.uni-goettingen.de/support/account/start" text:style-name="Internet_20_link" text:visited-style-name="Visited_20_Internet_20_Link">studentischen Account</text:a> haben, steht an manchen Geräten ein anonymer Gast-Login zur Verfügung, der bestimmte Funktionen des PCs einschränkt. Sie können mangels <text:a xlink:type="simple" xlink:href="https://www.studit.uni-goettingen.de/support/drucken/druckguthaben" text:style-name="Internet_20_link" text:visited-style-name="Visited_20_Internet_20_Link">Druckkonto</text:a> nicht drucken und auch nur das Web-Angebot der Universität Göttingen sowie der SUB inklusive Göttinger Universitätskatalog (GUK) sowie via HAN-Server die kostenpflichtig lizenzierten Online-Ressourcen nutzen. Andere Webseiten im Internet sind NICHT ERREICHBAR. Dies gilt auch für kostenfreie Datenbanken und E-Journals, die über DBIS oder EZB angeboten werden. Die nicht freigeschalteten Online-Angebote können alternativ an den bestehenden Rechnern vor der Zentralen Information bzw. vor der Lesesaaltheke recherchiert werden. </text:p>
      <text:p text:style-name="Text_20_body">Als „Gast“ eingeloggte Nutzerinnen und Nutzer können genau wie Studierende die auf den neuen Rechnern installierten Programme verwenden, um Dokumente zu bearbeiten. Es ist auch möglich, USB-Sticks zum Speichern von Recherchen oder Dokumenten zu verwenden. Die Gefahr eines Virenbefalls dieser Rechner durch USB-Sticks ist dabei sehr gering.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Falls Sie als Bibliotheksnutzer die PCs und Kopierer in vollem Umfang nutzen wollen, stellt die SUB ein „Druck- und Kopierkonto“ inkl. Account für die Rechner zur Verfügung. Hinweise dazu finden Sei unter: <text:a xlink:type="simple" xlink:href="https://www.sub.uni-goettingen.de/kopieren-digitalisieren/self-service/" text:style-name="Internet_20_link" text:visited-style-name="Visited_20_Internet_20_Link">https://www.sub.uni-goettingen.de/kopieren-digitalisieren/self-service/</text:a> </text:p></table:table-cell></table:table-row></table:table></draw:text-box></draw:frame></text:p>
      <text:p text:style-name="Text_20_body">Auch Uniangehörige, Privatpersonen und Gäste sollen sich nach der Benutzung der Rechner mit dem Gast-Account abmelden, damit die PCs wieder für Studierende mit erweiterten Funktionen zur Verfügung stehen können. </text:p>
      <text:h text:style-name="Heading_20_2" text:outline-level="2"><text:bookmark-start text:name="__RefHeading___zusammenfassung_4"/><text:bookmark-start text:name="zusammenfassung"/>Zusammenfassung<text:bookmark-end text:name="__RefHeading___zusammenfassung_4"/><text:bookmark-end text:name="zusammenfassung"/></text:h>
      <text:p text:style-name="Text_20_body"><text:span text:style-name="Strong_20_Emphasis">Login für Studierende:</text:span> mit <text:a xlink:type="simple" xlink:href="https://www.studit.uni-goettingen.de/support/account/start" text:style-name="Internet_20_link" text:visited-style-name="Visited_20_Internet_20_Link">Studierenden-Account</text:a> (funktioniert an allen Windows-PCs) <text:line-break/>
<text:span text:style-name="Strong_20_Emphasis">Login für Uniangehörige, Privat, Gäste:</text:span> Auf den Button „Gast-Zugang“ klicken oder als Benutzername „gast“ eingeben, kein Passwort (funktioniert nur auf Linux PCs).
Das Abmelden der Rechner erfolgt über das Startmenü links unten am Bildschirm oder über den roten Button rechts unten.</text:p>
      <text:h text:style-name="Heading_20_1" text:outline-level="1"><text:bookmark-start text:name="__RefHeading___bei_fehlern_und_problemen_5"/><text:bookmark-start text:name="bei_fehlern_und_problemen"/>Bei Fehlern und Problemen<text:bookmark-end text:name="__RefHeading___bei_fehlern_und_problemen_5"/><text:bookmark-end text:name="bei_fehlern_und_problemen"/></text:h>
      <text:p text:style-name="Text_20_body">Für die Hardware der Rechner (Bildschirm, Tastatur, Maus, Beschädigung des Rechners etc.) ist grundsätzlich studIT zuständig. Bitte schreibe uns über unser <text:a xlink:type="simple" xlink:href="https://www.studit.uni-goettingen.de/support/studit_support/kontakt" text:style-name="Internet_20_link" text:visited-style-name="Visited_20_Internet_20_Link">Kontaktformular</text:a>.</text:p>
      <text:p text:style-name="Text_20_body">Auf jedem studIT-PC befindet sich ein Service-Aufkleber. Mit den Infos darauf könnt Ihr uns erreichen - falls Ihr ein QR-Code fähiges Smartphone habt, sogar komfortabel über das Scannen des Codes.</text:p>
      <text:p text:style-name="Text_20_body"><draw:frame draw:style-name="media" draw:name="1" text:anchor-type="as-char" draw:z-index="1" svg:width="7.9375cm" style:rel-width="100%" svg:height="3.1485416666667cm" style:rel-height="scale"><draw:image xlink:href="Pictures/4a0a1148b923bb80b7d955f4b4712fa7.png" xlink:type="simple" xlink:show="embed" xlink:actuate="onLoad"/></draw:frame></text:p>
      <text:p text:style-name="Text_20_body">Dasselbe gilt, sollten Studierenden Probleme bei der Benutzung der PCs haben, z.B.:</text:p>
      <text:list text:style-name="List_20_1" text:continue-numbering="false">
        <text:list-item>
          <text:p text:style-name="List_20_1_Content_First"> Probleme bei der Anmeldung von Studierenden (Login mit Studierenden-Account)</text:p>
        </text:list-item>
        <text:list-item>
          <text:p text:style-name="List_20_1_Content"> Druckprobleme</text:p>
        </text:list-item>
        <text:list-item>
          <text:p text:style-name="List_20_1_Content_Last"> Probleme mit Anwendungen / Programmen auf dem Rechner</text:p>
        </text:list-item>
      </text:list>
      <text:p text:style-name="Text_20_body">Wir sind zu erreichen unter:</text:p>
      <text:p text:style-name="Text_20_body"><text:span text:style-name="Strong_20_Emphasis">Telefon:</text:span> +49 (0)551 39-23366</text:p>
      <text:p text:style-name="Text_20_body"><text:span text:style-name="Strong_20_Emphasis">E-Mail</text:span>: <text:a xlink:type="simple" xlink:href="https://www.studit.uni-goettingen.de/support/studit_support/kontakt" text:style-name="Internet_20_link" text:visited-style-name="Visited_20_Internet_20_Link">E-Mail-Kontaktformular</text:a></text:p>
      <text:h text:style-name="Heading_20_1" text:outline-level="1"><text:bookmark-start text:name="__RefHeading___informationen_zu_datenbanken_und_elektronischen_zeitschriften_6"/><text:bookmark-start text:name="informationen_zu_datenbanken_und_elektronischen_zeitschriften"/>Informationen zu Datenbanken und elektronischen Zeitschriften<text:bookmark-end text:name="__RefHeading___informationen_zu_datenbanken_und_elektronischen_zeitschriften_6"/><text:bookmark-end text:name="informationen_zu_datenbanken_und_elektronischen_zeitschriften"/></text:h>
      <text:p text:style-name="Text_20_body">Studierende könnn an diesen Rechnern frei auf das Internet und damit alle Datenbanken und Kataloge zugreifen. <text:span text:style-name="Strong_20_Emphasis">Für Gäste gibt es Einschränkungen!</text:span></text:p>
      <text:h text:style-name="Heading_20_3" text:outline-level="3"><text:bookmark-start text:name="__RefHeading___fuer_gaste_zugangliche_datenbanken_7"/><text:bookmark-start text:name="fuer_gaste_zugangliche_datenbanken"/>Für Gäste zugängliche Datenbanken<text:bookmark-end text:name="__RefHeading___fuer_gaste_zugangliche_datenbanken_7"/><text:bookmark-end text:name="fuer_gaste_zugangliche_datenbanken"/></text:h>
      <text:h text:style-name="Heading_20_5" text:outline-level="5"><text:bookmark-start text:name="__RefHeading___freigeschaltete_internetseitenip-adressen_8"/><text:bookmark-start text:name="freigeschaltete_internetseitenip-adressen"/>Freigeschaltete  Internetseiten / IP-Adressen<text:bookmark-end text:name="__RefHeading___freigeschaltete_internetseitenip-adressen_8"/><text:bookmark-end text:name="freigeschaltete_internetseitenip-adressen"/></text:h>
      <text:list text:style-name="List_20_1" text:continue-numbering="false">
        <text:list-item>
          <text:p text:style-name="List_20_1_Content_First"> Alle Seiten der Uni Göttingen (134er IPs, also auch GUK mit allen Teilsichten, Goe-Scholar etc.)</text:p>
        </text:list-item>
        <text:list-item>
          <text:p text:style-name="List_20_1_Content"> Alle Zeitschriften mit HAN-Link </text:p>
        </text:list-item>
        <text:list-item>
          <text:p text:style-name="List_20_1_Content"> alle GBV-Kataloge  </text:p>
        </text:list-item>
        <text:list-item>
          <text:p text:style-name="List_20_1_Content"> EZB und DBIS* </text:p>
        </text:list-item>
        <text:list-item>
          <text:p text:style-name="List_20_1_Content"> KVK;  der Aufruf der einzelnen OPACs ist nicht möglich </text:p>
        </text:list-item>
        <text:list-item>
          <text:p text:style-name="List_20_1_Content"> ViFa Nord  </text:p>
        </text:list-item>
        <text:list-item>
          <text:p text:style-name="List_20_1_Content"> Subito </text:p>
        </text:list-item>
        <text:list-item>
          <text:p text:style-name="List_20_1_Content"> BASE  </text:p>
        </text:list-item>
        <text:list-item>
          <text:p text:style-name="List_20_1_Content"> OAIster </text:p>
        </text:list-item>
        <text:list-item>
          <text:p text:style-name="List_20_1_Content"> ZDB  </text:p>
        </text:list-item>
        <text:list-item>
          <text:p text:style-name="List_20_1_Content"> DFG </text:p>
        </text:list-item>
        <text:list-item>
          <text:p text:style-name="List_20_1_Content"> Vascoda </text:p>
        </text:list-item>
        <text:list-item>
          <text:p text:style-name="List_20_1_Content_Last"> Webis </text:p>
        </text:list-item>
      </text:list>
      <text:p text:style-name="Text_20_body"><text:span text:style-name="Strong_20_Emphasis">Anmerkung zu EZB und DBIS</text:span></text:p>
      <text:list text:style-name="List_20_1" text:continue-numbering="false">
        <text:list-item>
          <text:p text:style-name="List_20_1_Content_First"> Sämtliche Listen auf den Seiten sind aufrufbar</text:p>
        </text:list-item>
        <text:list-item>
          <text:p text:style-name="List_20_1_Content"> DBIS: Alle Datenbanken mit grünem „D“ (deutschlandweit frei zugänglich (DFG-geförderte Nationallizenz)) und gelbem „U“ (im Netz der Universität Göttingen) und lila „C“ sind aufrufbar über den HAN-Link bzw. bei CD-ROMs über ug-subcd-Link )</text:p>
        </text:list-item>
        <text:list-item>
          <text:p text:style-name="List_20_1_Content"> EZB: Alle gelben Zeitschriften sind über den HAN-Link aufrufbar</text:p>
        </text:list-item>
        <text:list-item>
          <text:p text:style-name="List_20_1_Content_Last"> Frei  im Web verfügbare Datenbanken und Zeitschriften sind nicht aufrufbar (IPs können nicht alle frei geschaltet werden)</text:p>
        </text:list-item>
      </text:list>
      <text:p text:style-name="Text_20_body"><text:a xlink:type="simple" xlink:href="tag&amp;#62;SUB DINO Rechner PCs OPAC Katalog Datenbank Datenbanken e-journals elektronische zeitschriften gäste gast anonymer login anonym" text:style-name="Internet_20_link" text:visited-style-name="Visited_20_Internet_20_Link">tag&gt;SUB DINO Rechner PCs OPAC Katalog Datenbank Datenbanken e-journals elektronische zeitschriften gäste gast anonymer login anony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8::52:56</meta:creation-date>
    <dc:creator>Generated</dc:creator>
    <dc:date>2026-08-19T18::52:56</dc:date>
    <dc:language>en-US</dc:language>
    <meta:editing-cycles>1</meta:editing-cycles>
    <meta:editing-duration>PT0S</meta:editing-duration>
    <dc:title>support:rechnerstandorte:bibliotheken</dc:title>
  </office:meta>
</office:document-meta>
</file>