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8f06fe178dde6d66c5fc66f7d26308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newsletter"/><text:bookmark-start text:name="__RefHeading___newsletter_1"/><text:bookmark-start text:name="newsletter"/>Newsletter<text:bookmark-end text:name="__RefHeading___newsletter_1"/><text:bookmark-end text:name="newsletter"/></text:h>
      <text:p text:style-name="Text_20_body">26.05.2011</text:p>
      <text:h text:style-name="Heading_20_1" text:outline-level="1"><text:bookmark-start text:name="__RefHeading___umstellung_der_studit_rechner_auf_neues_dino-system_2"/><text:bookmark-start text:name="umstellung_der_studit_rechner_auf_neues_dino-system"/>Umstellung der studIT Rechner auf neues DINO-System<text:bookmark-end text:name="__RefHeading___umstellung_der_studit_rechner_auf_neues_dino-system_2"/><text:bookmark-end text:name="umstellung_der_studit_rechner_auf_neues_dino-system"/></text:h>
      <text:p text:style-name="Text_20_body"><draw:frame draw:style-name="mediaright" draw:name="0" text:anchor-type="paragraph" draw:z-index="0" svg:width="5.2916666666667cm" style:rel-width="100%" svg:height="5.6140016920474cm" style:rel-height="scale"><draw:image xlink:href="Pictures/e8f06fe178dde6d66c5fc66f7d263084.jpg" xlink:type="simple" xlink:show="embed" xlink:actuate="onLoad"/></draw:frame>Im Zuge der Neubeschaffung von studIT-Rechnern und der Erweiterung unserer Standorte aktualisieren wir ab dem 26.5. auch unser Betriebsystem auf den <text:a xlink:type="simple" xlink:href="https://www.studit.uni-goettingen.de/support/rechnerstandorte/standorte" text:style-name="Internet_20_link" text:visited-style-name="Visited_20_Internet_20_Link">Linux-Rechnern der studIT</text:a>. Für Studierende ändert sich im Prinzip nichts. Man meldet sich immer noch mit dem <text:a xlink:type="simple" xlink:href="https://www.studit.uni-goettingen.de/support/account/start" text:style-name="Internet_20_link" text:visited-style-name="Visited_20_Internet_20_Link">Studierenden-Account</text:a> an und kann sämtliche Funktionen der Rechner nutzen. Wir haben nur an einigen Verbesserungen des Systems gearbeitet. So stehen euch nun beispielsweise mehr Programme zur Verfügung und das System läuft stabiler.
Wir nennen unser System liebevoll DINO, denn die Rechner sind so genannte Diskless Stations, und…aber das führt zu weit. Wir wünschen euch jedenfalls viel Spaß beim Benutzen der neuen Systeme. Bei Problemen sind wir natürlich euer Ansprechpartner unter der Hotline (0551) 39 12345 oder per Mail an info@studit.uni-goettingen.de. Vergesst in den Mails bitte nicht den Standort des PCs, Datum und Uhrzeit des Fehlers und am besten die Rechnernummer (laut Aufkleber) anzugeben. Diese Informationen helfen uns beim Beheben des Problems. Wir stehen natürlich auch gern <text:a xlink:type="simple" xlink:href="https://www.studit.uni-goettingen.de/support/studit_support/standorte" text:style-name="Internet_20_link" text:visited-style-name="Visited_20_Internet_20_Link">an unseren Helpdesks</text:a> für euch bereit. </text:p>
      <text:h text:style-name="Heading_20_1" text:outline-level="1"><text:bookmark-start text:name="__RefHeading___neue_rechner_fuer_studierende_und_gaste_in_den_bibliotheken_der_sub_gottingen_3"/><text:bookmark-start text:name="neue_rechner_fuer_studierende_und_gaste_in_den_bibliotheken_der_sub_gottingen"/>Neue Rechner für Studierende und Gäste in den Bibliotheken der SUB Göttingen<text:bookmark-end text:name="__RefHeading___neue_rechner_fuer_studierende_und_gaste_in_den_bibliotheken_der_sub_gottingen_3"/><text:bookmark-end text:name="neue_rechner_fuer_studierende_und_gaste_in_den_bibliotheken_der_sub_gottingen"/></text:h>
      <text:p text:style-name="Text_20_body">Im Rahmen eines Kooperationsprojektes von studIT – IT-Service für Studierende und der SUB Göttingen stehen demnächst für Nutzerinnen und Nutzer der SUB Göttingen neue PCs zur Verfügung. </text:p>
      <text:p text:style-name="Text_20_body">70 neue DELL-PCs werden ab Mitte Mai für Studierende mit ihrem persönlichen Account nutzbar sein, d.h. sie können alle Funktionalitäten der Rechner – Internet, installierte Software, E-Mail-Client, Home-Verzeichnis und Drucken – nutzen. Das bedeutet einen deutlichen Mehrwert zu den bisher aufgestellten Rechnern. Für Studierende steht dann auch der Support von studIT zur Verfügung.</text:p>
      <text:p text:style-name="Text_20_body">Gäste der Bibliotheken ohne Studierenden-Account können die Rechner mit einem Gastlogin nutzen, im Göttinger Universitätskatalog (GUK) recherchieren sowie im Webangebot der Universität Göttingen und der SUB Göttingen surfen. Andere Websites im Internet sind für Gäste allerdings nicht erreichbar. Die auf den PCs installierte Software (u.a. Open Source Office-Anwendungen) können auch Gäste frei nutzen. Das Speichern auf USB-Sticks sowie die Nutzung der CD/DVD-Laufwerke ist ebenso möglich.</text:p>
      <text:p text:style-name="Text_20_body">Die neuen PCs werden zunächst  in der SUB Göttingen im Historischen Gebäude sowie in der Zentralbibliothek, dann in den Bereichsbibliotheken Wirtschaft- und Sozialwissenschaften, Forstwissenschaften, Chemie und Physik in Betrieb genommen. Informationen zur Benutzung bietet studIT im Online-Support unter <text:a xlink:type="simple" xlink:href="http://sos.stud.uni-goettingen.de" text:style-name="Internet_20_link" text:visited-style-name="Visited_20_Internet_20_Link">http://sos.stud.uni-goettingen.de</text:a>.  
Die Geräte laufen auf einem von studIT modifizierten Linux-System, das hohe Stabilität aufweist und die Nutzungsgewohnheiten von Usern anderer Betriebssysteme, beispielsweise die grafische Benutzeroberfläche, bedient.</text:p>
      <text:p text:style-name="Text_20_body">Finanziert werden die Rechner zu jeweils 50% aus Mitteln der SUB Göttingen sowie aus Studienbeiträgen. Ziel des Projektes ist es,  einen deutlichen Mehrwert für Studierende zu erreichen, da ihnen nunmehr voll funktionsfähige Rechner ohne jede Einschränkung an den Standorten der SUB Göttingen zur Verfügung stehen werden. Eine Ausweitung dieses studIT-Projektes auf weitere Göttinger Bibliotheken ist in Planung. Bereits im Juni sollen nochmals 70 weitere Geräte in Umlauf komm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4::21:59</meta:creation-date>
    <dc:creator>Generated</dc:creator>
    <dc:date>2026-09-10T14::21:59</dc:date>
    <dc:language>en-US</dc:language>
    <meta:editing-cycles>1</meta:editing-cycles>
    <meta:editing-duration>PT0S</meta:editing-duration>
    <dc:title>support:newsletter</dc:title>
  </office:meta>
</office:document-meta>
</file>