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361a0500b603bc148515c96c4a8eab2.jpg"/>
  <manifest:file-entry manifest:media-type="image/jpeg" manifest:full-path="Pictures/2bb2597d0b9d9bdb90639d951279de93.jpg"/>
  <manifest:file-entry manifest:media-type="image/jpeg" manifest:full-path="Pictures/3d357bb22af56fa9ad496fb45387039b.jpg"/>
  <manifest:file-entry manifest:media-type="image/jpeg" manifest:full-path="Pictures/00b2b5fbd280a25ce266726cf44659a9.jpg"/>
  <manifest:file-entry manifest:media-type="image/jpeg" manifest:full-path="Pictures/f948979cc36f8a25c8e7f04304dbc6ee.jpg"/>
  <manifest:file-entry manifest:media-type="image/jpeg" manifest:full-path="Pictures/748170517861e4148ae7142b12ecb226.jpg"/>
  <manifest:file-entry manifest:media-type="image/jpeg" manifest:full-path="Pictures/3fe60bce63715d7987d643bc3eabf7c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schluessel"/><text:bookmark-start text:name="__RefHeading___zutritt_zu_raumen_-_elektronische_schluessel_fuer_raume_und_schliessfacher_nutzen_1"/><text:bookmark-start text:name="zutritt_zu_raumen_-_elektronische_schluessel_fuer_raume_und_schliessfacher_nutzen"/>Zutritt zu Räumen - Elektronische Schlüssel für Räume und Schließfächer nutzen<text:bookmark-end text:name="__RefHeading___zutritt_zu_raumen_-_elektronische_schluessel_fuer_raume_und_schliessfacher_nutzen_1"/><text:bookmark-end text:name="zutritt_zu_raumen_-_elektronische_schluessel_fuer_raume_und_schliessfacher_nutzen"/></text:h>
      <text:p text:style-name="Text_20_body">Nach einer <text:a xlink:type="simple" xlink:href="https://www.studit.uni-goettingen.de/support/lsg/raumreservierung" text:style-name="Internet_20_link" text:visited-style-name="Visited_20_Internet_20_Link">Raumreservierung über eCampus</text:a> (analog Schließfachreservierung) kannst du an Terminals im LSG bzw. einem Terminal in der SUB den Schlüssel für den entsprechenden Raum oder das Schließfach auf deinen <text:a xlink:type="simple" xlink:href="https://www.studit.uni-goettingen.de/support/ausweis" text:style-name="Internet_20_link" text:visited-style-name="Visited_20_Internet_20_Link">Studienausweis</text:a> schreiben las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Du kannst erst einen Schlüssel auf deinen Ausweis schreiben lassen, wenn der Reservierungszeitraum begonnen hat!</text:p></table:table-cell></table:table-row></table:table></draw:text-box></draw:frame></text:p>
      <text:h text:style-name="Heading_20_2" text:outline-level="2"><text:bookmark-start text:name="__RefHeading___karte_einlesen_2"/><text:bookmark-start text:name="karte_einlesen"/>1. Karte einlesen<text:bookmark-end text:name="__RefHeading___karte_einlesen_2"/><text:bookmark-end text:name="karte_einlesen"/></text:h>
      <text:p text:style-name="Text_20_body">Zunächst musst du deinen Studienausweis in den Schlitz des Terminals stecken (und ihn bis zum Ende des Vorgangs dort belassen). 
<text:span text:style-name="Strong_20_Emphasis">Hinweis: Vor der ersten Nutzung des Terminals muss der Ausweis einmalig in das Initialisierungsterminal gesteckt werden (gilt nur bei neuen weißen Studienausweisen).</text:span><text:line-break/>
<draw:frame draw:style-name="media" draw:name="0" text:anchor-type="as-char" draw:z-index="0" svg:width="10.583333333333cm" svg:height="14.119591346154cm"><draw:image xlink:href="Pictures/7361a0500b603bc148515c96c4a8eab2.jpg" xlink:type="simple" xlink:show="embed" xlink:actuate="onLoad"/></draw:frame>
<draw:frame draw:style-name="media" draw:name="1" text:anchor-type="as-char" draw:z-index="1" svg:width="10.583333333333cm" svg:height="12.450681089744cm"><draw:image xlink:href="Pictures/2bb2597d0b9d9bdb90639d951279de93.jpg" xlink:type="simple" xlink:show="embed" xlink:actuate="onLoad"/></draw:frame></text:p>
      <text:h text:style-name="Heading_20_2" text:outline-level="2"><text:bookmark-start text:name="__RefHeading___raum-_bzw._schliessfachschluessel_schreiben_3"/><text:bookmark-start text:name="raum-_bzw._schliessfachschluessel_schreiben"/>2. Raum- bzw. Schließfachschlüssel schreiben<text:bookmark-end text:name="__RefHeading___raum-_bzw._schliessfachschluessel_schreiben_3"/><text:bookmark-end text:name="raum-_bzw._schliessfachschluessel_schreiben"/></text:h>
      <text:p text:style-name="Text_20_body">Du siehst nun deine Raumreservierung auf dem Bildschirm. Bitte merke dir die Raumnummer bzw. Schließfachnummer.</text:p>
      <text:p text:style-name="Text_20_body">Durch Tippen auf den Button „anmelden“ wird der Raum- bzw. Schließfachschlüssel auf deinen Studienausweis geschrieben. </text:p>
      <text:p text:style-name="Text_20_body">Bitte lasse den Studienausweis so lange im Terminal stecken, bis der Vorgang abgeschlossen ist und die grünen Häkchen verschwinden.</text:p>
      <text:p text:style-name="Text_20_body"><draw:frame draw:style-name="media" draw:name="2" text:anchor-type="as-char" draw:z-index="2" svg:width="10.583333333333cm" svg:height="14.272235576923cm"><draw:image xlink:href="Pictures/3d357bb22af56fa9ad496fb45387039b.jpg" xlink:type="simple" xlink:show="embed" xlink:actuate="onLoad"/></draw:frame></text:p>
      <text:h text:style-name="Heading_20_2" text:outline-level="2"><text:bookmark-start text:name="__RefHeading___raum_und_schliessfach_mit_der_karte_offnen_4"/><text:bookmark-start text:name="raum_und_schliessfach_mit_der_karte_offnen"/>3. Raum und Schließfach mit der Karte öffnen<text:bookmark-end text:name="__RefHeading___raum_und_schliessfach_mit_der_karte_offnen_4"/><text:bookmark-end text:name="raum_und_schliessfach_mit_der_karte_offnen"/></text:h>
      <text:p text:style-name="Text_20_body">Du kannst nun zum zugewiesenen Raum gehen und deine Karte an den Kartenleser über der Türklinke (LSG) oder direkt an den Türknauf (SUB) halten. Nachdem die LED grün leuchtet, kannst du die Tür öffnen. Die abweichende Bedienung wird direkt in der SUB Zentralbibliothek an den Türen der Arbeitskabinen erklärt.</text:p>
      <text:p text:style-name="Text_20_body"><draw:frame draw:style-name="media" draw:name="3" text:anchor-type="as-char" draw:z-index="3" svg:width="10.583333333333cm" svg:height="10.398125cm"><draw:image xlink:href="Pictures/00b2b5fbd280a25ce266726cf44659a9.jpg" xlink:type="simple" xlink:show="embed" xlink:actuate="onLoad"/></draw:frame></text:p>
      <text:p text:style-name="Text_20_body"><text:span text:style-name="Strong_20_Emphasis">Schließfächer öffnen:</text:span> Um ein Schließfach zu schließen, drückst du den Schließstift MIT dem Ausweis nach innen. Um es zu öffnen, musst du deinen Ausweis nur leicht andrücken.</text:p>
      <text:p text:style-name="Text_20_body"><draw:frame draw:style-name="media" draw:name="4" text:anchor-type="as-char" draw:z-index="4" svg:width="10.583333333333cm" svg:height="4.445cm"><draw:image xlink:href="Pictures/f948979cc36f8a25c8e7f04304dbc6ee.jpg" xlink:type="simple" xlink:show="embed" xlink:actuate="onLoad"/></draw:frame></text:p>
      <text:h text:style-name="Heading_20_2" text:outline-level="2"><text:bookmark-start text:name="__RefHeading___abmelden_5"/><text:bookmark-start text:name="abmelden"/>4. Abmelden<text:bookmark-end text:name="__RefHeading___abmelden_5"/><text:bookmark-end text:name="abmelden"/></text:h>
      <text:p text:style-name="Text_20_body">Ganz wichtig ist es, nach der Nutzung eines Raumes oder Schließfachs diese wieder abzumelden. Andernfalls werden weitere <text:a xlink:type="simple" xlink:href="https://www.studit.uni-goettingen.de/support/lsg/reservierungspunkte" text:style-name="Internet_20_link" text:visited-style-name="Visited_20_Internet_20_Link">Reservierungspunkte</text:a> berechnet!</text:p>
      <text:p text:style-name="Text_20_body">Du musst nach der Nutzung wieder zu einem Terminal (LSG: Erdgeschoss, SUB Zentralbibliothek: EG und 1. OG) den Studienausweis auflegen und den angezeigten Raum/das angezeigte Fach abmelden.<text:line-break/></text:p>
      <text:p text:style-name="Text_20_body"><draw:frame draw:style-name="media" draw:name="5" text:anchor-type="as-char" draw:z-index="5" svg:width="10.583333333333cm" svg:height="14.638581730769cm"><draw:image xlink:href="Pictures/748170517861e4148ae7142b12ecb226.jpg" xlink:type="simple" xlink:show="embed" xlink:actuate="onLoad"/></draw:frame>
<draw:frame draw:style-name="media" draw:name="6" text:anchor-type="as-char" draw:z-index="6" svg:width="10.583333333333cm" svg:height="14.139943910256cm"><draw:image xlink:href="Pictures/3fe60bce63715d7987d643bc3eabf7c6.jpg" xlink:type="simple" xlink:show="embed" xlink:actuate="onLoad"/></draw:frame></text:p>
      <text:h text:style-name="Heading_20_2" text:outline-level="2"><text:bookmark-start text:name="__RefHeading___schluessel_fuer_gruppenraume_teilen_6"/><text:bookmark-start text:name="schluessel_fuer_gruppenraume_teilen"/>5. Schlüssel für Gruppenräume teilen<text:bookmark-end text:name="__RefHeading___schluessel_fuer_gruppenraume_teilen_6"/><text:bookmark-end text:name="schluessel_fuer_gruppenraume_teilen"/></text:h>
      <text:p text:style-name="Text_20_body">Wenn ein Gruppenraum reserviert wurde, können alle, die <text:a xlink:type="simple" xlink:href="https://www.studit.uni-goettingen.de/support/lsg/raumreservierung" text:style-name="Internet_20_link" text:visited-style-name="Visited_20_Internet_20_Link">die Einladung</text:a> angenommen haben, am Terminal den Schlüssel auf den Studienausweis schreiben lassen (natürlich nur für den für den der Gruppe zugewiesenen Raum). Über das Terminal erfahrt ihr so auch die Raumnummer für die Gruppe. <text:span text:style-name="Strong_20_Emphasis">JEDER der sich angemeldet hat (also einen Schlüssel auf dem Ausweis geschrieben hat), muss sich auch wieder abmelden, sonst werden weitere Reservierungspunkte berechnet!</text:span></text:p>
      <text:h text:style-name="Heading_20_1" text:outline-level="1"><text:bookmark-start text:name="__RefHeading___raumnutzung_verlangern_7"/><text:bookmark-start text:name="raumnutzung_verlangern"/>Raumnutzung verlängern<text:bookmark-end text:name="__RefHeading___raumnutzung_verlangern_7"/><text:bookmark-end text:name="raumnutzung_verlangern"/></text:h>
      <text:p text:style-name="Text_20_body">Du kannst die Belegungszeit des Arbeitsraumes verlängern. Vorausgesetzt, der Raum ist weiterhin frei und nicht anderweitig reserviert. Bitte verlängere auf eCampus die Belegungszeit in der Nutzungshistorie und melden dich anschließend am Terminal noch einmal an, damit der elektronische Schlüssel für den verlängerten Zeitraum auf den Studienausweis geschrieben werden kann. Bei der Belegung von Gruppenräumen können alle Teilnehmer die Zeit verlängern, Einladende und Eingelade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0::05:19</meta:creation-date>
    <dc:creator>Generated</dc:creator>
    <dc:date>2026-09-09T20::05:19</dc:date>
    <dc:language>en-US</dc:language>
    <meta:editing-cycles>1</meta:editing-cycles>
    <meta:editing-duration>PT0S</meta:editing-duration>
    <dc:title>support:lsg:schluessel</dc:title>
  </office:meta>
</office:document-meta>
</file>