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68596b8f4f7b1e09e8ad7a343aee5d6.jpg"/>
  <manifest:file-entry manifest:media-type="image/jpeg" manifest:full-path="Pictures/4bb37f084a669a7c16e17accf40a2183.jpg"/>
  <manifest:file-entry manifest:media-type="image/jpeg" manifest:full-path="Pictures/a9adbae2e3c10d63a26501de3faa16d6.jpg"/>
  <manifest:file-entry manifest:media-type="image/jpeg" manifest:full-path="Pictures/ebb6f0d060655ac9beb9c2b5fe263d18.jpg"/>
  <manifest:file-entry manifest:media-type="image/jpeg" manifest:full-path="Pictures/881e24b68ca87076dd7ab2135aa9e59c.jpg"/>
  <manifest:file-entry manifest:media-type="image/jpeg" manifest:full-path="Pictures/4b01654083f0284e4d60a4abdcc15c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windows_phone_8"/><text:bookmark-start text:name="__RefHeading___windows_phone_8_1"/><text:bookmark-start text:name="windows_phone_8"/>Windows Phone 8<text:bookmark-end text:name="__RefHeading___windows_phone_8_1"/><text:bookmark-end text:name="windows_phone_8"/></text:h>
      <text:p text:style-name="Text_20_body">Dein studentisches E-Mail-Postfach richtest du auf deinem Windows Phone 8 ein, indem du unter <text:span text:style-name="Strong_20_Emphasis">Einstellungen</text:span> auf <text:span text:style-name="Strong_20_Emphasis">E-Mail-Konton &amp; andere</text:span> tippst.</text:p>
      <text:p text:style-name="Text_20_body">Unter <text:span text:style-name="Strong_20_Emphasis">Konto hinzufügen</text:span> wählst du <text:span text:style-name="Strong_20_Emphasis">Erweitertes Setup</text:span>.<text:line-break/>
<draw:frame draw:style-name="media" draw:name="0" text:anchor-type="as-char" draw:z-index="0" svg:width="7.9375cm" style:rel-width="100%" svg:height="14.111111111111cm" style:rel-height="scale"><draw:image xlink:href="Pictures/368596b8f4f7b1e09e8ad7a343aee5d6.jpg" xlink:type="simple" xlink:show="embed" xlink:actuate="onLoad"/></draw:frame><text:line-break/>
<draw:frame draw:style-name="media" draw:name="1" text:anchor-type="as-char" draw:z-index="1" svg:width="7.9375cm" style:rel-width="100%" svg:height="14.111111111111cm" style:rel-height="scale"><draw:image xlink:href="Pictures/4bb37f084a669a7c16e17accf40a2183.jpg" xlink:type="simple" xlink:show="embed" xlink:actuate="onLoad"/></draw:frame></text:p>
      <text:p text:style-name="Text_20_body">Da gibst du als erstes deine studentische E-Mail-Adresse und das zugehörige Passwort ein und gehst auf weiter.<text:line-break/>
<draw:frame draw:style-name="media" draw:name="2" text:anchor-type="as-char" draw:z-index="2" svg:width="7.9375cm" style:rel-width="100%" svg:height="14.111111111111cm" style:rel-height="scale"><draw:image xlink:href="Pictures/a9adbae2e3c10d63a26501de3faa16d6.jpg" xlink:type="simple" xlink:show="embed" xlink:actuate="onLoad"/></draw:frame></text:p>
      <text:p text:style-name="Text_20_body">Wähle nun als Art des Kontos <text:span text:style-name="Strong_20_Emphasis">Internet-E-Mail</text:span> aus.<text:line-break/>
<draw:frame draw:style-name="media" draw:name="3" text:anchor-type="as-char" draw:z-index="3" svg:width="7.9375cm" style:rel-width="100%" svg:height="14.111111111111cm" style:rel-height="scale"><draw:image xlink:href="Pictures/ebb6f0d060655ac9beb9c2b5fe263d18.jpg" xlink:type="simple" xlink:show="embed" xlink:actuate="onLoad"/></draw:frame></text:p>
      <text:p text:style-name="Text_20_body">Anschließend gibst du folgende Einstellungen ein:<text:line-break/>
<text:span text:style-name="Strong_20_Emphasis">Posteingangsserver</text:span>: email.stud.uni-goetingen.de:993<text:line-break/>
<text:span text:style-name="Strong_20_Emphasis">Kontotyp</text:span>: IMAP4<text:line-break/>
<text:span text:style-name="Strong_20_Emphasis">Benutzername</text:span>: ug-student\account<text:line-break/>
<text:span text:style-name="Strong_20_Emphasis">Kennwort</text:span>: (dein Passwort)<text:line-break/>
<draw:frame draw:style-name="media" draw:name="4" text:anchor-type="as-char" draw:z-index="4" svg:width="7.9375cm" style:rel-width="100%" svg:height="14.111111111111cm" style:rel-height="scale"><draw:image xlink:href="Pictures/881e24b68ca87076dd7ab2135aa9e59c.jpg" xlink:type="simple" xlink:show="embed" xlink:actuate="onLoad"/></draw:frame></text:p>
      <text:p text:style-name="Text_20_body"><text:span text:style-name="Strong_20_Emphasis">Postausgangsserver</text:span>: email.stud.uni-goettingen.de:25<text:line-break/>
<text:span text:style-name="Strong_20_Emphasis">Authentifizierung für Ausgangsserver erforderlich</text:span>: Ja<text:line-break/>
<text:span text:style-name="Strong_20_Emphasis">Benutzernamen und Kennwort auch zum Senden von E-Mail verwenden</text:span>: Ja<text:line-break/>
<text:span text:style-name="Strong_20_Emphasis">SSL für eingehende E-Mails erforderlich</text:span>: Nein<text:line-break/>
<text:span text:style-name="Strong_20_Emphasis">SSL für ausgehende E-Mails erforderlich</text:span>: Nein<text:line-break/>
<draw:frame draw:style-name="media" draw:name="5" text:anchor-type="as-char" draw:z-index="5" svg:width="7.9375cm" style:rel-width="100%" svg:height="14.111111111111cm" style:rel-height="scale"><draw:image xlink:href="Pictures/4b01654083f0284e4d60a4abdcc15c5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1::49:34</meta:creation-date>
    <dc:creator>Generated</dc:creator>
    <dc:date>2026-08-29T21::49:34</dc:date>
    <dc:language>en-US</dc:language>
    <meta:editing-cycles>1</meta:editing-cycles>
    <meta:editing-duration>PT0S</meta:editing-duration>
    <dc:title>support:email:windows_phone_8</dc:title>
  </office:meta>
</office:document-meta>
</file>