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711c4dd594c8071859019f362e1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webmail"/><text:bookmark-start text:name="__RefHeading___webmail_-_zugriff_auf_deine_mails_von_ueberall_1"/><text:bookmark-start text:name="webmail_-_zugriff_auf_deine_mails_von_ueberall"/>Webmail - Zugriff auf deine Mails von überall<text:bookmark-end text:name="__RefHeading___webmail_-_zugriff_auf_deine_mails_von_ueberall_1"/><text:bookmark-end text:name="webmail_-_zugriff_auf_deine_mails_von_ueberall"/></text:h>
      <text:h text:style-name="Heading_20_2" text:outline-level="2"><text:bookmark-start text:name="__RefHeading___zugang_zu_deiner_studentischen_e-mail_2"/><text:bookmark-start text:name="zugang_zu_deiner_studentischen_e-mail"/>Zugang zu deiner studentischen E-Mail<text:bookmark-end text:name="__RefHeading___zugang_zu_deiner_studentischen_e-mail_2"/><text:bookmark-end text:name="zugang_zu_deiner_studentischen_e-mail"/></text:h>
      <text:p text:style-name="Text_20_body">Deine E-Mail kannst du überall und jederzeit über <text:a xlink:type="simple" xlink:href="https://ecampus.uni-goettingen.de" text:style-name="Internet_20_link" text:visited-style-name="Visited_20_Internet_20_Link">eCampus</text:a> checken. Sollte das eCampus-Portal einmal ausfallen (Wartungsarbeiten oder technische Störungen) gibt es alternativ noch die Möglichkeit, direkt über Outlook Web Access auf deine Mails zuzugreifen.</text:p>
      <text:p text:style-name="Text_20_body">1. Browser öffnen<text:line-break/></text:p>
      <text:p text:style-name="Text_20_body">2. Zu folgender URL browsen: <text:a xlink:type="simple" xlink:href="http://webmail.gwdg.de/" text:style-name="Internet_20_link" text:visited-style-name="Visited_20_Internet_20_Link">http://webmail.gwdg.de/</text:a><text:line-break/></text:p>
      <text:p text:style-name="Text_20_body">3. Eingabe des Accounts über Academic Cloud</text:p>
      <text:p text:style-name="Text_20_body">4. Emails im Webmailer bearbeiten</text:p>
      <text:p text:style-name="Text_20_body"><draw:frame draw:style-name="media" draw:name="0" text:anchor-type="as-char" draw:z-index="0" svg:width="15.875cm" svg:height="8.9680467397576cm"><draw:image xlink:href="Pictures/a35711c4dd594c8071859019f362e1d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8::10:04</meta:creation-date>
    <dc:creator>Generated</dc:creator>
    <dc:date>2026-08-19T18::10:04</dc:date>
    <dc:language>en-US</dc:language>
    <meta:editing-cycles>1</meta:editing-cycles>
    <meta:editing-duration>PT0S</meta:editing-duration>
    <dc:title>support:email:webmail</dc:title>
  </office:meta>
</office:document-meta>
</file>