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outlook"/><text:bookmark-start text:name="__RefHeading___microsoft_outlook_1"/><text:bookmark-start text:name="microsoft_outlook"/>Microsoft Outlook<text:bookmark-end text:name="__RefHeading___microsoft_outlook_1"/><text:bookmark-end text:name="microsoft_outlook"/></text:h>
      <text:p text:style-name="Text_20_body"><text:span text:style-name="Strong_20_Emphasis">So konfiguriert man Outlook 2010 als Mail-Client mit deiner studentischen E-Mail-Adresse.</text:span></text:p>
      <text:p text:style-name="Text_20_body">Alle wichtigen Daten:<text:line-break/>
<text:span text:style-name="Strong_20_Emphasis">E-Mail Adresse:</text:span> account@stud.uni-goettingen.de (z.B. m.musterfrau@stud.uni-goettingen.de)<text:line-break/>
<text:span text:style-name="Strong_20_Emphasis">Benutzername:</text:span> ug-student\account (z.B. ug-student\m.musterfrau)<text:line-break/>
<text:span text:style-name="Strong_20_Emphasis">Posteingangsserver:</text:span> email.gwdg.de
<text:line-break/>
<text:span text:style-name="Strong_20_Emphasis">SMTP (Postausgangs)-Server:</text:span> email.gwdg.de, Benutzer: ug-student\account (z.B. ug-student\m.musterfrau)
<text:line-break/>
<text:line-break/></text:p>
      <text:h text:style-name="Heading_20_3" text:outline-level="3"><text:bookmark-start text:name="__RefHeading___microsoft_outlook_app_fuer_android_und_ios_gesperrt_2"/><text:bookmark-start text:name="microsoft_outlook_app_fuer_android_und_ios_gesperrt"/>Microsoft Outlook App für Android und iOS gesperrt<text:bookmark-end text:name="__RefHeading___microsoft_outlook_app_fuer_android_und_ios_gesperrt_2"/><text:bookmark-end text:name="microsoft_outlook_app_fuer_android_und_ios_gesperrt"/></text:h>
      <text:p text:style-name="Text_20_body">Einige Apps, welche den aktuellen Sicherheitsstandards nicht entsprechen, sind von Serverrichtlinien der GWDG gesperrt. So wird auch die <text:span text:style-name="Strong_20_Emphasis">mobile Android und iOS Email-App Microsoft Outlook gesperrt</text:span>. Der Zugriff der mobilen Geräte auf den Exchange Server über ActiveSync mittels solcher Apps ist dann nicht gestattet. In solchem Fall erhaltet ihr eine Fehlermeldung, z.B. Ihr Telefon kann aufgrund einer Zugriffsrichtlinie, die auf dem Server definiert ist, nicht über Exchange ActiveSync mit dem Server synchronisiert werden. <text:line-break/></text:p>
      <text:p text:style-name="Text_20_body">Hier sind alternative mobile Zugänge:<text:line-break/>
<text:span text:style-name="Strong_20_Emphasis"><text:a xlink:type="simple" xlink:href="https://www.studit.uni-goettingen.de/support/email/webmail" text:style-name="Internet_20_link" text:visited-style-name="Visited_20_Internet_20_Link">Webmail - Zugriff auf deine Mails von überall</text:a><text:line-break/>
<text:a xlink:type="simple" xlink:href="https://www.studit.uni-goettingen.de/support/email/android_mail" text:style-name="Internet_20_link" text:visited-style-name="Visited_20_Internet_20_Link">Android Mail</text:a><text:line-break/>
<text:a xlink:type="simple" xlink:href="https://www.studit.uni-goettingen.de/support/email/iphone_ipad_mailpostfach" text:style-name="Internet_20_link" text:visited-style-name="Visited_20_Internet_20_Link">iPhone und iPad</text:a><text:line-break/>
<text:a xlink:type="simple" xlink:href="https://www.studit.uni-goettingen.de/support/email/windows_phone_8" text:style-name="Internet_20_link" text:visited-style-name="Visited_20_Internet_20_Link">Windows Phone 8</text:a></text:span><text:line-break/></text:p>
      <text:h text:style-name="Heading_20_2" text:outline-level="2"><text:bookmark-start text:name="__RefHeading___hier_das_anleitungs-video_3"/><text:bookmark-start text:name="hier_das_anleitungs-video"/>Hier das Anleitungs-Video:<text:bookmark-end text:name="__RefHeading___hier_das_anleitungs-video_3"/><text:bookmark-end text:name="hier_das_anleitungs-video"/></text:h>
      <text:p text:style-name="Text_20_body"><text:a xlink:type="simple" xlink:href="flowplayer&amp;#62;:support:email:outlook.mp4 700,400" text:style-name="Internet_20_link" text:visited-style-name="Visited_20_Internet_20_Link">flowplayer&gt;:support:email:outlook.mp4 700,4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3::56:42</meta:creation-date>
    <dc:creator>Generated</dc:creator>
    <dc:date>2026-09-10T13::56:42</dc:date>
    <dc:language>en-US</dc:language>
    <meta:editing-cycles>1</meta:editing-cycles>
    <meta:editing-duration>PT0S</meta:editing-duration>
    <dc:title>support:email:outlook</dc:title>
  </office:meta>
</office:document-meta>
</file>