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5ce02ed33aca32e7e55402874706a4.png"/>
  <manifest:file-entry manifest:media-type="image/png" manifest:full-path="Pictures/39e5f5dc8033d71757439c3b14212dd2.png"/>
  <manifest:file-entry manifest:media-type="image/png" manifest:full-path="Pictures/2cc015e1e024c9f58514d5f49597027f.png"/>
  <manifest:file-entry manifest:media-type="image/png" manifest:full-path="Pictures/2c09053942c3ebe6b1488fbc3737cd16.png"/>
  <manifest:file-entry manifest:media-type="image/png" manifest:full-path="Pictures/d8194225025a3f57d6492105d54f6430.png"/>
  <manifest:file-entry manifest:media-type="image/png" manifest:full-path="Pictures/b3a515c5b758fa05b21b50447d2de0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kmail"/><text:bookmark-start text:name="__RefHeading___kmail_linux_1"/><text:bookmark-start text:name="kmail_linux"/>KMail (Linux)<text:bookmark-end text:name="__RefHeading___kmail_linux_1"/><text:bookmark-end text:name="kmail_linux"/></text:h>
      <text:h text:style-name="Heading_20_1" text:outline-level="1"><text:bookmark-start text:name="__RefHeading___uebersicht_2"/><text:bookmark-start text:name="uebersicht"/>Übersicht<text:bookmark-end text:name="__RefHeading___uebersicht_2"/><text:bookmark-end text:name="uebersicht"/></text:h>
      <text:p text:style-name="Text_20_body">Kontotyp: <text:span text:style-name="Strong_20_Emphasis">IMAP</text:span><text:line-break/></text:p>
      <text:h text:style-name="Heading_20_2" text:outline-level="2"><text:bookmark-start text:name="__RefHeading___posteingangsserver_3"/><text:bookmark-start text:name="posteingangsserver"/>Posteingangsserver<text:bookmark-end text:name="__RefHeading___posteingangsserver_3"/><text:bookmark-end text:name="posteingangsserver"/></text:h>
      <text:p text:style-name="Text_20_body"><text:span text:style-name="Strong_20_Emphasis">Server:</text:span> email.stud.uni-goettingen.de oder email.gwdg.de<text:line-break/>
<text:span text:style-name="Strong_20_Emphasis">Verschlüsselung:</text:span> SSL/TLS <text:line-break/>
<text:span text:style-name="Strong_20_Emphasis">Port:</text:span> 993 <text:line-break/>
<text:span text:style-name="Strong_20_Emphasis">Benutzer:</text:span> ug-student\accountname (z.B. ug-student\m.musterfrau) <text:line-break/></text:p>
      <text:h text:style-name="Heading_20_2" text:outline-level="2"><text:bookmark-start text:name="__RefHeading___postausgangsserver_4"/><text:bookmark-start text:name="postausgangsserver"/>Postausgangsserver<text:bookmark-end text:name="__RefHeading___postausgangsserver_4"/><text:bookmark-end text:name="postausgangsserver"/></text:h>
      <text:p text:style-name="Text_20_body"><text:span text:style-name="Strong_20_Emphasis">Server:</text:span> email.stud.uni-goettingen.de oder email.gwdg.de <text:line-break/>
<text:span text:style-name="Strong_20_Emphasis">Verschlüsselung:</text:span> STARTTLS <text:line-break/>
<text:span text:style-name="Strong_20_Emphasis">Port:</text:span> 587 <text:line-break/>
<text:span text:style-name="Strong_20_Emphasis">Benutzer:</text:span> ug-student\accountname (z.B. ug-student\m.musterfrau) <text:line-break/>
<text:span text:style-name="Strong_20_Emphasis">Authentifizierung benötigt</text:span> <text:line-break/></text:p>
      <text:h text:style-name="Heading_20_1" text:outline-level="1"><text:bookmark-start text:name="__RefHeading___anleitung_5"/><text:bookmark-start text:name="anleitung"/>Anleitung<text:bookmark-end text:name="__RefHeading___anleitung_5"/><text:bookmark-end text:name="anleitung"/></text:h>
      <text:p text:style-name="Text_20_body">Um mit KMail die Studentische Email abzuholen muss man folgende Einstellungen machen:</text:p>
      <text:p text:style-name="Text_20_body">Das Konto muss als Sonstiger IMAP-Server angelegt werden.<text:line-break/><text:line-break/>
In dem folgenden Fenster die entsprechenden Logininformationen eingeben.<text:line-break/>
(daran denken vor den Benutzernamen noch ug-student\ zu setzen)<text:line-break/>
<draw:frame draw:style-name="media" draw:name="0" text:anchor-type="as-char" draw:z-index="0" svg:width="15.054791666667cm" svg:height="11.932708333333cm"><draw:image xlink:href="Pictures/ed5ce02ed33aca32e7e55402874706a4.png" xlink:type="simple" xlink:show="embed" xlink:actuate="onLoad"/></draw:frame>  <text:line-break/></text:p>
      <text:p text:style-name="Text_20_body">Danach muss der Eingangs- und Ausgangsserver noch in den Kontoeinstellungen von KMail angepasst werden. 
<draw:frame draw:style-name="media" draw:name="1" text:anchor-type="as-char" draw:z-index="1" svg:width="15.875cm" svg:height="13.663646659117cm"><draw:image xlink:href="Pictures/39e5f5dc8033d71757439c3b14212dd2.png" xlink:type="simple" xlink:show="embed" xlink:actuate="onLoad"/></draw:frame><text:line-break/></text:p>
      <text:p text:style-name="Text_20_body">In den Erweiterten Einstellungen muss der Port und die Verschlüsselung angepasst werden wie auf dem Bild zu sehen:
<draw:frame draw:style-name="media" draw:name="2" text:anchor-type="as-char" draw:z-index="2" svg:width="13.414375cm" svg:height="17.118541666667cm"><draw:image xlink:href="Pictures/2cc015e1e024c9f58514d5f49597027f.png" xlink:type="simple" xlink:show="embed" xlink:actuate="onLoad"/></draw:frame><text:line-break/></text:p>
      <text:p text:style-name="Text_20_body">Danach muss der Postausgangsserver (SMTP) angepasst werden. Hierzu in den Kontoeinstellungen auf das „sending“-Tab wechseln und den Server für das Konto bearbeiten:<text:line-break/>
<draw:frame draw:style-name="media" draw:name="3" text:anchor-type="as-char" draw:z-index="3" svg:width="15.875cm" svg:height="13.663646659117cm"><draw:image xlink:href="Pictures/2c09053942c3ebe6b1488fbc3737cd16.png" xlink:type="simple" xlink:show="embed" xlink:actuate="onLoad"/></draw:frame><text:line-break/></text:p>
      <text:p text:style-name="Text_20_body">In General-Tab muss die Serverauthentifizierung aktiviert sein:<text:line-break/>
<draw:frame draw:style-name="media" draw:name="4" text:anchor-type="as-char" draw:z-index="4" svg:width="11.773958333333cm" svg:height="13.6525cm"><draw:image xlink:href="Pictures/d8194225025a3f57d6492105d54f6430.png" xlink:type="simple" xlink:show="embed" xlink:actuate="onLoad"/></draw:frame><text:line-break/></text:p>
      <text:p text:style-name="Text_20_body">Im Advanced-Tab müssen folgende Einstellungen vorgenommen werden:<text:line-break/>
<draw:frame draw:style-name="media" draw:name="5" text:anchor-type="as-char" draw:z-index="5" svg:width="11.773958333333cm" svg:height="13.6525cm"><draw:image xlink:href="Pictures/b3a515c5b758fa05b21b50447d2de00a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0::55:39</meta:creation-date>
    <dc:creator>Generated</dc:creator>
    <dc:date>2026-08-20T00::55:39</dc:date>
    <dc:language>en-US</dc:language>
    <meta:editing-cycles>1</meta:editing-cycles>
    <meta:editing-duration>PT0S</meta:editing-duration>
    <dc:title>support:email:kmail</dc:title>
  </office:meta>
</office:document-meta>
</file>