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47615957fcd307d91c4666d2fa717ef.png"/>
  <manifest:file-entry manifest:media-type="image/png" manifest:full-path="Pictures/fc904bcf47e2bbe9d959acb0a5584fd1.png"/>
  <manifest:file-entry manifest:media-type="image/png" manifest:full-path="Pictures/b34d919be69112ef1954e3c411b394af.png"/>
  <manifest:file-entry manifest:media-type="image/png" manifest:full-path="Pictures/bb70e05dda8f9f4da790981332ec0624.png"/>
  <manifest:file-entry manifest:media-type="image/png" manifest:full-path="Pictures/7da28c48023cbab964d805ccd61fc8f2.png"/>
  <manifest:file-entry manifest:media-type="image/png" manifest:full-path="Pictures/09229084efecfd073a8f7ca59c31668b.png"/>
  <manifest:file-entry manifest:media-type="image/png" manifest:full-path="Pictures/733462c3cdbd6ffb25f8953060aa4f33.png"/>
  <manifest:file-entry manifest:media-type="image/png" manifest:full-path="Pictures/a4c6057368073a450d47d3469c69b448.png"/>
  <manifest:file-entry manifest:media-type="image/png" manifest:full-path="Pictures/8d65839b04b2e2b59181dfba9ec40eb8.png"/>
  <manifest:file-entry manifest:media-type="image/png" manifest:full-path="Pictures/5656d54b8382a7fe2d8701957f7bf941.png"/>
  <manifest:file-entry manifest:media-type="image/png" manifest:full-path="Pictures/4ee620d81c0736a21ff9fb44f7f88388.png"/>
  <manifest:file-entry manifest:media-type="image/png" manifest:full-path="Pictures/73103395fd012afdc8203d5cd04c0031.png"/>
  <manifest:file-entry manifest:media-type="image/png" manifest:full-path="Pictures/f49433a4c29ad15dcb39c80d4e83af1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campus:formulare"/><text:bookmark-start text:name="__RefHeading___elektronische_formulare_anleitung_fuer_studierende_1"/><text:bookmark-start text:name="elektronische_formulare_anleitung_fuer_studierende"/>Elektronische Formulare – Anleitung für Studierende<text:bookmark-end text:name="__RefHeading___elektronische_formulare_anleitung_fuer_studierende_1"/><text:bookmark-end text:name="elektronische_formulare_anleitung_fuer_studierende"/></text:h>
      <text:p text:style-name="Text_20_body"><draw:frame draw:style-name="PluginODTAutoStyle_Frame_1_text_frame" draw:name="Frame1" text:anchor-type="paragraph" svg:width="481.89pt" draw:z-index="0" svg:x="0cm" svg:y="0cm" svg:min-height="1cm"><draw:text-box><table:table table:style-name="Table"><table:table-column table:style-name="odt_auto_style_table_column_1_1"/><table:table-row><table:table-cell office:value-type="string" table:style-name="tablecell"/></table:table-row></table:table></draw:text-box></draw:frame></text:p>
      <text:p text:style-name="Horizontal_20_Line"/>
      <text:p text:style-name="Text_20_body">Du findest das Formularsystem in Deinem Studierendenportal <text:a xlink:type="simple" xlink:href="https://ecampus.uni-goettingen.de/" text:style-name="Internet_20_link" text:visited-style-name="Visited_20_Internet_20_Link">eCampus</text:a>  unter dem Menüpunkt weitere Dienste → Formulare in der oberen Navigationsleiste oder in Deinem <text:span text:style-name="Emphasis">zuletzt verwendetet</text:span> Menü.
<draw:frame draw:style-name="media" draw:name="Abbildung 1: Formularsystem in eCampus Legend" text:anchor-type="as-char" draw:z-index="0" svg:width="36.089166666667cm" style:rel-width="100%"><draw:text-box><text:p text:style-name="legendcenter"><draw:frame draw:style-name="media" draw:name="Abbildung 1: Formularsystem in eCampus" text:anchor-type="as-char" draw:z-index="0" svg:width="36.089166666667cm" style:rel-width="100%" svg:height="12.065cm" style:rel-height="scale"><draw:image xlink:href="Pictures/c47615957fcd307d91c4666d2fa717ef.png" xlink:type="simple" xlink:show="embed" xlink:actuate="onLoad"/></draw:frame>Abbildung 1: Formularsystem in eCampus</text:p></draw:text-box></draw:frame>
<text:line-break/>
Damit Du schnell das richtige Formular findest, sind die Formulare in Ordnern organisiert. Ein Klick auf den Ordner / Ordnernamen führt zu einer Übersicht aller elektronischen Formulare, die in diesem Ordner enthalten sind. Ein Klick auf eines dieser Formulare öffnet das entsprechende Formular und Du kannst der Bearbeitung beginnen. <text:line-break/>
<draw:frame draw:style-name="media" draw:name="Abbildung 2: Formularordner  Legend" text:anchor-type="as-char" draw:z-index="0" svg:width="10.583333333333cm"><draw:text-box><text:p text:style-name="legendcenter"><draw:frame draw:style-name="media" draw:name="Abbildung 2: Formularordner " text:anchor-type="as-char" draw:z-index="1" svg:width="10.583333333333cm" svg:height="10.622603586889cm"><draw:image xlink:href="Pictures/fc904bcf47e2bbe9d959acb0a5584fd1.png" xlink:type="simple" xlink:show="embed" xlink:actuate="onLoad"/></draw:frame>Abbildung 2: Formularordner </text:p></draw:text-box></draw:frame>→<draw:frame draw:style-name="mediaright" draw:name="Abbildung 2: Formularordner Legend" text:anchor-type="paragraph" draw:z-index="0" svg:width="10.583333333333cm"><draw:text-box><text:p text:style-name="legendcenter"><draw:frame draw:style-name="mediaright" draw:name="Abbildung 2: Formularordner" text:anchor-type="paragraph" draw:z-index="2" svg:width="10.583333333333cm" svg:height="10.932436342593cm"><draw:image xlink:href="Pictures/b34d919be69112ef1954e3c411b394af.png" xlink:type="simple" xlink:show="embed" xlink:actuate="onLoad"/></draw:frame>Abbildung 2: Formularordner</text:p></draw:text-box></draw:frame></text:p>
      <text:p text:style-name="Text_20_body">Formulare bestehen in der Regel aus einem vorausgefüllten Kopfbereich (meist Deine Stammdaten wie Name, Matrikelnummer usw.), Eingabeelementen, Infotexten, Aktionsbuttons und einem Unterschriftsbereich.</text:p>
      <text:p text:style-name="Text_20_body"><text:span text:style-name="Emphasis"><text:span text:style-name="Strong_20_Emphasis">Pflichtfelder / Optionalfelder:</text:span></text:span> Pflichtfelder sind grau markiert. Das Abschicken oder Signieren eines Formulars ist nur dann möglich, wenn du alle Pflichtfelder ausgefüllt hast. Optionalfelder sind Felder, welche meist zur besseren Bearbeitung des Antrags oder für zusätzliche Angaben deinerseits dienen, allerdings nicht verpflichtend ausgefüllt werden müssen bzw. können.</text:p>
      <text:p text:style-name="Text_20_body"><draw:frame draw:style-name="media" draw:name="Abbildung 3: Pflichtfelder (grau) Legend" text:anchor-type="as-char" draw:z-index="0" svg:width="16.615833333333cm"><draw:text-box><text:p text:style-name="legendcenter"><draw:frame draw:style-name="media" draw:name="Abbildung 3: Pflichtfelder (grau)" text:anchor-type="as-char" draw:z-index="3" svg:width="16.615833333333cm" svg:height="8.4666666666667cm"><draw:image xlink:href="Pictures/bb70e05dda8f9f4da790981332ec0624.png" xlink:type="simple" xlink:show="embed" xlink:actuate="onLoad"/></draw:frame>Abbildung 3: Pflichtfelder (grau)</text:p></draw:text-box></draw:frame></text:p>
      <text:p text:style-name="Text_20_body"><text:span text:style-name="Emphasis"><text:span text:style-name="Strong_20_Emphasis">Textfelder:</text:span></text:span> können frei mit Text ausgefüllt werden (Freitextfelder).</text:p>
      <text:p text:style-name="Text_20_body"><text:span text:style-name="Emphasis"><text:span text:style-name="Strong_20_Emphasis">Dropdown-Felder / LookUp-Felder:</text:span></text:span>  erlauben die Auswahl aus einer Menge bestimmter Angaben. Im Beispiel kannst Du aus einer Liste von Prüfungen auswählen, für die Du aktuell angemeldet bist. Wenn im Formular eine Auswahl mehrerer Elemente, z. B. mehrerer Prüfungen möglich ist, kannst Du auf der rechten Seite mit den Buttons <draw:frame draw:style-name="media" draw:name="4" text:anchor-type="as-char" draw:z-index="4" svg:width="0.68791666666667cm" svg:height="0.58208333333333cm"><draw:image xlink:href="Pictures/7da28c48023cbab964d805ccd61fc8f2.png" xlink:type="simple" xlink:show="embed" xlink:actuate="onLoad"/></draw:frame> und <draw:frame draw:style-name="media" draw:name="5" text:anchor-type="as-char" draw:z-index="5" svg:width="0.635cm" svg:height="0.60854166666667cm"><draw:image xlink:href="Pictures/09229084efecfd073a8f7ca59c31668b.png" xlink:type="simple" xlink:show="embed" xlink:actuate="onLoad"/></draw:frame> Angaben  hinzufügen oder entfernen. Im Formular Anerkennung einer Erkrankung kannst Du so z. B. mehrere Prüfungen auswählen. </text:p>
      <text:p text:style-name="Text_20_body"><draw:frame draw:style-name="media" draw:name="Abbildung 4: Beispiel Dropdown-Feld / LookUp-Feld  Legend" text:anchor-type="as-char" draw:z-index="0" svg:width="25.003125cm" style:rel-width="100%"><draw:text-box><text:p text:style-name="legendcenter"><draw:frame draw:style-name="media" draw:name="Abbildung 4: Beispiel Dropdown-Feld / LookUp-Feld " text:anchor-type="as-char" draw:z-index="6" svg:width="25.003125cm" style:rel-width="100%" svg:height="3.6247916666667cm" style:rel-height="scale"><draw:image xlink:href="Pictures/733462c3cdbd6ffb25f8953060aa4f33.png" xlink:type="simple" xlink:show="embed" xlink:actuate="onLoad"/></draw:frame>Abbildung 4: Beispiel Dropdown-Feld / LookUp-Feld </text:p></draw:text-box></draw:frame>
<draw:frame draw:style-name="mediaright" draw:name="Abbildung 4: Beispiel Dropdown-Feld / LookUp-Feld Legend" text:anchor-type="paragraph" draw:z-index="0" svg:width="25.691041666667cm" style:rel-width="100%"><draw:text-box><text:p text:style-name="legendcenter"><draw:frame draw:style-name="mediaright" draw:name="Abbildung 4: Beispiel Dropdown-Feld / LookUp-Feld" text:anchor-type="paragraph" draw:z-index="7" svg:width="25.691041666667cm" style:rel-width="100%" svg:height="2.936875cm" style:rel-height="scale"><draw:image xlink:href="Pictures/a4c6057368073a450d47d3469c69b448.png" xlink:type="simple" xlink:show="embed" xlink:actuate="onLoad"/></draw:frame>Abbildung 4: Beispiel Dropdown-Feld / LookUp-Feld</text:p></draw:text-box></draw:frame></text:p>
      <text:p text:style-name="Text_20_body"><text:span text:style-name="Emphasis"><text:span text:style-name="Strong_20_Emphasis">Aktionsbuttons</text:span></text:span> lösen eine bestimmte Aktion im Formular aus. Sie sind in der Regel selbsterklärend beschriftet und kommen beispielsweise dann zum Einsatz, wenn dem Formular Anhänge beigefügt werden müssen.</text:p>
      <text:p text:style-name="Text_20_body"><draw:frame draw:style-name="media" draw:name="Abbildung 5: Beispiel Aktionsbutton Legend" text:anchor-type="as-char" draw:z-index="0" svg:width="6.5352083333333cm" style:rel-width="100%"><draw:text-box><text:p text:style-name="legendcenter"><draw:frame draw:style-name="media" draw:name="Abbildung 5: Beispiel Aktionsbutton" text:anchor-type="as-char" draw:z-index="8" svg:width="6.5352083333333cm" style:rel-width="100%" svg:height="0.89958333333333cm" style:rel-height="scale"><draw:image xlink:href="Pictures/8d65839b04b2e2b59181dfba9ec40eb8.png" xlink:type="simple" xlink:show="embed" xlink:actuate="onLoad"/></draw:frame>Abbildung 5: Beispiel Aktionsbutton</text:p></draw:text-box></draw:frame></text:p>
      <text:p text:style-name="Text_20_body"><text:span text:style-name="Emphasis"><text:span text:style-name="Strong_20_Emphasis">Uploads</text:span></text:span> erlauben es, dem elektronischen Formular eine oder mehrere Dateien beizufügen, z. B. Nachweise, Atteste oder Ähnliches. Im Upload-Bereich findest Du die Information, welche Dateitypen erlaubt sind, wie viele Dateien maximal hochgeladen werden dürfen und wie groß die Dateien jeweils sein dürfen. Der eigentliche Upload kann entweder in zwei Schritten erfolgen, in dem Du Dateien auswählen anklickst, die gewünschte Datei auswählst und diese Datei dann mit einem Klick auf Anhängen an das elektronische Formular anhängst. Alternativ kannst Du die Datei von Deinem Computer auch per Drag &amp; Drop in den Bereich Dateien hier ablegen ziehen. Die Datei wird dann automatisch an das Formular angehängt. Mit einem Klick auf Schließen verlässt Du den Uploadbereich und gelangst zurück zum Formular.</text:p>
      <text:p text:style-name="Text_20_body"><draw:frame draw:style-name="media" draw:name="Abbildung 6: Beispiel Upload von Dokumenten  Legend" text:anchor-type="as-char" draw:z-index="0" svg:width="15.795625cm"><draw:text-box><text:p text:style-name="legendcenter"><draw:frame draw:style-name="media" draw:name="Abbildung 6: Beispiel Upload von Dokumenten " text:anchor-type="as-char" draw:z-index="9" svg:width="15.795625cm" svg:height="13.626041666667cm"><draw:image xlink:href="Pictures/5656d54b8382a7fe2d8701957f7bf941.png" xlink:type="simple" xlink:show="embed" xlink:actuate="onLoad"/></draw:frame>Abbildung 6: Beispiel Upload von Dokumenten </text:p></draw:text-box></draw:frame>
<draw:frame draw:style-name="mediaright" draw:name="Abbildung 6: Beispiel Upload von Dokumenten Legend" text:anchor-type="paragraph" draw:z-index="0" svg:width="11.191875cm"><draw:text-box><text:p text:style-name="legendcenter"><draw:frame draw:style-name="mediaright" draw:name="Abbildung 6: Beispiel Upload von Dokumenten" text:anchor-type="paragraph" draw:z-index="10" svg:width="11.191875cm" svg:height="2.69875cm"><draw:image xlink:href="Pictures/4ee620d81c0736a21ff9fb44f7f88388.png" xlink:type="simple" xlink:show="embed" xlink:actuate="onLoad"/></draw:frame>Abbildung 6: Beispiel Upload von Dokumenten</text:p></draw:text-box></draw:frame></text:p>
      <text:p text:style-name="Text_20_body">Einige Formulare müssen vor dem Abschicken mit einer <text:span text:style-name="Emphasis"><text:span text:style-name="Strong_20_Emphasis">Elektronischen Signatur</text:span></text:span> versehen werden. Nach dem Signieren können die relevanten Angaben im Formular nicht mehr geändert werden. </text:p>
      <text:p text:style-name="Text_20_body"><draw:frame draw:style-name="media" draw:name="Abbildung 7: Elektronische Signatur Legend" text:anchor-type="as-char" draw:z-index="0" svg:width="11.1125cm"><draw:text-box><text:p text:style-name="legendcenter"><draw:frame draw:style-name="media" draw:name="Abbildung 7: Elektronische Signatur" text:anchor-type="as-char" draw:z-index="11" svg:width="11.1125cm" svg:height="1.5345833333333cm"><draw:image xlink:href="Pictures/73103395fd012afdc8203d5cd04c0031.png" xlink:type="simple" xlink:show="embed" xlink:actuate="onLoad"/></draw:frame>Abbildung 7: Elektronische Signatur</text:p></draw:text-box></draw:frame></text:p>
      <text:p text:style-name="Text_20_body">Im letzten Schritt muss das Formular über einen Aktionsbutton abgeschickt werden. Wenn das Abschicken nicht möglich war, erhältst Du eine Fehlermeldung mit Informationen über den aufgetretenen Fehler, sodass Du Deine Angaben korrigieren kannst. Wenn das Abschicken erfolgreich war, wirst Du darüber ebenfalls informiert. Das Formular liegt dann zur weiteren Bearbeitung beim der zuständigen Sachbearbeiterin oder dem zuständigen Sachbearbeiter vor. </text:p>
      <text:p text:style-name="Text_20_body"><draw:frame draw:style-name="media" draw:name="Abbildung 8: Formular erfolgreich verschickt Legend" text:anchor-type="as-char" draw:z-index="0" svg:width="14.022916666667cm"><draw:text-box><text:p text:style-name="legendcenter"><draw:frame draw:style-name="media" draw:name="Abbildung 8: Formular erfolgreich verschickt" text:anchor-type="as-char" draw:z-index="12" svg:width="14.022916666667cm" svg:height="5.0535416666667cm"><draw:image xlink:href="Pictures/f49433a4c29ad15dcb39c80d4e83af1b.png" xlink:type="simple" xlink:show="embed" xlink:actuate="onLoad"/></draw:frame>Abbildung 8: Formular erfolgreich verschickt</text:p></draw:text-box></draw:frame></text:p>
      <text:p text:style-name="Text_20_body">Über den weiteren Fortgang Deines Antrages wirst Du in der Regel per E-Mail an Deine studentische E-Mail-Adresse informiert. Bitte überprüfe daher regelmäßig Deinen Posteingang, damit Du zeitnah reagieren kannst, wenn die zuständige Sachbearbeiterin oder der zuständige Sachbearbeiter Rückfragen zu Deinem Antrag ha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3::50:25</meta:creation-date>
    <dc:creator>Generated</dc:creator>
    <dc:date>2026-08-19T13::50:25</dc:date>
    <dc:language>en-US</dc:language>
    <meta:editing-cycles>1</meta:editing-cycles>
    <meta:editing-duration>PT0S</meta:editing-duration>
    <dc:title>support:ecampus:formulare</dc:title>
  </office:meta>
</office:document-meta>
</file>