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d82cd24940ec8300624c9f6c2d9d3bef.png"/>
  <manifest:file-entry manifest:media-type="image/png" manifest:full-path="Pictures/3e2814057de0490ccf7c7506f1369368.png"/>
  <manifest:file-entry manifest:media-type="image/png" manifest:full-path="Pictures/8604474fe3dfa67da32baa9ee64b0cd3.png"/>
  <manifest:file-entry manifest:media-type="image/png" manifest:full-path="Pictures/3557c6f6f20774d42981315b6da24b8e.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d378f720467876bf89956db651a659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pruefungsruecktritt"/><text:bookmark-start text:name="__RefHeading___erkrankung_ruecktritt_von_pruefungsleitung_-_anleitung_fuer_studierende_1"/><text:bookmark-start text:name="erkrankung_ruecktritt_von_pruefungsleitung_-_anleitung_fuer_studierende"/>Erkrankung – Rücktritt von Prüfungsleitung - Anleitung für Studierende -<text:bookmark-end text:name="__RefHeading___erkrankung_ruecktritt_von_pruefungsleitung_-_anleitung_fuer_studierende_1"/><text:bookmark-end text:name="erkrankung_ruecktritt_von_pruefungsleitung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Prüfungsfach:</text:span></text:span> Hier sind alle deine Prüfungen enthalten, für welche du dich in FlexNow (dem Prüfungsverwaltungssystem) angemeldet hast. Wenn du dich von mehreren Prüfungen abmelden möchtest, klicke bitte auf der rechten Seite auf das Plus-Zeichen <draw:frame draw:style-name="media" draw:name="2" text:anchor-type="as-char" draw:z-index="2" svg:width="0.68791666666667cm" svg:height="0.58208333333333cm"><draw:image xlink:href="Pictures/d82cd24940ec8300624c9f6c2d9d3bef.png" xlink:type="simple" xlink:show="embed" xlink:actuate="onLoad"/></draw:frame> . Solltest du eine ausgewählte Prüfung wieder entfernen wollen, dann klicke auf das Minus-Zeichen <draw:frame draw:style-name="media" draw:name="3" text:anchor-type="as-char" draw:z-index="3" svg:width="0.635cm" svg:height="0.60854166666667cm"><draw:image xlink:href="Pictures/3e2814057de0490ccf7c7506f1369368.png" xlink:type="simple" xlink:show="embed" xlink:actuate="onLoad"/></draw:frame>.</text:p>
      <text:p text:style-name="Text_20_body"><draw:frame draw:style-name="media" draw:name="Abbildung 3: Dropdown-Feld zur Auswahl der Prüfung uns Hinzufügen weiterer Prüfungsabmeldungen Legend" text:anchor-type="as-char" draw:z-index="0" svg:width="26.246666666667cm" style:rel-width="100%"><draw:text-box><text:p text:style-name="legendcenter"><draw:frame draw:style-name="media" draw:name="Abbildung 3: Dropdown-Feld zur Auswahl der Prüfung uns Hinzufügen weiterer Prüfungsabmeldungen" text:anchor-type="as-char" draw:z-index="4" svg:width="26.246666666667cm" style:rel-width="100%" svg:height="5.08cm" style:rel-height="scale"><draw:image xlink:href="Pictures/8604474fe3dfa67da32baa9ee64b0cd3.png" xlink:type="simple" xlink:show="embed" xlink:actuate="onLoad"/></draw:frame>Abbildung 3: Dropdown-Feld zur Auswahl der Prüfung uns Hinzufügen weiterer Prüfungsabmeldungen</text:p></draw:text-box></draw:frame></text:p>
      <text:p text:style-name="Text_20_body"><draw:frame draw:style-name="media" draw:name="Abbildung 4: Zeitraum des Attests angeben Legend" text:anchor-type="as-char" draw:z-index="0" svg:width="21.11375cm" style:rel-width="100%"><draw:text-box><text:p text:style-name="legendcenter"><draw:frame draw:style-name="media" draw:name="Abbildung 4: Zeitraum des Attests angeben" text:anchor-type="as-char" draw:z-index="5" svg:width="21.11375cm" style:rel-width="100%" svg:height="3.5983333333333cm" style:rel-height="scale"><draw:image xlink:href="Pictures/3557c6f6f20774d42981315b6da24b8e.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
Du kannst mehrere Atteste hochladen. Bitte beachte dabei die richtige Angabe des Zeitraums, welcher dann vom 1. Tag des 1. Attestes bis zum letzten Tag des letzten Attestes angeben werden muss. Wenn es sich um eine Verlängerung der Erkrankung handelt, brauchst du nur das neue Attest und trägst den 1. Tag des neuen Attestes bis zum letzten Tag des neuen Attestes ein.
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6"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7"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8"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9" text:anchor-type="as-char" draw:z-index="9"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10"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11" text:anchor-type="as-char" draw:z-index="11"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2"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3.864166666667cm"><draw:text-box><text:p text:style-name="legendcenter"><draw:frame draw:style-name="media" draw:name="Abbildung 9: Bestätigung und Vorgangsnummer" text:anchor-type="as-char" draw:z-index="13" svg:width="13.864166666667cm" svg:height="5.000625cm"><draw:image xlink:href="Pictures/d378f720467876bf89956db651a659dc.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09: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43:13</meta:creation-date>
    <dc:creator>Generated</dc:creator>
    <dc:date>2026-08-19T19::43:13</dc:date>
    <dc:language>en-US</dc:language>
    <meta:editing-cycles>1</meta:editing-cycles>
    <meta:editing-duration>PT0S</meta:editing-duration>
    <dc:title>support:ecampus:formulare:pruefungsruecktritt</dc:title>
  </office:meta>
</office:document-meta>
</file>