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518bc49b450120c03349baba4e7ab7.png"/>
  <manifest:file-entry manifest:media-type="image/png" manifest:full-path="Pictures/e855bd87ca09c2e5b407fa6958ba56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faq"/><text:bookmark-start text:name="__RefHeading___ecampus_faq_-_frequently_asked_questions_1"/><text:bookmark-start text:name="ecampus_faq_-_frequently_asked_questions"/>ecampus FAQ - Frequently Asked Questions<text:bookmark-end text:name="__RefHeading___ecampus_faq_-_frequently_asked_questions_1"/><text:bookmark-end text:name="ecampus_faq_-_frequently_asked_questions"/></text:h>
      <text:h text:style-name="Heading_20_2" text:outline-level="2"><text:bookmark-start text:name="__RefHeading___ich_habe_eine_frage_auf_die_ich_in_den_faqs_keine_antwort_finde._an_wen_kann_ich_mich_wenden_2"/><text:bookmark-start text:name="ich_habe_eine_frage_auf_die_ich_in_den_faqs_keine_antwort_finde._an_wen_kann_ich_mich_wenden"/>1. Ich habe eine Frage, auf die ich in den FAQs keine Antwort finde. An wen kann ich mich wenden?<text:bookmark-end text:name="__RefHeading___ich_habe_eine_frage_auf_die_ich_in_den_faqs_keine_antwort_finde._an_wen_kann_ich_mich_wenden_2"/><text:bookmark-end text:name="ich_habe_eine_frage_auf_die_ich_in_den_faqs_keine_antwort_finde._an_wen_kann_ich_mich_wenden"/></text:h>
      <text:p text:style-name="Text_20_body">Bitte wenden Sie sich in diesem Fall an info@studit.uni-goettingen.de.</text:p>
      <text:h text:style-name="Heading_20_2" text:outline-level="2"><text:bookmark-start text:name="__RefHeading___ich_kann_mich_nicht_anmelden._was_kann_ich_tun_3"/><text:bookmark-start text:name="ich_kann_mich_nicht_anmelden._was_kann_ich_tun"/>2. Ich kann mich nicht anmelden. Was kann ich tun?<text:bookmark-end text:name="__RefHeading___ich_kann_mich_nicht_anmelden._was_kann_ich_tun_3"/><text:bookmark-end text:name="ich_kann_mich_nicht_anmelden._was_kann_ich_tun"/></text:h>
      <text:p text:style-name="Text_20_body">Nutzen Sie zur Anmeldung ausschließlich ihre studentische Nutzerkennung und beachten Sie, dass sowohl beim Kennwort, als auch beim Benutzernamen die Groß- und Kleinschreibung wichtig ist. Der Benutzername muss komplett in Kleinbuchstaben geschrieben werden. </text:p>
      <text:h text:style-name="Heading_20_2" text:outline-level="2"><text:bookmark-start text:name="__RefHeading___ich_bekomme_einen_shibboleth_fehler._was_kann_ich_tun_4"/><text:bookmark-start text:name="ich_bekomme_einen_shibboleth_fehler._was_kann_ich_tun"/>3. Ich bekomme einen Shibboleth Fehler. Was kann ich tun?<text:bookmark-end text:name="__RefHeading___ich_bekomme_einen_shibboleth_fehler._was_kann_ich_tun_4"/><text:bookmark-end text:name="ich_bekomme_einen_shibboleth_fehler._was_kann_ich_tun"/></text:h>
      <text:p text:style-name="Text_20_body">Wenn Sie in Stud.IP auf den Zurück-Button des Browser klicken, kann es passieren, dass Ihnen einer der folgenden Fehler angezeigt wird (siehe Bilder). Klicken Sie in diesem Fall auf den Vor-Button des Browsers oder klicken sie in der Navigationsleiste erneut auf Stud.IP. Sie können dann normal weiterarbeiten. Wir arbeiten an einer Lösung des Problems.</text:p>
      <text:p text:style-name="Text_20_body"><text:span text:style-name="Strong_20_Emphasis">Fehler im Firefox:</text:span></text:p>
      <text:p text:style-name="Text_20_body"><draw:frame draw:style-name="media" draw:name="0" text:anchor-type="as-char" draw:z-index="0" svg:width="15.875cm" svg:height="4.9477083333333cm"><draw:image xlink:href="Pictures/11518bc49b450120c03349baba4e7ab7.png" xlink:type="simple" xlink:show="embed" xlink:actuate="onLoad"/></draw:frame></text:p>
      <text:p text:style-name="Text_20_body"><text:span text:style-name="Strong_20_Emphasis">Fehler im Safari:</text:span></text:p>
      <text:p text:style-name="Text_20_body"><draw:frame draw:style-name="media" draw:name="1" text:anchor-type="as-char" draw:z-index="1" svg:width="15.875cm" svg:height="8.6254166666667cm"><draw:image xlink:href="Pictures/e855bd87ca09c2e5b407fa6958ba568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42:23</meta:creation-date>
    <dc:creator>Generated</dc:creator>
    <dc:date>2026-08-19T16::42:23</dc:date>
    <dc:language>en-US</dc:language>
    <meta:editing-cycles>1</meta:editing-cycles>
    <meta:editing-duration>PT0S</meta:editing-duration>
    <dc:title>support:ecampus:faq</dc:title>
  </office:meta>
</office:document-meta>
</file>