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"/><text:bookmark-start text:name="__RefHeading___drucken_1"/><text:bookmark-start text:name="drucken"/>Drucken<text:bookmark-end text:name="__RefHeading___drucken_1"/><text:bookmark-end text:name="drucken"/></text:h>
      <text:p text:style-name="Text_20_body"><text:a xlink:type="simple" xlink:href="#support:drucken" text:style-name="Local_20_link" text:visited-style-name="Visited_20_Local_20_Link">Array</text:a>
<text:line-break/>
Dein Account bietet Dir die Möglichkeit, an verschiedene Standorten an der Uni oder sogar <text:a xlink:type="simple" xlink:href="https://www.studit.uni-goettingen.de/support/drucken/drucken_vom_eigenen_pc" text:style-name="Internet_20_link" text:visited-style-name="Visited_20_Internet_20_Link">vom eigenen Rechner</text:a> kostengünstig zu drucken. Wir empfehlen das <text:a xlink:type="simple" xlink:href="https://www.studit.uni-goettingen.de/support/drucken/follow-me" text:style-name="Internet_20_link" text:visited-style-name="Visited_20_Internet_20_Link">Follow-Me Printing</text:a>! <text:a xlink:type="simple" xlink:href="https://www.studit.uni-goettingen.de/support/drucken/druckguthaben" text:style-name="Internet_20_link" text:visited-style-name="Visited_20_Internet_20_Link">Druckguthaben</text:a> kannst du jederzeit mit Hilfe deiner <text:a xlink:type="simple" xlink:href="https://www.studit.uni-goettingen.de/support/ausweis/chipkarte" text:style-name="Internet_20_link" text:visited-style-name="Visited_20_Internet_20_Link">Chipkarte</text:a> am <text:a xlink:type="simple" xlink:href="https://www.studit.uni-goettingen.de/support/studit_support/start" text:style-name="Internet_20_link" text:visited-style-name="Visited_20_Internet_20_Link">studIT-Support</text:a> in der <text:a xlink:type="simple" xlink:href="https://www.studit.uni-goettingen.de/support/studit_support/chipkartenstelle" text:style-name="Internet_20_link" text:visited-style-name="Visited_20_Internet_20_Link">Chipkartenstelle</text:a> oder auch in den Bibliotheken der SUB aufladen.</text:p>
      <text:p text:style-name="Text_20_body">In diesem Abschnitt findest du alle Informationen rund ums Drucken mit deinem <text:a xlink:type="simple" xlink:href="https://www.studit.uni-goettingen.de/support/account/start" text:style-name="Internet_20_link" text:visited-style-name="Visited_20_Internet_20_Link">Studierenden-Account</text:a>.</text:p>
      <text:p text:style-name="Text_20_body">Nutzer mit einem GWDG-Account (Mitarbeiter-Account) informieren sich <text:a xlink:type="simple" xlink:href="https://www.studit.uni-goettingen.de/support/drucken/gwdg_account" text:style-name="Internet_20_link" text:visited-style-name="Visited_20_Internet_20_Link">bitte auf diesen Seiten zum Drucken</text:a>. 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draw:a xlink:type="simple" xlink:href="https://www.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15:38</meta:creation-date>
    <dc:creator>Generated</dc:creator>
    <dc:date>2026-09-10T22::15:38</dc:date>
    <dc:language>en-US</dc:language>
    <meta:editing-cycles>1</meta:editing-cycles>
    <meta:editing-duration>PT0S</meta:editing-duration>
    <dc:title>support:drucken</dc:title>
  </office:meta>
</office:document-meta>
</file>