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605c7ff55192105272d5aa11b518322.jpg"/>
  <manifest:file-entry manifest:media-type="image/png" manifest:full-path="Pictures/4f11a4be1a8a57b98c441b3d0f62c09f.png"/>
  <manifest:file-entry manifest:media-type="image/png" manifest:full-path="Pictures/52d3b140c87077caa57a5eab9bec8797.png"/>
  <manifest:file-entry manifest:media-type="image/png" manifest:full-path="Pictures/ae4088664c9d8f07d0e03127470fb985.png"/>
  <manifest:file-entry manifest:media-type="image/png" manifest:full-path="Pictures/959741a87a6435097ccfaad7d9ee3d59.png"/>
  <manifest:file-entry manifest:media-type="image/png" manifest:full-path="Pictures/990937002d14990b2312296c138ee1f8.png"/>
  <manifest:file-entry manifest:media-type="image/png" manifest:full-path="Pictures/b609ea8a8dde6d96e5371740bd99e0c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drucken:drucker_verbinden"/><text:bookmark-start text:name="__RefHeading___drucker_verbinden_in_den_lrcs_bzw._im_gonet_1"/><text:bookmark-start text:name="drucker_verbinden_in_den_lrcs_bzw._im_gonet"/>Drucker verbinden (in den LRCs bzw. im GÖNET)<text:bookmark-end text:name="__RefHeading___drucker_verbinden_in_den_lrcs_bzw._im_gonet_1"/><text:bookmark-end text:name="drucker_verbinden_in_den_lrcs_bzw._im_gonet"/></text:h>
      <text:p text:style-name="Text_20_body"><draw:frame draw:style-name="mediaright" draw:name="0" text:anchor-type="paragraph" draw:z-index="0" svg:width="7.9375cm" style:rel-width="100%" svg:height="5.953125cm" style:rel-height="scale"><draw:image xlink:href="Pictures/b605c7ff55192105272d5aa11b518322.jpg" xlink:type="simple" xlink:show="embed" xlink:actuate="onLoad"/></draw:frame>Es kann vorkommen, dass z.B. die Follow-Me Druckerqueues noch nicht mit dem Account von Studierenden verbunden sind. Die Drucker tauchen also in der Liste der verfügbaren Drucker nicht auf, wenn Studierende ein Dokument ausgeben möchten. Mit folgender Anleitung können die Queues (auch zum Beispiel der Posterdrucker im LRC SUB oder der Physik) neu verbunden werden.</text:p>
      <text:h text:style-name="Heading_20_2" text:outline-level="2"><text:bookmark-start text:name="__RefHeading___losung_2"/><text:bookmark-start text:name="losung"/>Lösung<text:bookmark-end text:name="__RefHeading___losung_2"/><text:bookmark-end text:name="losung"/></text:h>
      <text:p text:style-name="Text_20_body">1. Windowstaste + R drücken oder im Windows-Startmenü in das Feld „Programme/Dateien durchsuchen“ folgendes eingeben:<text:line-break/><text:span text:style-name="Source_20_Text">\\print-win.student.uni-goettingen.de</text:span>.</text:p>
      <text:p text:style-name="Text_20_body"><draw:frame draw:style-name="media" draw:name="1" text:anchor-type="as-char" draw:z-index="1" svg:width="10.583333333333cm" svg:height="5.4326069410815cm"><draw:image xlink:href="Pictures/4f11a4be1a8a57b98c441b3d0f62c09f.png" xlink:type="simple" xlink:show="embed" xlink:actuate="onLoad"/></draw:frame></text:p>
      <text:p text:style-name="Text_20_body">2. Dort finden sich unter anderem die drei Follow-Me Drucker (Follow-Me, Follow-Me-A3 und Follow-Me-Farbe) und den Posterdrucker im LRC SUB (<text:span text:style-name="Emphasis">bcipls79</text:span>). Zum Hinzufügen entweder Doppelklick auf die entsprechenden Drucker oder Rechtsklick und „Verbinden“ auswählen.</text:p>
      <text:p text:style-name="Text_20_body"><draw:frame draw:style-name="media" draw:name="2" text:anchor-type="as-char" draw:z-index="2" svg:width="21.166666666667cm" style:rel-width="100%" svg:height="12.728603603604cm" style:rel-height="scale"><draw:image xlink:href="Pictures/52d3b140c87077caa57a5eab9bec8797.png" xlink:type="simple" xlink:show="embed" xlink:actuate="onLoad"/></draw:frame></text:p>
      <text:p text:style-name="Text_20_body">3. Sobald man nun den Druckdialog neu öffnet, sind die Drucker da.</text:p>
      <text:h text:style-name="Heading_20_2" text:outline-level="2"><text:bookmark-start text:name="__RefHeading___alternative_losung_3"/><text:bookmark-start text:name="alternative_losung"/>alternative Lösung<text:bookmark-end text:name="__RefHeading___alternative_losung_3"/><text:bookmark-end text:name="alternative_losung"/></text:h>
      <text:p text:style-name="Text_20_body">Sollte der oben aufgeführte Weg nicht funktionieren, gibt es auch einen längeren Weg:</text:p>
      <text:p text:style-name="Text_20_body">1. Im Windows-Startmenü den Punkt „Geräte und Drucker“ aufrufen.</text:p>
      <text:p text:style-name="Text_20_body"><draw:frame draw:style-name="media" draw:name="3" text:anchor-type="as-char" draw:z-index="3" svg:width="10.927291666667cm" svg:height="11.509375cm"><draw:image xlink:href="Pictures/ae4088664c9d8f07d0e03127470fb985.png" xlink:type="simple" xlink:show="embed" xlink:actuate="onLoad"/></draw:frame></text:p>
      <text:p text:style-name="Text_20_body">2. Dort auf „Drucker hinzufügen“ klicken und im sich öffnenden Dialogfenster „Einen Netzwerk-, Drahtlos- oder Bluetoothdrucker hinzufügen“ auswählen.</text:p>
      <text:p text:style-name="Text_20_body"><draw:frame draw:style-name="media" draw:name="4" text:anchor-type="as-char" draw:z-index="4" svg:width="15.875cm" svg:height="9.9136136552873cm"><draw:image xlink:href="Pictures/959741a87a6435097ccfaad7d9ee3d59.png" xlink:type="simple" xlink:show="embed" xlink:actuate="onLoad"/></draw:frame><text:line-break/></text:p>
      <text:p text:style-name="Text_20_body">3. Dann auf „Der gesuchte Drucker ist nicht aufgeführt.“</text:p>
      <text:p text:style-name="Text_20_body"><draw:frame draw:style-name="media" draw:name="5" text:anchor-type="as-char" draw:z-index="5" svg:width="15.875cm" svg:height="11.628184713376cm"><draw:image xlink:href="Pictures/990937002d14990b2312296c138ee1f8.png" xlink:type="simple" xlink:show="embed" xlink:actuate="onLoad"/></draw:frame><text:line-break/></text:p>
      <text:p text:style-name="Text_20_body">4. Im nächsten Fenster <text:span text:style-name="Source_20_Text">\\print-win\Follow-Me</text:span> (bzw. mit den entsprechenden Endungen <text:span text:style-name="Source_20_Text">-Farbe</text:span> und <text:span text:style-name="Source_20_Text">-A3</text:span>) eingeben und zwei Mal auf „Weiter“, dann auf „Fertig stellen“ drücken.</text:p>
      <text:p text:style-name="Text_20_body"><draw:frame draw:style-name="media" draw:name="6" text:anchor-type="as-char" draw:z-index="6" svg:width="15.875cm" svg:height="11.628184713376cm"><draw:image xlink:href="Pictures/b609ea8a8dde6d96e5371740bd99e0cb.png" xlink:type="simple" xlink:show="embed" xlink:actuate="onLoad"/></draw:frame><text:line-break/></text:p>
      <text:p text:style-name="Text_20_body">5. Wenn man nun den Druckdialog neu öffnet, sind die Drucker d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1T09::47:16</meta:creation-date>
    <dc:creator>Generated</dc:creator>
    <dc:date>2026-08-21T09::47:16</dc:date>
    <dc:language>en-US</dc:language>
    <meta:editing-cycles>1</meta:editing-cycles>
    <meta:editing-duration>PT0S</meta:editing-duration>
    <dc:title>support:drucken:drucker_verbinden</dc:title>
  </office:meta>
</office:document-meta>
</file>