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56729989189817514d237eae8822a5e.png"/>
  <manifest:file-entry manifest:media-type="image/png" manifest:full-path="Pictures/432b539d34d613c299908dafd21c2517.png"/>
  <manifest:file-entry manifest:media-type="image/png" manifest:full-path="Pictures/90423657b2e1f416f87d209bb39b210d.png"/>
  <manifest:file-entry manifest:media-type="image/png" manifest:full-path="Pictures/45f38e7dda575f32b9c73ea95be19d2f.png"/>
  <manifest:file-entry manifest:media-type="image/png" manifest:full-path="Pictures/052cecdb6d039a3062fbfbfcea9afb0d.png"/>
  <manifest:file-entry manifest:media-type="image/png" manifest:full-path="Pictures/aa017771cce7ab90928e6405aa2a629b.png"/>
  <manifest:file-entry manifest:media-type="image/png" manifest:full-path="Pictures/e232199fa4492c372415c96779c26e22.png"/>
  <manifest:file-entry manifest:media-type="image/png" manifest:full-path="Pictures/308b38b8896a4547f2a232bb34cf7abe.png"/>
  <manifest:file-entry manifest:media-type="image/png" manifest:full-path="Pictures/b4b6f215cbb49a2bbc9e2f265c923942.png"/>
  <manifest:file-entry manifest:media-type="image/png" manifest:full-path="Pictures/2e98e7f31a4a218100aa497fa63558cc.png"/>
  <manifest:file-entry manifest:media-type="image/png" manifest:full-path="Pictures/79dd83ba2d140868a5c8b93030a85ee9.png"/>
  <manifest:file-entry manifest:media-type="image/png" manifest:full-path="Pictures/5137a83f79513bd3a83112305acb79b7.png"/>
  <manifest:file-entry manifest:media-type="image/png" manifest:full-path="Pictures/86461ac3cc2340f551064e8297b8ed0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linux"/><text:bookmark-start text:name="__RefHeading___drucken_vom_eigenen_linux_pc_ubuntu_1"/><text:bookmark-start text:name="drucken_vom_eigenen_linux_pc_ubuntu"/>Drucken vom eigenen Linux PC (Ubuntu)<text:bookmark-end text:name="__RefHeading___drucken_vom_eigenen_linux_pc_ubuntu_1"/><text:bookmark-end text:name="drucken_vom_eigenen_linux_pc_ubuntu"/></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egen eines Umzugs der Druckserver kann es zu Problemen kommen. Bitte deinstalliert den PaperCut Client und entfernt alle FollowMe-Drucker. Führt die Installation dann erneut durch.</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Jedes Linuxsystem und Version kann unterschiedlich sein. Die Anleitung kann möglicherweise nicht 1:1 befolgt werden. Grundlagen in Linux werden für die eigenständige Einrichtung dringend empfohlen!</text:p></table:table-cell></table:table-row></table:table></draw:text-box></draw:frame></text:p>
      <text:h text:style-name="Heading_20_1" text:outline-level="1"><text:bookmark-start text:name="__RefHeading___i._grundlagen_2"/><text:bookmark-start text:name="i._grundlagen"/>I. Grundlagen<text:bookmark-end text:name="__RefHeading___i._grundlagen_2"/><text:bookmark-end text:name="i._grundlagen"/></text:h>
      <text:p text:style-name="Text_20_body">Der studentische Account bietet die Möglichkeit, von PCs an verschiedenen Standorten auf dem Campus Druckaufträge abzusenden und an Multifunktionsgeräten ausgeben zu lassen. Auch das Absenden eines Druckauftrags vom eigenen Windows PC, Mac oder Linux PC und auch vom Tablet oder Smartphone ist möglich. <text:a xlink:type="simple" xlink:href="https://www.studit.uni-goettingen.de/support/drucken/druckguthaben" text:style-name="Internet_20_link" text:visited-style-name="Visited_20_Internet_20_Link">Druckguthaben</text:a> kannst Du mit Deinem Ausweis in den <text:a xlink:type="simple" xlink:href="https://www.sub.uni-goettingen.de/standorte-raumangebote/standorte-mit-oeffnungszeiten/#c4231" text:style-name="Internet_20_link" text:visited-style-name="Visited_20_Internet_20_Link">Bibliotheken der SUB</text:a> aufladen.</text:p>
      <text:p text:style-name="Text_20_body">Voraussetzung für das Drucken vom eigenen Gerät ist grundsätzlich die <text:span text:style-name="Strong_20_Emphasis">Verbindung zum Uninetz</text:span>: Auf dem Campus über das WLAN <text:span text:style-name="Strong_20_Emphasis">eduroam</text:span> oder <text:span text:style-name="Strong_20_Emphasis">GuestOnCampus</text:span>, an anderen Standorten (zum Beispiel zu Hause) über <text:span text:style-name="Strong_20_Emphasis">VPN</text:span>. Um Aufträge von einem privaten Gerät an die Follow-Me Druckerwarteschlange zu senden, hast Du verschiedene Möglichkeiten:</text:p>
      <text:list text:style-name="Numbering_20_1" text:continue-numbering="false">
        <text:list-item>
          <text:p text:style-name="Numbering_20_1_Content_First"> <text:span text:style-name="Strong_20_Emphasis">Drucker unter Ubuntu hinzufügen</text:span>: Du verbindest dich mit dem <text:a xlink:type="simple" xlink:href="https://www.studit.uni-goettingen.de/support/wlan/vpn" text:style-name="Internet_20_link" text:visited-style-name="Visited_20_Internet_20_Link">VPN </text:a>, installierst den PaperCut Client auf Deinem Ubuntu PC und fügst die Follow-Me Drucker hinzu. So kannst Du über den Druckdialog eines beliebigen Programms Aufträge an die Follow-Me Wartschlange senden. Diese Anleitung erklärt, wie die Einrichtung funktioniert und wie Aufträge abgeschickt werden können.</text:p>
        </text:list-item>
        <text:list-item>
          <text:p text:style-name="Numbering_20_1_Content_Last">	<text:span text:style-name="Strong_20_Emphasis"><text:a xlink:type="simple" xlink:href="https://www.studit.uni-goettingen.de/support/drucken/drucken_email" text:style-name="Internet_20_link" text:visited-style-name="Visited_20_Internet_20_Link">E-Mail To Print</text:a></text:span>: Du schickst eine E-Mail aus Deinem studentischen E-Mail-Postfach mit einem PDF Dokument im Anhang an die Adresse followme@uni-goettingen.de und bestätigst anschließend den Auftrag.</text:p>
        </text:list-item>
      </text:list>
      <text:p text:style-name="Text_20_body"><text:line-break/></text:p>
      <text:p text:style-name="Text_20_body">Anschließend kann der Auftrag an einem Multifunktionsgerät freigegeben werden. Wie die Freigabe eines Druckauftrags genau funktioniert und welche Funktionen die Multifunktionsgeräte außerdem bieten, ist in der Anleitung für die Multifunktionsgeräte ausführlich erklärt. Derart ausgestattete Geräte erkennst Du an den Displays mit der Papercut-Anwendung. Wo auf dem Campus Geräte stehen, kannst Du in der <text:a xlink:type="simple" xlink:href="https://www.studit.uni-goettingen.de/support/drucken/drucker" text:style-name="Internet_20_link" text:visited-style-name="Visited_20_Internet_20_Link">Standortübersicht</text:a> nachsehen.
<text:line-break/></text:p>
      <text:h text:style-name="Heading_20_1" text:outline-level="1"><text:bookmark-start text:name="__RefHeading___ii._follow-me_einrichtung_unter_ubuntu_3"/><text:bookmark-start text:name="ii._follow-me_einrichtung_unter_ubuntu"/>II. Follow-Me Einrichtung unter Ubuntu<text:bookmark-end text:name="__RefHeading___ii._follow-me_einrichtung_unter_ubuntu_3"/><text:bookmark-end text:name="ii._follow-me_einrichtung_unter_ubuntu"/></text:h>
      <text:p text:style-name="Text_20_body">Um den Follow-Me Drucker auf dem eigenen Ubuntu PC wie einen „normalen“ Drucker ansprechen zu können, kannst Du die Follow-Me Druckwarteschlange als Netzwerkdrucker einrichten. Anschließend kannst Du aus dem Druckdialog eines Programms auf Deinem PC den Follow-Me Drucker auswählen und hast so auch die Möglichkeit, Dein Dokument zum Beispiel doppelseitig (Duplex) oder mit der Einstellung zwei Seiten auf ein Blatt auszugeben.</text:p>
      <text:p text:style-name="Text_20_body">Voraussetzung ist eine Verbindung zum Uninetz, auf dem Campus über das WLAN Netzwerk eduroam, von anderen Standorten über VPN.</text:p>
      <text:p text:style-name="Text_20_body"><text:span text:style-name="Strong_20_Emphasis">Bei Fragen und Problem mit der Einrichtung und Nutzung hilft unsere Beratung gerne weiter. Unsere Standorte und Öffungszeiten findest du <text:a xlink:type="simple" xlink:href="https://www.studit.uni-goettingen.de/support/studit_support/kontakt" text:style-name="Internet_20_link" text:visited-style-name="Visited_20_Internet_20_Link">hier</text:a></text:span></text:p>
      <text:h text:style-name="Heading_20_2" text:outline-level="2"><text:bookmark-start text:name="__RefHeading___vorraussetzungen_4"/><text:bookmark-start text:name="vorraussetzungen"/>Vorraussetzungen<text:bookmark-end text:name="__RefHeading___vorraussetzungen_4"/><text:bookmark-end text:name="vorraussetzungen"/></text:h>
      <text:p text:style-name="Text_20_body">Damit der Papercut-Client auf deinem Computer funktioniert, wird Java benötigt. Des Weiteren benötigst du für das Drucken <text:span text:style-name="Source_20_Text">cups</text:span> und <text:span text:style-name="Source_20_Text">ghostscript</text:span> und für das Kopieren des Papercut-Clients müssen die <text:span text:style-name="Source_20_Text">cifs-utils</text:span> installiert sein. Du alle benötigten Pakete durch Eingabe des Befehls <text:span text:style-name="Source_20_Text">sudo apt install -y cups ghostscript cifs-utils default-jre smbclient</text:span> im Terminal installieren.</text:p>
      <text:p text:style-name="Text_20_body">Solltest du auf einer anderen Distribution unterwegs sein, musst du ggf. diese Pakete einzeln mit deinem Paketmanager(dnf, pacman) installieren.</text:p>
      <text:h text:style-name="Heading_20_2" text:outline-level="2"><text:bookmark-start text:name="__RefHeading___java_version_pruefen_5"/><text:bookmark-start text:name="java_version_pruefen"/>Java Version prüfen<text:bookmark-end text:name="__RefHeading___java_version_pruefen_5"/><text:bookmark-end text:name="java_version_pruefen"/></text:h>
      <text:p text:style-name="Text_20_body">Die Einrichtung des (später erwähnten) pc-clients ist von der Java Version abhängig. Die Anleitung wurde mit <text:span text:style-name="Source_20_Text">Java 11.0.28 zulu</text:span> getestet. Bevor wir den Drucker einrichten, ist es wichtig zu überprüfen ob deine Java Version mit der obenen genannten übereinstimmt. Das kannst du im Terminal mit <text:span text:style-name="Source_20_Text">java -version</text:span> machen. Sollte die Version nicht übereinstimmen, kannst du es natürlich mit deiner Version ersteinmal versuchen, jedoch ist die vermutlich die Fehlerursache, wenn der PC-Client später nicht startet.</text:p>
      <text:h text:style-name="Heading_20_2" text:outline-level="2"><text:bookmark-start text:name="__RefHeading___drucker_zu_ubuntu_hinzufuegen_6"/><text:bookmark-start text:name="drucker_zu_ubuntu_hinzufuegen"/>Drucker zu Ubuntu hinzufügen<text:bookmark-end text:name="__RefHeading___drucker_zu_ubuntu_hinzufuegen_6"/><text:bookmark-end text:name="drucker_zu_ubuntu_hinzufuegen"/></text:h>
      <text:p text:style-name="Text_20_body">1. Unter Einstellungen &gt; Geräte &gt; Drucker &gt; Zusätzliche Druckereinstellungen… &gt; Hinzufügen &gt; Netzwerkdrucker &gt; Windows-Drucker via SAMBA kannst du den Drucker hinzufügen, dazu musst Du folgende Daten eintragen:</text:p>
      <text:list text:style-name="Numbering_20_1" text:continue-numbering="false">
        <text:list-item>
          <text:p text:style-name="Numbering_20_1_Content_First"> <text:span text:style-name="Source_20_Text">print-win.student.uni-goettingen.de/Follow-Me</text:span> (bzw. <text:span text:style-name="Source_20_Text">/Follow-Me-Farbe</text:span> für Farbdrucke und <text:span text:style-name="Source_20_Text">/Follow-Me-A3</text:span> für Drucke in A3)</text:p>
        </text:list-item>
        <text:list-item>
          <text:p text:style-name="Numbering_20_1_Content"> Das Passwort, welches Du für die Uni-Systeme, z.B. auch den eCampus nutzt</text:p>
        </text:list-item>
        <text:list-item>
          <text:p text:style-name="Numbering_20_1_Content_Last"> <text:span text:style-name="Source_20_Text">ug-student\dein.benutzername</text:span> (bitte für <text:span text:style-name="Source_20_Text">dein.benutzername</text:span> den Nutzernamen eintragen, welchen Du auch an den Uni-Systemen nutzt) </text:p>
        </text:list-item>
      </text:list>
      <text:p text:style-name="Text_20_body"><draw:frame draw:style-name="media" draw:name="0" text:anchor-type="as-char" draw:z-index="0" svg:width="15.875cm" svg:height="11.508563394683cm"><draw:image xlink:href="Pictures/256729989189817514d237eae8822a5e.png" xlink:type="simple" xlink:show="embed" xlink:actuate="onLoad"/></draw:frame>
<draw:frame draw:style-name="media" draw:name="1" text:anchor-type="as-char" draw:z-index="1" svg:width="15.875cm" svg:height="11.219806163022cm"><draw:image xlink:href="Pictures/432b539d34d613c299908dafd21c2517.png" xlink:type="simple" xlink:show="embed" xlink:actuate="onLoad"/></draw:frame>
<text:line-break/></text:p>
      <text:p text:style-name="Text_20_body">2. Anschließend öffnet sich ein Fenster zur Treiberauswahl. Hier lässt Du <text:span text:style-name="Source_20_Text">Drucker aus Datenbank auswählen</text:span> ausgewählt, wählst <text:span text:style-name="Source_20_Text">Generic</text:span> aus und klickst auf <text:span text:style-name="Source_20_Text">Vorwärts</text:span>. Im folgenden Fenster wählst Du nun links <text:span text:style-name="Source_20_Text">PostScript</text:span> und anschließend rechts <text:span text:style-name="Source_20_Text">Generic PostScript Printer Foomatic/Postscript</text:span> aus. In neueren Linuxversionen findest du diese unter <text:span text:style-name="Source_20_Text">Generic</text:span> und dann <text:span text:style-name="Source_20_Text">Postscript PDF Printer</text:span>. Für den Posterplotter bitte unter <text:span text:style-name="Source_20_Text">Hewlett-Packard</text:span> und dann den Treiber für den <text:span text:style-name="Source_20_Text">DesignJet T1700 - PS</text:span> auswählen. Danach kommst Du in die Druckerbeschreibung, wo Du den Drucker nach deinen Wünschen benennen kannst.<text:line-break/>
<draw:frame draw:style-name="media" draw:name="2" text:anchor-type="as-char" draw:z-index="2" svg:width="12.435416666667cm" svg:height="9.3059740618102cm"><draw:image xlink:href="Pictures/90423657b2e1f416f87d209bb39b210d.png" xlink:type="simple" xlink:show="embed" xlink:actuate="onLoad"/></draw:frame>
<draw:frame draw:style-name="media" draw:name="3" text:anchor-type="as-char" draw:z-index="3" svg:width="12.435416666667cm" svg:height="9.3059740618102cm"><draw:image xlink:href="Pictures/45f38e7dda575f32b9c73ea95be19d2f.png" xlink:type="simple" xlink:show="embed" xlink:actuate="onLoad"/></draw:frame>
<draw:frame draw:style-name="media" draw:name="4" text:anchor-type="as-char" draw:z-index="4" svg:width="12.435416666667cm" svg:height="9.3059740618102cm"><draw:image xlink:href="Pictures/052cecdb6d039a3062fbfbfcea9afb0d.png" xlink:type="simple" xlink:show="embed" xlink:actuate="onLoad"/></draw:frame>
<text:line-break/></text:p>
      <text:h text:style-name="Heading_20_2" text:outline-level="2"><text:bookmark-start text:name="__RefHeading___installation_des_papercut_clients_7"/><text:bookmark-start text:name="installation_des_papercut_clients"/>Installation des PaperCut Clients<text:bookmark-end text:name="__RefHeading___installation_des_papercut_clients_7"/><text:bookmark-end text:name="installation_des_papercut_clients"/></text:h>
      <text:h text:style-name="Heading_20_4" text:outline-level="4"><text:bookmark-start text:name="__RefHeading___NoTitle_8"/><text:bookmark-start text:name="section"/>1.<text:bookmark-end text:name="__RefHeading___NoTitle_8"/><text:bookmark-end text:name="section"/></text:h>
      <text:p text:style-name="Text_20_body">Um den PaperCut Client unter Ubuntu zu installieren muss dieser von einem Netzwerk-Share auf die Festplatte kopiert werden. Das geht am einfachsten indem du im Dateibrowser auf <text:span text:style-name="Source_20_Text">Andere Orte</text:span> klickst und unter <text:span text:style-name="Source_20_Text">Mit Server verbinden</text:span> die Adresse <text:span text:style-name="Source_20_Text">smb://print.student.uni-goettingen.de/pcclient</text:span> einträgst.<text:line-break/>
<draw:frame draw:style-name="media" draw:name="5" text:anchor-type="as-char" draw:z-index="5" svg:width="12.435416666667cm" svg:height="6.2798289433848cm"><draw:image xlink:href="Pictures/aa017771cce7ab90928e6405aa2a629b.png" xlink:type="simple" xlink:show="embed" xlink:actuate="onLoad"/></draw:frame>
<text:line-break/></text:p>
      <text:h text:style-name="Heading_20_4" text:outline-level="4"><text:bookmark-start text:name="__RefHeading___NoTitle_9"/><text:bookmark-start text:name="section1"/>2.<text:bookmark-end text:name="__RefHeading___NoTitle_9"/><text:bookmark-end text:name="section1"/></text:h>
      <text:p text:style-name="Text_20_body">Anschließend öffnet sich ein Fenster in dem du nach Login-Daten gefragt wirst. Dort trägst Du folgendes ein:</text:p>
      <text:list text:style-name="Numbering_20_1" text:continue-numbering="false">
        <text:list-item>
          <text:p text:style-name="Numbering_20_1_Content_First"> deinen Benutzernamen für die Uni-Systeme</text:p>
        </text:list-item>
        <text:list-item>
          <text:p text:style-name="Numbering_20_1_Content"> <text:span text:style-name="Source_20_Text">ug-student</text:span></text:p>
        </text:list-item>
        <text:list-item>
          <text:p text:style-name="Numbering_20_1_Content_Last"> dein Passwort für die Uni-Systeme</text:p>
        </text:list-item>
      </text:list>
      <text:p text:style-name="Text_20_body"><draw:frame draw:style-name="media" draw:name="6" text:anchor-type="as-char" draw:z-index="6" svg:width="13.229166666667cm" svg:height="7.3877164502165cm"><draw:image xlink:href="Pictures/e232199fa4492c372415c96779c26e22.png" xlink:type="simple" xlink:show="embed" xlink:actuate="onLoad"/></draw:frame>
<text:line-break/></text:p>
      <text:h text:style-name="Heading_20_4" text:outline-level="4"><text:bookmark-start text:name="__RefHeading___NoTitle_10"/><text:bookmark-start text:name="section2"/>3.<text:bookmark-end text:name="__RefHeading___NoTitle_10"/><text:bookmark-end text:name="section2"/></text:h>
      <text:p text:style-name="Text_20_body">Nach der Authentifizierung kopierst du den Ordner <text:span text:style-name="Source_20_Text">linux</text:span> auf deine Festplatte. In dieser Anleitung habe ich den Ordner nach <text:span text:style-name="Source_20_Text">/home/user/.local/</text:span> kopiert und in <text:span text:style-name="Source_20_Text">papercut</text:span> umbenannt
<draw:frame draw:style-name="media" draw:name="7" text:anchor-type="as-char" draw:z-index="7" svg:width="13.229166666667cm" svg:height="7.3951041666667cm"><draw:image xlink:href="Pictures/308b38b8896a4547f2a232bb34cf7abe.png" xlink:type="simple" xlink:show="embed" xlink:actuate="onLoad"/></draw:frame>
<text:line-break/></text:p>
      <text:h text:style-name="Heading_20_4" text:outline-level="4"><text:bookmark-start text:name="__RefHeading___NoTitle_11"/><text:bookmark-start text:name="section3"/>4.<text:bookmark-end text:name="__RefHeading___NoTitle_11"/><text:bookmark-end text:name="section3"/></text:h>
      <text:p text:style-name="Text_20_body">Um den PaperCut Client auch auszuführen, muss dieser ausführbar gemacht werden. Dazu klickst du per Rechtsklick auf die Datei <text:span text:style-name="Source_20_Text">pc-client-linux.sh</text:span>, gehst auf <text:span text:style-name="Source_20_Text">Eigenschaften</text:span> und wählst unter <text:span text:style-name="Source_20_Text">Zugriffsrechte</text:span> den Punkt <text:span text:style-name="Source_20_Text">Datei als Programm ausführen</text:span> an. Anschließend muss der PaperCut Client per Terminal gestartet werden. Dazu öffnest Du per Rechtsklick im <text:span text:style-name="Source_20_Text">papercut</text:span> Ordner ein Terminal und gibst dort <text:span text:style-name="Source_20_Text">./pc-client-linux.sh</text:span> ein. Anschließend sollte sich PaperCut Client starten.<text:line-break/>
<draw:frame draw:style-name="media" draw:name="8" text:anchor-type="as-char" draw:z-index="8" svg:width="10.583333333333cm" svg:height="5.9418914418914cm"><draw:image xlink:href="Pictures/b4b6f215cbb49a2bbc9e2f265c923942.png" xlink:type="simple" xlink:show="embed" xlink:actuate="onLoad"/></draw:frame>
<draw:frame draw:style-name="media" draw:name="9" text:anchor-type="as-char" draw:z-index="9" svg:width="10.583333333333cm" svg:height="5.8725881570193cm"><draw:image xlink:href="Pictures/2e98e7f31a4a218100aa497fa63558cc.png" xlink:type="simple" xlink:show="embed" xlink:actuate="onLoad"/></draw:frame>
<draw:frame draw:style-name="media" draw:name="10" text:anchor-type="as-char" draw:z-index="10" svg:width="9.2604166666667cm" style:rel-width="100%" svg:height="6.1567892824705cm" style:rel-height="scale"><draw:image xlink:href="Pictures/79dd83ba2d140868a5c8b93030a85ee9.png" xlink:type="simple" xlink:show="embed" xlink:actuate="onLoad"/></draw:frame>
<text:line-break/></text:p>
      <text:h text:style-name="Heading_20_4" text:outline-level="4"><text:bookmark-start text:name="__RefHeading___pc-client_startet_nicht_12"/><text:bookmark-start text:name="pc-client_startet_nicht"/>4.5 PC-Client startet nicht<text:bookmark-end text:name="__RefHeading___pc-client_startet_nicht_12"/><text:bookmark-end text:name="pc-client_startet_nicht"/></text:h>
      <text:p text:style-name="Text_20_body">Sollte dein PC Client jetzt nicht starten (und möglicherweise sogar direkt mit einem java Fehler abstürzt), liegt das sehr sicher an deiner java Version. Um diesen Fehler zu beheben, kannst du SDKMAN Verwenden. Zur Einrichtung und Installation kannst du diesem Link folgen: <text:a xlink:type="simple" xlink:href="https://sdkman.io/install/" text:style-name="Internet_20_link" text:visited-style-name="Visited_20_Internet_20_Link">https://sdkman.io/install/</text:a>. Nachdem du das Programm runtergeladen hast musst du diesem nun mitteilen, welche Java Version du verwenden möchtest und ggf. sogar als Standard setzt. Dafür folgst du am besten dieser Anleitung: <text:a xlink:type="simple" xlink:href="https://sdkman.io/usage/" text:style-name="Internet_20_link" text:visited-style-name="Visited_20_Internet_20_Link">https://sdkman.io/usage/</text:a>. Die Anleitung wurde unter Fedorra 43 Workstation und Java 11.0.28 zulu getestet. Nachdem du diese Schritte abgeschlossen hast, sollte es zu keinem Java Fehler mehr kommen.
<text:line-break/></text:p>
      <text:h text:style-name="Heading_20_4" text:outline-level="4"><text:bookmark-start text:name="__RefHeading___NoTitle_13"/><text:bookmark-start text:name="section4"/>5.<text:bookmark-end text:name="__RefHeading___NoTitle_13"/><text:bookmark-end text:name="section4"/></text:h>
      <text:p text:style-name="Text_20_body">Abschließend musst Du dich noch im PaperCut Client einloggen. Dazu trägst Du folgende Daten ein:</text:p>
      <text:list text:style-name="Numbering_20_1" text:continue-numbering="false">
        <text:list-item>
          <text:p text:style-name="Numbering_20_1_Content_First"> deinen Benutzernamen für die Uni-Systeme</text:p>
        </text:list-item>
        <text:list-item>
          <text:p text:style-name="Numbering_20_1_Content_Last"> dein Passwort für die Uni-Systeme </text:p>
        </text:list-item>
      </text:list>
      <text:p text:style-name="Text_20_body"><draw:frame draw:style-name="media" draw:name="11" text:anchor-type="as-char" draw:z-index="11" svg:width="11.90625cm" svg:height="4.6418948763251cm"><draw:image xlink:href="Pictures/5137a83f79513bd3a83112305acb79b7.png" xlink:type="simple" xlink:show="embed" xlink:actuate="onLoad"/></draw:frame></text:p>
      <text:p text:style-name="Text_20_body">Jetzt sollte sich ein Fenster mit deinem aktuellen Druckguthaben öffnen, die Follow-Me Drucker in der Uni sind nun nutzbar.
<text:line-break/></text:p>
      <text:h text:style-name="Heading_20_4" text:outline-level="4"><text:bookmark-start text:name="__RefHeading___papercut-client_als_app_verwenden_14"/><text:bookmark-start text:name="papercut-client_als_app_verwenden"/>6. Papercut-Client als "APP" verwenden<text:bookmark-end text:name="__RefHeading___papercut-client_als_app_verwenden_14"/><text:bookmark-end text:name="papercut-client_als_app_verwenden"/></text:h>
      <text:p text:style-name="Text_20_body">Damit der Papercut Client jetzt auch bei deinen Apps auftaucht, müssen wir ihm dem Betriebssystem noch bekannt machen. Dafür müssen wir ein <text:span text:style-name="Source_20_Text">.desktop</text:span> File anlegen. Dafür öffnen wir am besten einen Texteditor und fügen folgendes Beispiel ein:</text:p>
      <table:table table:style-name="Table">
        <table:table-column table:style-name="odt_auto_style_table_column_3_1"/>
        <table:table-row>
          <table:table-cell office:value-type="string" table:style-name="tablecell">
            <text:p text:style-name="Preformatted_20_Text"><text:span text:style-name="highlight_br0">[</text:span>Desktop Entry<text:span text:style-name="highlight_br0">]</text:span><text:line-break/> <text:line-break/><text:span text:style-name="highlight_co0"># The type as listed above</text:span><text:line-break/><text:span text:style-name="highlight_re2">Type</text:span>=Application<text:line-break/> <text:line-break/><text:span text:style-name="highlight_co0"># The version of the desktop entry specification to which this file complies</text:span><text:line-break/><text:span text:style-name="highlight_re2">Version</text:span>=<text:span text:style-name="highlight_nu0">1.0</text:span><text:line-break/> <text:line-break/><text:span text:style-name="highlight_co0"># The name of the application</text:span><text:line-break/><text:span text:style-name="highlight_re2">Name</text:span>=Papercut Client<text:line-break/> <text:line-break/><text:span text:style-name="highlight_co0"># A comment which can/will be used as a tooltip</text:span><text:line-break/><text:span text:style-name="highlight_re2">Comment</text:span>=Client um an den Uni Rechnern zu drucken.<text:line-break/> <text:line-break/><text:span text:style-name="highlight_co0"># The path to the folder in which the executable is run</text:span><text:line-break/><text:span text:style-name="highlight_re2">Path</text:span>=<text:span text:style-name="highlight_sy0">/</text:span>home<text:span text:style-name="highlight_sy0">/</text:span>USERNAME<text:span text:style-name="highlight_sy0">/</text:span>.local<text:span text:style-name="highlight_sy0">/</text:span>papercut<text:span text:style-name="highlight_sy0">/</text:span><text:line-break/> <text:line-break/><text:span text:style-name="highlight_co0"># The executable of the application, possibly with arguments.</text:span><text:line-break/><text:span text:style-name="highlight_re2">Exec</text:span>=pc-client-linux.sh<text:line-break/> <text:line-break/><text:span text:style-name="highlight_co0"># The name of the icon that will be used to display this entry</text:span><text:line-break/><text:span text:style-name="highlight_re2">Icon</text:span>=<text:span text:style-name="highlight_sy0">/</text:span>home<text:span text:style-name="highlight_sy0">/</text:span>USERNAME<text:span text:style-name="highlight_sy0">/</text:span>.local<text:span text:style-name="highlight_sy0">/</text:span>papercut<text:span text:style-name="highlight_sy0">/</text:span>icon.svg<text:line-break/> <text:line-break/><text:span text:style-name="highlight_co0"># Describes whether this application needs to be run in a terminal or not</text:span><text:line-break/><text:span text:style-name="highlight_re2">Terminal</text:span>=<text:span text:style-name="highlight_kw2">false</text:span><text:line-break/> <text:line-break/><text:span text:style-name="highlight_co0"># Describes the categories in which this entry should be shown</text:span><text:line-break/><text:span text:style-name="highlight_re2">Categories</text:span>=System;Printing;Education<text:span text:style-name="highlight_st_h">''</text:span></text:p>
          </table:table-cell>
        </table:table-row>
      </table:table>
      <text:p text:style-name="Text_20_body">Jetzt muss noch <text:span text:style-name="Source_20_Text">USERNAME</text:span> mit dem Namen deines eigenen Home Ordners ersetzt werden. Solltest du keine .icon Datei haben (wir können die leider aus Urheberrechtsgründen nicht veröffentlichen), setzt bitte vor <text:span text:style-name="Source_20_Text">Icon</text:span> eine <text:span text:style-name="Source_20_Text">#</text:span>.
Jetzt musst du die Datei nur noch als <text:span text:style-name="Source_20_Text">PC-Client.desktop</text:span> unter <text:span text:style-name="Source_20_Text">/home/USERNAME/.local/applications/</text:span> speichern, dich einmal abmelden und nach dem erneuten Anmelden, sollte die App verfügbar sein.</text:p>
      <text:h text:style-name="Heading_20_4" text:outline-level="4"><text:bookmark-start text:name="__RefHeading___der_erste_druck_15"/><text:bookmark-start text:name="der_erste_druck"/>6. Der erste Druck<text:bookmark-end text:name="__RefHeading___der_erste_druck_15"/><text:bookmark-end text:name="der_erste_druck"/></text:h>
      <text:p text:style-name="Text_20_body">Möglicherweise musst du nach deinem ersten Druckauftrag in die Einstellungen zu deinen Druckern gehen und dort auf „legitimieren“ drücken. Hier muss jetzt nochmal dezidiert die Anmeldung am Drucker(bzw. dem dahinterstehenden SAMBA Server) stattfinden. Das Fenster dafür sieht ungefähr so aus.</text:p>
      <text:p text:style-name="Text_20_body"><draw:frame draw:style-name="mediacenter" draw:name="12" text:anchor-type="paragraph" draw:z-index="12" svg:width="15.875cm" svg:height="10.251383763838cm"><draw:image xlink:href="Pictures/86461ac3cc2340f551064e8297b8ed02.png" xlink:type="simple" xlink:show="embed" xlink:actuate="onLoad"/></draw:frame></text:p>
      <text:p text:style-name="Text_20_body">Trage bitte deinen Account in der Form <text:span text:style-name="Strong_20_Emphasis">ug-student\benutzername</text:span> und dein <text:span text:style-name="Strong_20_Emphasis">Passwort</text:span> ein. Theoretisch funktioniert der Drucker jetzt, aber du musst dich bei jedem Druck erneut legitimieren.</text:p>
      <text:p text:style-name="Text_20_body"><text:line-break/></text:p>
      <text:h text:style-name="Heading_20_4" text:outline-level="4"><text:bookmark-start text:name="__RefHeading___legitimationsprobleme_beheben_16"/><text:bookmark-start text:name="legitimationsprobleme_beheben"/>6.5 Legitimationsprobleme beheben<text:bookmark-end text:name="__RefHeading___legitimationsprobleme_beheben_16"/><text:bookmark-end text:name="legitimationsprobleme_beheben"/></text:h>
      <text:p text:style-name="Text_20_body">Damit wir jetzt nicht jedes mal zig tausende Fenster öffnen müssen, beheben wir jetzt das Anmeldeproblem. Leider ist eine Integration in GNOME Keyring o.ä. Dienste nicht möglich. Sollte dennoch ein Weg gefunden werden, könnt ihr uns gerne darauf aufmerksam machen. Wir müssen jetzt in die Konfigurationsdatei gehen und dort die Anmeldedaten in Klartext reinschreiben. Da die Datei aber nur durch den Root Nutzer lesbar ist, stellt dies kein größeres Sicherheitsproblem da. Weitere Informationen dazu <text:a xlink:type="simple" xlink:href="https://help.gnome.org/admin//system-admin-guide/2.32/appendixb-0.html.en" text:style-name="Internet_20_link" text:visited-style-name="Visited_20_Internet_20_Link">hier</text:a>.
<text:line-break/>
Als erstes öffnen wir das Terminal, und stoppen den mit <text:span text:style-name="Source_20_Text">sudo systemctl stop cups</text:span> den CUPS Systemservice. Jetzt wechseln wir mit <text:span text:style-name="Source_20_Text">sudo nano /etc/cups/printers.conf</text:span> in den Installationsort von CUPS (Common Unix Printing System) und öffnen die <text:span text:style-name="Source_20_Text">printers.conf</text:span> Konfigurationsdatei. Hier sind jetzt alle Drucker die in deinem System hinzugefügt wurden aufgeführt. Das sieht ungefähr so aus:</text:p>
      <table:table table:style-name="Table">
        <table:table-column table:style-name="odt_auto_style_table_column_4_1"/>
        <table:table-row>
          <table:table-cell office:value-type="string" table:style-name="tablecell">
            <text:p text:style-name="Preformatted_20_Text"><text:span text:style-name="highlight_co0"># Printer configuration file for CUPS v2.4.14</text:span><text:line-break/><text:span text:style-name="highlight_co0"># Written by cupsd</text:span><text:line-break/><text:span text:style-name="highlight_co0"># DO NOT EDIT THIS FILE WHEN CUPSD IS RUNNING</text:span><text:line-break/> <text:line-break/> <text:line-break/>NextPrinterId <text:span text:style-name="highlight_nu0">12</text:span><text:line-break/> <text:line-break/><text:span text:style-name="highlight_sy0">&lt;</text:span>DefaultPrinter Uni-Follow-Me<text:span text:style-name="highlight_sy0">&gt;</text:span><text:line-break/>PrinterId <text:span text:style-name="highlight_nu0">8</text:span><text:line-break/>UUID urn:uuid:da4e933b-dd69-3fd1-6b51-984989740e5f<text:line-break/>AuthInfoRequired username,password<text:line-break/>Info Globale Follow-Me-Warteschlange<text:line-break/>Location <text:span text:style-name="highlight_sy0">//</text:span>print-win.student.uni-goettingen.de<text:line-break/>MakeModel Generic PostScript Printer<text:line-break/>DeviceURI smb:<text:span text:style-name="highlight_sy0">//</text:span>UG-STUDENT\username:password<text:span text:style-name="highlight_sy0">@</text:span>print-win.student.uni-goettingen.de<text:span text:style-name="highlight_sy0">/</text:span>Follow-Me<text:line-break/>State Idle<text:line-break/>StateTime <text:span text:style-name="highlight_nu0">1762175698</text:span><text:line-break/>ConfigTime <text:span text:style-name="highlight_nu0">1762096435</text:span><text:line-break/>Type <text:span text:style-name="highlight_nu0">12595276</text:span><text:line-break/>Accepting Yes<text:line-break/>Shared Yes<text:line-break/>JobSheets none none<text:line-break/>QuotaPeriod <text:span text:style-name="highlight_nu0">0</text:span><text:line-break/>PageLimit <text:span text:style-name="highlight_nu0">0</text:span><text:line-break/>KLimit <text:span text:style-name="highlight_nu0">0</text:span><text:line-break/>OpPolicy default<text:line-break/>ErrorPolicy stop-printer<text:line-break/><text:span text:style-name="highlight_sy0">&lt;/</text:span>DefaultPrinter<text:span text:style-name="highlight_sy0">&gt;</text:span></text:p>
          </table:table-cell>
        </table:table-row>
      </table:table>
      <text:p text:style-name="Text_20_body"><text:line-break/>
In der Zeile mit dem Eintrag <text:span text:style-name="Source_20_Text">DeviceURI</text:span> fügen wir hinter <text:span text:style-name="Source_20_Text">UG-STUDENT\</text:span> jetzt anstelle von <text:span text:style-name="Source_20_Text">username:password</text:span> euren echten Nutzernamen und euer echtes Passwort ein. Bitte beachtet, das ihr Sonderzeichen ggf. nach der ASCII-Codierung codieren müsst.
<text:line-break/>
Jetzt speichert ihr mit <text:span text:style-name="Source_20_Text">STRG+O</text:span> und <text:span text:style-name="Source_20_Text">ENTER</text:span> und schließt den Editor mit <text:span text:style-name="Source_20_Text">STRG+X</text:span>. <text:line-break/>
Als letztes müssen wir noch mit <text:span text:style-name="Source_20_Text">sudo systemctl start cups</text:span> den CUPS Systemservice wieder star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13::37:14</meta:creation-date>
    <dc:creator>Generated</dc:creator>
    <dc:date>2026-08-20T13::37:14</dc:date>
    <dc:language>en-US</dc:language>
    <meta:editing-cycles>1</meta:editing-cycles>
    <meta:editing-duration>PT0S</meta:editing-duration>
    <dc:title>support:drucken:drucken_linux</dc:title>
  </office:meta>
</office:document-meta>
</file>