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5b45a672d04eacc97bd8490dd97253.png"/>
  <manifest:file-entry manifest:media-type="image/png" manifest:full-path="Pictures/a79a4a2a171d674793d65f1323d4db06.png"/>
  <manifest:file-entry manifest:media-type="image/png" manifest:full-path="Pictures/3f3f9ec6def55d5f277994d0d89e044f.png"/>
  <manifest:file-entry manifest:media-type="image/jpeg" manifest:full-path="Pictures/41aac21f3fcc3d3fdfe35ab7529784f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blogs:10_plugins"/><text:bookmark-start text:name="__RefHeading___plugins_auswahl_1"/><text:bookmark-start text:name="plugins_auswahl"/>Plugins (Auswahl)<text:bookmark-end text:name="__RefHeading___plugins_auswahl_1"/><text:bookmark-end text:name="plugins_auswahl"/></text:h>
      <text:h text:style-name="Heading_20_3" text:outline-level="3"><text:bookmark-start text:name="__RefHeading___dynamic_headers_2"/><text:bookmark-start text:name="dynamic_headers"/>Dynamic Headers<text:bookmark-end text:name="__RefHeading___dynamic_headers_2"/><text:bookmark-end text:name="dynamic_headers"/></text:h>
      <text:p text:style-name="Text_20_body">Mit Dynamic Headers ist es möglich, für jede Seiten unterschiedliche Header zu veröffentlichen (zum Beispiele ein Profilbild, siehe Beispiel unten). Voraussetzung hierfür ist, dass das Theme dieses Plugin unterstützt. Derzeit unterstützt lediglich das Standardtheme dieses Feature. Es kann auf Anfrage auch in andere Themes integriert werden. Das Bild sollte für eine korrekte Darstellung folgende Abmessungen haben: 260 x 100. Eine Vorlage wie in dem Bild unten zu sehen, kann <text:a xlink:type="simple" xlink:href="http://blog.stud.uni-goettingen.de/studit/wp-content/header-images/leer2.png" text:style-name="Internet_20_link" text:visited-style-name="Visited_20_Internet_20_Link">http://blog.stud.uni-goettingen.de/studit/wp-content/header-images/leer2.png</text:a> heruntergeladen werden. Das hintergrundtransparente Profilbild - in der Mitte der Vorlage positioniert - ergibt einen schönen Effekt. Solltest du Probleme beim Erstellen des transparenten Profilbildes haben, so kannst du dein Bild zur Verarbeitung auch an <text:a xlink:type="simple" xlink:href="mailto:info@studit.uni-goettingen.de" text:style-name="Internet_20_link" text:visited-style-name="Visited_20_Internet_20_Link">info@studit.uni-goettingen.de</text:a> schicken (um eine zeitnahe Bearbeitung wird sich bemüht).    </text:p>
      <text:p text:style-name="Text_20_body"><draw:frame draw:style-name="media" draw:name="0" text:anchor-type="as-char" draw:z-index="0" svg:width="13.229166666667cm" svg:height="7.2590811965812cm"><draw:image xlink:href="Pictures/8b5b45a672d04eacc97bd8490dd97253.png" xlink:type="simple" xlink:show="embed" xlink:actuate="onLoad"/></draw:frame>
 <text:line-break/>
 <text:line-break/></text:p>
      <text:h text:style-name="Heading_20_3" text:outline-level="3"><text:bookmark-start text:name="__RefHeading___flowplayer_3"/><text:bookmark-start text:name="flowplayer"/>Flowplayer<text:bookmark-end text:name="__RefHeading___flowplayer_3"/><text:bookmark-end text:name="flowplayer"/></text:h>
      <text:p text:style-name="Text_20_body">Flowplayer unterstützt folgende Video-Formate wie FLV, H.264 und MP4. Das Einbinden erfolgt über den Editor.</text:p>
      <text:p text:style-name="Text_20_body"><draw:frame draw:style-name="media" draw:name="1" text:anchor-type="as-char" draw:z-index="1" svg:width="13.229166666667cm" svg:height="7.4484904120767cm"><draw:image xlink:href="Pictures/a79a4a2a171d674793d65f1323d4db06.png" xlink:type="simple" xlink:show="embed" xlink:actuate="onLoad"/></draw:frame>
 <text:line-break/>
 <text:line-break/></text:p>
      <text:h text:style-name="Heading_20_3" text:outline-level="3"><text:bookmark-start text:name="__RefHeading___statify_4"/><text:bookmark-start text:name="statify"/>Statify<text:bookmark-end text:name="__RefHeading___statify_4"/><text:bookmark-end text:name="statify"/></text:h>
      <text:p text:style-name="Text_20_body">Statify ist ein Plugin für Datenschutz-konforme Statistik, welche auf der Startseite der Verwaltungsoberfläche Statistikdaten wie Besucherzahl, Refferer und Zielseiten darstellt. </text:p>
      <text:p text:style-name="Text_20_body"><draw:frame draw:style-name="media" draw:name="2" text:anchor-type="as-char" draw:z-index="2" svg:width="13.229166666667cm" svg:height="7.548482635508cm"><draw:image xlink:href="Pictures/3f3f9ec6def55d5f277994d0d89e044f.png" xlink:type="simple" xlink:show="embed" xlink:actuate="onLoad"/></draw:frame>
 <text:line-break/>
 <text:line-break/></text:p>
      <text:h text:style-name="Heading_20_3" text:outline-level="3"><text:bookmark-start text:name="__RefHeading___youtube_embed_plugin_5"/><text:bookmark-start text:name="youtube_embed_plugin"/>YouTube Embed Plugin<text:bookmark-end text:name="__RefHeading___youtube_embed_plugin_5"/><text:bookmark-end text:name="youtube_embed_plugin"/></text:h>
      <text:p text:style-name="Text_20_body">Mit diesem Plugin lassen sich YouTube-Videos einfach in Seiten und Artikel einbinden, indem der Video-Link per copy/paste an die jeweilige Stelle eingefügt wird.</text:p>
      <text:p text:style-name="Text_20_body"><draw:frame draw:style-name="media" draw:name="3" text:anchor-type="as-char" draw:z-index="3" svg:width="13.229166666667cm" svg:height="9.7660340314136cm"><draw:image xlink:href="Pictures/41aac21f3fcc3d3fdfe35ab7529784f8.jpg" xlink:type="simple" xlink:show="embed" xlink:actuate="onLoad"/></draw:frame>
 <text:line-break/>
 <text:line-break/></text:p>
      <text:h text:style-name="Heading_20_3" text:outline-level="3"><text:bookmark-start text:name="__RefHeading___wptouch_6"/><text:bookmark-start text:name="wptouch"/>WPtouch<text:bookmark-end text:name="__RefHeading___wptouch_6"/><text:bookmark-end text:name="wptouch"/></text:h>
      <text:p text:style-name="Text_20_body">WordPress bietet mit WPtouch eine elegante Lösung bei mobilen Zugriffen auf Webseiten im Bestreben, sich bestmöglich an die Bedürfnisse der Blogger anzupassen. WPtouch unterstützt iPhone, iPod touch und nahezu jedes beliebige andere Smartphone oder Tablet.</text:p>
      <text:p text:style-name="Text_20_body"><draw:frame draw:style-name="media" draw:name="4" text:anchor-type="as-char" draw:z-index="4" svg:width="5.8208333333333cm" style:rel-width="100%" svg:height="5.8208333333333cm" style:rel-height="scale"><draw:image xlink:href="/var/www/dokuwiki/data/media/support/blogs/wptouch.jp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1::31:38</meta:creation-date>
    <dc:creator>Generated</dc:creator>
    <dc:date>2026-08-25T11::31:38</dc:date>
    <dc:language>en-US</dc:language>
    <meta:editing-cycles>1</meta:editing-cycles>
    <meta:editing-duration>PT0S</meta:editing-duration>
    <dc:title>support:blogs:10_plugins</dc:title>
  </office:meta>
</office:document-meta>
</file>