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25a25e4cdeb8ad9f0fd1037dda1b31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blogs:10_facebook_kommentar_funktion"/><text:bookmark-start text:name="__RefHeading___facebook-kommentar-funktion_einrichten_1"/><text:bookmark-start text:name="facebook-kommentar-funktion_einrichten"/>Facebook-Kommentar-Funktion einrichten<text:bookmark-end text:name="__RefHeading___facebook-kommentar-funktion_einrichten_1"/><text:bookmark-end text:name="facebook-kommentar-funktion_einrichten"/></text:h>
      <text:h text:style-name="Heading_20_4" text:outline-level="4"><text:bookmark-start text:name="__RefHeading___schritt_1_2"/><text:bookmark-start text:name="schritt_1"/>Schritt 1:<text:bookmark-end text:name="__RefHeading___schritt_1_2"/><text:bookmark-end text:name="schritt_1"/></text:h>
      <text:p text:style-name="Text_20_body">Zunächst muss das Plugin „Facebook Comments“ aktiviert werden.
<draw:frame draw:style-name="medialeft" draw:name="0" text:anchor-type="paragraph" draw:z-index="0" svg:width="20.134791666667cm" style:rel-width="100%" svg:height="14.313958333333cm" style:rel-height="scale"><draw:image xlink:href="Pictures/825a25e4cdeb8ad9f0fd1037dda1b31d.png" xlink:type="simple" xlink:show="embed" xlink:actuate="onLoad"/></draw:frame></text:p>
      <text:h text:style-name="Heading_20_4" text:outline-level="4"><text:bookmark-start text:name="__RefHeading___schritt_2_3"/><text:bookmark-start text:name="schritt_2"/>Schritt 2:<text:bookmark-end text:name="__RefHeading___schritt_2_3"/><text:bookmark-end text:name="schritt_2"/></text:h>
      <text:p text:style-name="Text_20_body"><text:a xlink:type="simple" xlink:href="https://developers.facebook.com/apps" text:style-name="Internet_20_link" text:visited-style-name="Visited_20_Internet_20_Link">https://developers.facebook.com/apps</text:a> aufrufen und auf Button „Neue App erstellen“ klicken</text:p>
      <text:h text:style-name="Heading_20_4" text:outline-level="4"><text:bookmark-start text:name="__RefHeading___schritt_3_4"/><text:bookmark-start text:name="schritt_3"/>Schritt 3:<text:bookmark-end text:name="__RefHeading___schritt_3_4"/><text:bookmark-end text:name="schritt_3"/></text:h>
      <text:p text:style-name="Text_20_body">Eine App-Bezeichnung wie z. B. „Blog“ in das Feld „Anwendungsname“ schreiben und auf „Weiter“ klicken.</text:p>
      <text:h text:style-name="Heading_20_4" text:outline-level="4"><text:bookmark-start text:name="__RefHeading___schritt_4_5"/><text:bookmark-start text:name="schritt_4"/>Schritt 4:<text:bookmark-end text:name="__RefHeading___schritt_4_5"/><text:bookmark-end text:name="schritt_4"/></text:h>
      <text:p text:style-name="Text_20_body">App ID notieren und auf „Änderungen speichern“ klicken</text:p>
      <text:h text:style-name="Heading_20_4" text:outline-level="4"><text:bookmark-start text:name="__RefHeading___schritt_5_6"/><text:bookmark-start text:name="schritt_5"/>Schritt 5:<text:bookmark-end text:name="__RefHeading___schritt_5_6"/><text:bookmark-end text:name="schritt_5"/></text:h>
      <text:p text:style-name="Text_20_body">Auf der Verwaltungsoberfläche des Blogs auf Menü „Facebook Comments“ klicken und die notierte App ID eintragen und auf den Button „Änderungen übernehmen“ klicken.</text:p>
      <text:p text:style-name="Text_20_body">Unter allen Artikeln erscheint jetzt die Facebook-Kommentar-Box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0T13::29:28</meta:creation-date>
    <dc:creator>Generated</dc:creator>
    <dc:date>2026-08-30T13::29:28</dc:date>
    <dc:language>en-US</dc:language>
    <meta:editing-cycles>1</meta:editing-cycles>
    <meta:editing-duration>PT0S</meta:editing-duration>
    <dc:title>support:blogs:10_facebook_kommentar_funktion</dc:title>
  </office:meta>
</office:document-meta>
</file>