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9fbab873d023ff17a1c6b5c9f6bec52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ausweis"/><text:bookmark-start text:name="__RefHeading___dein_studienausweis_1"/><text:bookmark-start text:name="dein_studienausweis"/>Dein Studienausweis<text:bookmark-end text:name="__RefHeading___dein_studienausweis_1"/><text:bookmark-end text:name="dein_studienausweis"/></text:h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ie Kartenausgabe findet in der Chipkartenstelle statt. <text:line-break/>
Öffnungszeiten Chipkartenstelle: Mo, Mi, Fr 10-12 Uhr; Di, Do 11-13 Uhr. <text:line-break/>
<text:line-break/>
Die Produktion findet dort allerdings nicht statt. <text:line-break/>
Bitte beachtet die Hinweise zur Online-Beantragung im <text:a xlink:type="simple" xlink:href="https://www.uni-goettingen.de/de/664087.html" text:style-name="Internet_20_link" text:visited-style-name="Visited_20_Internet_20_Link">Starterpaket der Uni</text:a> !</text:p></table:table-cell></table:table-row></table:table></draw:text-box></draw:frame></text:p>
      <text:p text:style-name="Text_20_body"><draw:frame draw:style-name="mediaright" draw:name="0" text:anchor-type="paragraph" draw:z-index="0" svg:width="5.4504166666667cm" style:rel-width="100%" svg:height="3.9158333333333cm" style:rel-height="scale"><draw:image xlink:href="Pictures/99fbab873d023ff17a1c6b5c9f6bec52.jpg" xlink:type="simple" xlink:show="embed" xlink:actuate="onLoad"/></draw:frame>
Alle ordentlich eingeschriebenen („immatrikulierten“) Studierenden an der Universität Göttingen erhalten einen Studienausweis, auch bekannt als <text:a xlink:type="simple" xlink:href="https://www.studit.uni-goettingen.de/support/ausweis/chipkarte" text:style-name="Internet_20_link" text:visited-style-name="Visited_20_Internet_20_Link">"Chipkarte"</text:a>. <text:line-break/>
Die Chipkarte funktioniert als Identifikationsnachweis, als Zahlmittel, Semesterticket sowie Bibliotheksausweis und Authentifizierungskarte an Druckern / Kopierern. <text:line-break/>
Dein erster Studienausweis wird dir in der <text:span text:style-name="Strong_20_Emphasis">Chipkartenstelle</text:span> <draw:a xlink:type="simple" xlink:href="https://lageplan.uni-goettingen.de/?ident=5257_1_EG_0.104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 im Zentralen Hörsaalgebäude auf dem Zentralcampus an Dich ausgegeben. Du bekommst vorher eine Email an dein studentisches Postfach!<text:line-break/></text:p>
      <text:p text:style-name="Text_20_body">Hier findest Du alle Infos zu Deinem Studienausweis:</text:p>
      <text:p text:style-name="Text_20_body"><draw:frame draw:style-name="PluginODTAutoStyle_Frame_5_text_frame" draw:name="Frame2" text:anchor-type="paragraph" svg:width="481.89pt" draw:z-index="0" svg:x="0cm" svg:y="0cm" svg:min-height="1cm"><draw:text-box><table:table table:style-name="Table"><table:table-column table:style-name="odt_auto_style_table_column_2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4::57:27</meta:creation-date>
    <dc:creator>Generated</dc:creator>
    <dc:date>2026-08-19T14::57:27</dc:date>
    <dc:language>en-US</dc:language>
    <meta:editing-cycles>1</meta:editing-cycles>
    <meta:editing-duration>PT0S</meta:editing-duration>
    <dc:title>support:ausweis</dc:title>
  </office:meta>
</office:document-meta>
</file>