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ausweis:semesterticket"/><text:bookmark-start text:name="__RefHeading___semesterticket_1"/><text:bookmark-start text:name="semesterticket"/>Semesterticket<text:bookmark-end text:name="__RefHeading___semesterticket_1"/><text:bookmark-end text:name="semesterticket"/></text:h>
      <text:p text:style-name="Text_20_body">Dir ist es erlaubt, mit deinem Studierendenausweis als Semesterticket mit bestimmten Zügen kostenlos Zug zufahren. Zusammen mit deinem Ausweis solltest du immer das Semesterticketbeiblatt haben, auf denen auch alle Züge vermerkt sind, die du benutzen darfst. Generell ist für das Semesterticket die Asta zuständig. Auf deren Homepage kannst du dich auch nochmal genauer über das Ticket und die Strecken informieren. Homepage: <text:a xlink:type="simple" xlink:href="http://asta.uni-goettingen.de/" text:style-name="Internet_20_link" text:visited-style-name="Visited_20_Internet_20_Link">http://asta.uni-goettingen.de/</text:a></text:p>
      <text:p text:style-name="Text_20_body">Bitte beachte, dass wir keine Befugnis haben, Studierenden, die ihren Ausweis verloren haben oder deren Lesbarkeit des Ausweises schlecht ist, irgendwelche Bestätigungen zu unterschreiben, dass sie immatrikuliert sind. Auch Immatrikulationsbescheinigungen werden von der Bahn nicht als Semesterticket anerkannt.</text:p>
      <table:table table:style-name="Table">
        <table:table-column/>
        <table:table-column/>
        <table:table-row>
          <table:table-cell office:value-type="string" table:style-name="tableheader">
            <text:p text:style-name="Table_20_Heading"> erstellt von </text:p>
          </table:table-cell>
          <table:table-cell office:value-type="string" table:style-name="tablecell">
            <text:p text:style-name="tablealignleft"> Steffen Strauss </text:p>
          </table:table-cell>
        </table:table-row>
        <table:table-row>
          <table:table-cell office:value-type="string" table:style-name="tableheader">
            <text:p text:style-name="Table_20_Heading"> erstellt am </text:p>
          </table:table-cell>
          <table:table-cell office:value-type="string" table:style-name="tablecell">
            <text:p text:style-name="tablealignleft"> 09.12.2010 14:37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8T21::56:28</meta:creation-date>
    <dc:creator>Generated</dc:creator>
    <dc:date>2026-09-08T21::56:28</dc:date>
    <dc:language>en-US</dc:language>
    <meta:editing-cycles>1</meta:editing-cycles>
    <meta:editing-duration>PT0S</meta:editing-duration>
    <dc:title>support:ausweis:semesterticket</dc:title>
  </office:meta>
</office:document-meta>
</file>