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b8d0c5e4fb18539d35ec4dfdc293b.png"/>
  <manifest:file-entry manifest:media-type="image/png" manifest:full-path="Pictures/64cbc83c32ec6a60706d353a6411bb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winscp"/><text:bookmark-start text:name="__RefHeading___kopierensichern_von_daten_im_homeverzeichnis_mit_winscp_1"/><text:bookmark-start text:name="kopierensichern_von_daten_im_homeverzeichnis_mit_winscp"/>Kopieren/Sichern von Daten im Homeverzeichnis mit WinSCP<text:bookmark-end text:name="__RefHeading___kopierensichern_von_daten_im_homeverzeichnis_mit_winscp_1"/><text:bookmark-end text:name="kopierensichern_von_daten_im_homeverzeichnis_mit_winscp"/></text:h>
      <text:p text:style-name="Text_20_body">Es gibt mehrere Varianten, Zugriff auf deine Daten des Homeverzeichnisses zu bekommen. Die Vorgehensweise mit WinSCP funktioniert folgendermaßen:</text:p>
      <text:h text:style-name="Heading_20_2" text:outline-level="2"><text:bookmark-start text:name="__RefHeading___zugriff_mittels_winscp_2"/><text:bookmark-start text:name="zugriff_mittels_winscp"/>Zugriff mittels WinSCP<text:bookmark-end text:name="__RefHeading___zugriff_mittels_winscp_2"/><text:bookmark-end text:name="zugriff_mittels_winscp"/></text:h>
      <text:p text:style-name="Text_20_body">Das Programm WinSCP downloaden, z.B. von <text:a xlink:type="simple" xlink:href="http://winscp.net/eng/docs/lang:de" text:style-name="Internet_20_link" text:visited-style-name="Visited_20_Internet_20_Link">http://winscp.net/eng/docs/lang:de</text:a> Hier gibt es verschiedenen Versionen, ein „Installation package“, was wie der Name schon sagt auf dem PC installiert werden muss.
Für die Datensicherung des Homeverzeichnisses reicht aber auch die „Standalone application“ aus, die ohne vorherige Installation gestartet werden kann, indem du auf die heruntergeladene Datei doppelklick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MAC-User! Für Apple-Rechner gibt es auch ein sehr gutes und kostenloses FTP-Programm namens <text:a xlink:type="simple" xlink:href="http://cyberduck.ch" text:style-name="Internet_20_link" text:visited-style-name="Visited_20_Internet_20_Link">Cyberduck</text:a>. Die Oberfläche ist zunächst ähnlich wie WinSCP. Alle Daten dieser Anleitung kannst du analog bei Cyberduck eintragen.</text:p></table:table-cell></table:table-row></table:table></draw:text-box></draw:frame></text:p>
      <text:p text:style-name="Text_20_body">Nach dem Starten von WinSCP öffnet sich folgendes Fenster: 
<text:line-break/>
<draw:frame draw:style-name="media" draw:name="0" text:anchor-type="as-char" draw:z-index="0" svg:width="15.875cm" svg:height="10.55cm"><draw:image xlink:href="Pictures/d6cb8d0c5e4fb18539d35ec4dfdc293b.png" xlink:type="simple" xlink:show="embed" xlink:actuate="onLoad"/></draw:frame> <text:line-break/><text:line-break/>
Trage die Daten wie im Fenster ein: Server ist login.stud.uni-goettingen.de   Bei Nutzername und Passwort trägst du deine Zugangsdaten ein.
<text:line-break/>
Anschließend unten in der Mitte auf <text:span text:style-name="Strong_20_Emphasis">Login</text:span> klicken, falls sich hier ein weiteres Fenster mit einer Nachfrage öffnet, dieses bestätigen.</text:p>
      <text:p text:style-name="Text_20_body">Nach erfolgreichem Login öffnet sich dieses Fenster:<text:line-break/>
<draw:frame draw:style-name="media" draw:name="1" text:anchor-type="as-char" draw:z-index="1" svg:width="15.875cm" svg:height="12.631894790603cm"><draw:image xlink:href="Pictures/64cbc83c32ec6a60706d353a6411bb0c.png" xlink:type="simple" xlink:show="embed" xlink:actuate="onLoad"/></draw:frame> <text:line-break/><text:line-break/>
Links wird der PC angezeigt, an dem du sitzt. Hier kannst du den Ordner auswählen, in den du deine Daten aus dem Homeverzeichnis deines Accounts kopieren möchtest. In dem Auswahlfeld darüber kannst du auch einen USB-Stick etc. auswählen. Rechts siehst du das Homeverzeichnis deines Accounts. Daten, die du an den Rechnern in der Uni gespeichert hast, befinden sich meistens in dem blau eingekreisten Ordner <text:span text:style-name="Strong_20_Emphasis">Daten</text:span> oder direkt in dem geöffneten Verzeichnis. Alle Dateien und Ordner, die du kopiert haben möchtest, kannst du jetzt ganz einfach durch Ziehen mit der Maus (oder unten links auf Copy klicken bzw. F5 drücken) in den vorgesehenen Ordner auf der linken Seite schieben. <text:line-break/>
Wenn du alle Daten kopieren willst, die sich in deinem Verzeichnis befinden, klicke auf irgendeine Datei im rechten Fenster und drücke Strg + A, jetzt ist alles markiert und du kannst es ebenso wie einen Einzelordner kopieren. Du wirst dann gefragt, ob du es wirklich an den angegebenen Ort kopieren möchtest. Dies kannst du dann bestätigen.</text:p>
      <text:p text:style-name="Text_20_body"><text:span text:style-name="Strong_20_Emphasis">Der Kopiervorgang kann je nach Geschwindigkeit deiner Internetverbindung und der Größe der kopierten Daten etwas dauern!</text:span> Sobald du deine Daten auf deinem PC hast, einfach schließen und fertig.</text:p>
      <text:p text:style-name="Text_20_body"><text:a xlink:type="simple" xlink:href="tag&amp;#62;account winscp daten sichern" text:style-name="Internet_20_link" text:visited-style-name="Visited_20_Internet_20_Link">tag&gt;account winscp daten siche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2::18:50</meta:creation-date>
    <dc:creator>Generated</dc:creator>
    <dc:date>2026-09-10T02::18:50</dc:date>
    <dc:language>en-US</dc:language>
    <meta:editing-cycles>1</meta:editing-cycles>
    <meta:editing-duration>PT0S</meta:editing-duration>
    <dc:title>support:account:winscp</dc:title>
  </office:meta>
</office:document-meta>
</file>