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70365f20867259580e390f0999857cd.png"/>
  <manifest:file-entry manifest:media-type="image/png" manifest:full-path="Pictures/cd6062f3f883a8dc376519d8deed7946.png"/>
  <manifest:file-entry manifest:media-type="image/png" manifest:full-path="Pictures/e67347945ab83d55613f35216f2375f1.png"/>
  <manifest:file-entry manifest:media-type="image/png" manifest:full-path="Pictures/a976c691b032cce112a802196c5818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vpn_client"/><text:bookmark-start text:name="__RefHeading___vpn_client_1"/><text:bookmark-start text:name="vpn_client"/>VPN client<text:bookmark-end text:name="__RefHeading___vpn_client_1"/><text:bookmark-end text:name="vpn_client"/></text:h>
      <text:p text:style-name="Text_20_body">With every connection the <text:a xlink:type="simple" xlink:href="https://www.studit.uni-goettingen.de/en/support/wlan/vpn" text:style-name="Internet_20_link" text:visited-style-name="Visited_20_Internet_20_Link">VPN</text:a> client establishes a highly encrypted tunnel. With this SSL-encrypted tunnel to Cisco gateways communication can be protected from the access by third parties. </text:p>
      <text:p text:style-name="Text_20_body">You can find all information of how to use the VPN client on the <text:a xlink:type="simple" xlink:href="http://www.gwdg.de/index.php?id=754&amp;L=1" text:style-name="Internet_20_link" text:visited-style-name="Visited_20_Internet_20_Link">GoeMobile website</text:a>.</text:p>
      <text:h text:style-name="Heading_20_1" text:outline-level="1"><text:bookmark-start text:name="__RefHeading___why_using_the_vpn_client_2"/><text:bookmark-start text:name="why_using_the_vpn_client"/>Why using the VPN client?<text:bookmark-end text:name="__RefHeading___why_using_the_vpn_client_2"/><text:bookmark-end text:name="why_using_the_vpn_client"/></text:h>
      <text:p text:style-name="Text_20_body">Because the Wi-Fi network GoeMobile is unencrypted, you should use the VPN client to establish an <text:a xlink:type="simple" xlink:href="https://www.studit.uni-goettingen.de/en/support/wlan/verschluesselung" text:style-name="Internet_20_link" text:visited-style-name="Visited_20_Internet_20_Link">encrypted connection</text:a> to protect your data. Additionally, you will automatically recieve an IP from university to gain access to the university network. </text:p>
      <text:h text:style-name="Heading_20_1" text:outline-level="1"><text:bookmark-start text:name="__RefHeading___cisco_anyconnect_3"/><text:bookmark-start text:name="cisco_anyconnect"/>Cisco AnyConnect<text:bookmark-end text:name="__RefHeading___cisco_anyconnect_3"/><text:bookmark-end text:name="cisco_anyconnect"/></text:h>
      <text:p text:style-name="Text_20_body">The configuration of Cisco AnyConnect is the easiest and most popular way of establishing an encrypted connection via VPN. In the following you can find the instruction of how to install and use the Cisco AnyConnect VPN client.</text:p>
      <text:h text:style-name="Heading_20_3" text:outline-level="3"><text:bookmark-start text:name="__RefHeading___installation_4"/><text:bookmark-start text:name="installation"/>Installation<text:bookmark-end text:name="__RefHeading___installation_4"/><text:bookmark-end text:name="installation"/></text:h>
      <text:p text:style-name="Text_20_body">The installation has the following three steps:</text:p>
      <text:p text:style-name="Text_20_body">1. Open your browser and go to <text:a xlink:type="simple" xlink:href="http://vpn.gwdg.de/" text:style-name="Internet_20_link" text:visited-style-name="Visited_20_Internet_20_Link">http://vpn.gwdg.de/</text:a> and log in with your username (firstname.lastname@stud.uni-goettingen.de) and password.</text:p>
      <text:p text:style-name="Text_20_body">2. Now the auto detection of the installed Java-version (or in the Internet Explorer: ActiveX) launches. <text:line-break/></text:p>
      <text:p text:style-name="Text_20_body"><draw:frame draw:style-name="media" draw:name="0" text:anchor-type="as-char" draw:z-index="0" svg:width="7.9375cm" style:rel-width="100%" svg:height="6.0589583333333cm" style:rel-height="scale"><draw:image xlink:href="Pictures/b70365f20867259580e390f0999857cd.png" xlink:type="simple" xlink:show="embed" xlink:actuate="onLoad"/></draw:frame></text:p>
      <text:p text:style-name="Text_20_body">3.<text:span text:style-name="Strong_20_Emphasis">In case…</text:span></text:p>
      <text:p text:style-name="Text_20_body">a)…a Java environment (JRE) by Sun is installed, two questions for security and confirmation appear and installation starts. After installation the client will be launched automatically and establishes a connection. <text:line-break/></text:p>
      <text:p text:style-name="Text_20_body"><draw:frame draw:style-name="media" draw:name="1" text:anchor-type="as-char" draw:z-index="1" svg:width="7.9375cm" style:rel-width="100%" svg:height="6.0589583333333cm" style:rel-height="scale"><draw:image xlink:href="Pictures/cd6062f3f883a8dc376519d8deed7946.png" xlink:type="simple" xlink:show="embed" xlink:actuate="onLoad"/></draw:frame></text:p>
      <text:p text:style-name="Text_20_body">b)…a different JRE installed, WebStart stops and offers an installation package (e. g. as a script) for download. <text:line-break/></text:p>
      <text:p text:style-name="Text_20_body"><draw:frame draw:style-name="media" draw:name="2" text:anchor-type="as-char" draw:z-index="2" svg:width="7.9375cm" style:rel-width="100%" svg:height="6.0589583333333cm" style:rel-height="scale"><draw:image xlink:href="Pictures/e67347945ab83d55613f35216f2375f1.png" xlink:type="simple" xlink:show="embed" xlink:actuate="onLoad"/></draw:frame></text:p>
      <text:p text:style-name="Text_20_body">The file must be downloaded and executed to start installation. In most cases installation has to be allowed by request of the firewall. </text:p>
      <text:p text:style-name="Text_20_body">c)…an installation through ActiveX is possible and confirmed by the user the installation starts directly.</text:p>
      <text:p text:style-name="Text_20_body">After installation the client starts. <text:span text:style-name="Strong_20_Emphasis">For the connection enter vpn.gwdg.de and log in with your university email-address and password.</text:span></text:p>
      <text:p text:style-name="Text_20_body"><draw:frame draw:style-name="media" draw:name="3" text:anchor-type="as-char" draw:z-index="3" svg:width="7.9375cm" style:rel-width="100%" svg:height="8.4666666666667cm" style:rel-height="scale"><draw:image xlink:href="Pictures/a976c691b032cce112a802196c58188e.png" xlink:type="simple" xlink:show="embed" xlink:actuate="onLoad"/></draw:frame>
<text:line-break/></text:p>
      <text:p text:style-name="Text_20_body">4. After successful connection the client minimises itself to a tray icon. The connection can be terminated by double clicking or right clicking. 
<text:span text:style-name="Strong_20_Emphasis">After successful installation the client can be launched manually like other applications without going to vpn.gwdg.de first.</text:span></text:p>
      <text:p text:style-name="Text_20_body"><text:a xlink:type="simple" xlink:href="tag&amp;#62;Wi-Fi wifi goemobile wireless radio network GWDG VPN client anyconnect encryption security" text:style-name="Internet_20_link" text:visited-style-name="Visited_20_Internet_20_Link">tag&gt;Wi-Fi wifi goemobile wireless radio network GWDG VPN client anyconnect encryption secur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20::41:07</meta:creation-date>
    <dc:creator>Generated</dc:creator>
    <dc:date>2026-09-08T20::41:07</dc:date>
    <dc:language>en-US</dc:language>
    <meta:editing-cycles>1</meta:editing-cycles>
    <meta:editing-duration>PT0S</meta:editing-duration>
    <dc:title>en:support:wlan:vpn_client</dc:title>
  </office:meta>
</office:document-meta>
</file>