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5abdf3af3bf3c1d4482019784b9b26c.png"/>
  <manifest:file-entry manifest:media-type="image/png" manifest:full-path="Pictures/cda304ae3c0d6211c2645e2a2ebf80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linux_eduroam"/><text:bookmark-start text:name="__RefHeading___eduroam_linux_1"/><text:bookmark-start text:name="eduroam_linux"/>eduroam (Linux)<text:bookmark-end text:name="__RefHeading___eduroam_linux_1"/><text:bookmark-end text:name="eduroam_linux"/></text:h>
      <text:p text:style-name="Text_20_body">This is the manual to configure <text:a xlink:type="simple" xlink:href="http://www.eduroam.org/" text:style-name="Internet_20_link" text:visited-style-name="Visited_20_Internet_20_Link">eduroam</text:a> on Linux systems. The configuration can be done with different tools. </text:p>
      <text:h text:style-name="Heading_20_2" text:outline-level="2"><text:bookmark-start text:name="__RefHeading___eduroam_cat_2"/><text:bookmark-start text:name="eduroam_cat"/>eduroam CAT<text:bookmark-end text:name="__RefHeading___eduroam_cat_2"/><text:bookmark-end text:name="eduroam_cat"/></text:h>
      <text:p text:style-name="Text_20_body">The easiest way to configure the eduroam network is to use the eduroam CAT (Configuration Assistant Tool). For students and employees of the Göttingen University, it can be downloaded <text:a xlink:type="simple" xlink:href="https://cat.eduroam.org/user/API.php?action=downloadInstaller&amp;api_version=2&amp;lang=en&amp;device=linux&amp;profile=5042" text:style-name="Internet_20_link" text:visited-style-name="Visited_20_Internet_20_Link">here</text:a>. The python script has to be executed via the terminal. After opening the terminal execute the script by typing <text:span text:style-name="Source_20_Text">python <text:span text:style-name="Emphasis">FILE LOCATION</text:span></text:span>, so e.g. <text:span text:style-name="Source_20_Text">python3 Downloads/eduroam-linux-GWDG_Goettingen-University_of_Gottingen_and_GWDG.py</text:span>. You will be asked for you username which is your <text:span text:style-name="Strong_20_Emphasis">university e-mail-adress</text:span> and your password.</text:p>
      <text:p text:style-name="Text_20_body"><draw:frame draw:style-name="PluginODTAutoStyle_Frame_1_text_frame" draw:name="Frame1" text:anchor-type="paragraph" svg:width="265.039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Basic configuration</text:span></text:p><text:list text:style-name="List_20_1" text:continue-numbering="false"><text:list-item><text:p text:style-name="List_20_1_Content_First"> security: WPA2 Enterprise</text:p></text:list-item><text:list-item><text:p text:style-name="List_20_1_Content"> legitimacy: Protected EAP (PEAP)</text:p></text:list-item><text:list-item><text:p text:style-name="List_20_1_Content"> username: firstname.lastname@stud.uni-goettingen.de</text:p></text:list-item><text:list-item><text:p text:style-name="List_20_1_Content"> CA-certificate: <text:a xlink:type="simple" xlink:href="https://www.pki.dfn.de/fileadmin/PKI/zertifikate/T-TeleSec_GlobalRoot_Class_2.crt" text:style-name="Internet_20_link" text:visited-style-name="Visited_20_Internet_20_Link">T-Telesec Global Root Class 2</text:a> </text:p></text:list-item><text:list-item><text:p text:style-name="List_20_1_Content"> inner Legitimiacy: MSCHAPv2</text:p></text:list-item><text:list-item><text:p text:style-name="List_20_1_Content_Last"> anonymous identity: eduroam@gwdg.de</text:p></text:list-item></text:list></table:table-cell></table:table-row></table:table></draw:text-box></draw:frame></text:p>
      <text:p text:style-name="Text_20_body">The username may vary depending on the user group. It corresponds to the e-mail address of the respective account. </text:p>
      <text:h text:style-name="Heading_20_2" text:outline-level="2"><text:bookmark-start text:name="__RefHeading___network-manager_3"/><text:bookmark-start text:name="network-manager"/>Network-Manager<text:bookmark-end text:name="__RefHeading___network-manager_3"/><text:bookmark-end text:name="network-manager"/></text:h>
      <text:p text:style-name="Text_20_body">The <text:a xlink:type="simple" xlink:href="http://projects.gnome.org/NetworkManager/" text:style-name="Internet_20_link" text:visited-style-name="Visited_20_Internet_20_Link">Network-Manager</text:a> is able to manage network connections on different Linux distributions, e. g. <text:a xlink:type="simple" xlink:href="http://www.ubuntu.com" text:style-name="Internet_20_link" text:visited-style-name="Visited_20_Internet_20_Link">Ubuntu</text:a>, <text:a xlink:type="simple" xlink:href="http://linuxmint.com" text:style-name="Internet_20_link" text:visited-style-name="Visited_20_Internet_20_Link">Linux Mint</text:a>, <text:a xlink:type="simple" xlink:href="http://fedoraproject.org/" text:style-name="Internet_20_link" text:visited-style-name="Visited_20_Internet_20_Link">Fedora</text:a> und <text:a xlink:type="simple" xlink:href="http://www.opensuse.org/en/" text:style-name="Internet_20_link" text:visited-style-name="Visited_20_Internet_20_Link">openSUSE</text:a>. The control takes place via customized user interfaces. </text:p>
      <text:h text:style-name="Heading_20_3" text:outline-level="3"><text:bookmark-start text:name="__RefHeading___gnome_networkmanager_4"/><text:bookmark-start text:name="gnome_networkmanager"/>Gnome Networkmanager<text:bookmark-end text:name="__RefHeading___gnome_networkmanager_4"/><text:bookmark-end text:name="gnome_networkmanager"/></text:h>
      <text:p text:style-name="Text_20_body"><draw:frame draw:style-name="mediaright" draw:name="0" text:anchor-type="paragraph" draw:z-index="0" svg:width="13.996458333333cm" svg:height="16.324791666667cm"><draw:image xlink:href="Pictures/f5abdf3af3bf3c1d4482019784b9b26c.png" xlink:type="simple" xlink:show="embed" xlink:actuate="onLoad"/></draw:frame>
At first, choose „<text:span text:style-name="Strong_20_Emphasis">eduroam</text:span>“ in the list of all WiFi networks available. The configuration is as shown in the information box above and in the image on the right hand side respectively.</text:p>
      <text:p text:style-name="Text_20_body">Depending on the distribution, the CA certificate „T-Telesec Global Root Class 2“ may be at different locations in the file system. In Ubuntu, it is located in <text:span text:style-name="Source_20_Text">/etc/ssl/certs/</text:span>. Alternatively you can download it <text:a xlink:type="simple" xlink:href="https://www.pki.dfn.de/fileadmin/PKI/zertifikate/T-TeleSec_GlobalRoot_Class_2.crt" text:style-name="Internet_20_link" text:visited-style-name="Visited_20_Internet_20_Link">here</text:a> and choose it as a CA certificate afterwards. </text:p>
      <text:p text:style-name="Text_20_body">Finally, fill in the sections username and password and click on „Connect“. A connection to eduroam will be established. 
<text:line-break/>
<text:line-break/>
<text:line-break/>
<text:line-break/>
<text:line-break/>
<text:line-break/>
<text:line-break/></text:p>
      <text:p text:style-name="Horizontal_20_Line"/>
      <text:h text:style-name="Heading_20_3" text:outline-level="3"><text:bookmark-start text:name="__RefHeading___knetworkmanager_5"/><text:bookmark-start text:name="knetworkmanager"/>KNetworkManager<text:bookmark-end text:name="__RefHeading___knetworkmanager_5"/><text:bookmark-end text:name="knetworkmanager"/></text:h>
      <text:p text:style-name="Text_20_body"><draw:frame draw:style-name="mediaright" draw:name="1" text:anchor-type="paragraph" draw:z-index="1" svg:width="7.9375cm" style:rel-width="100%" svg:height="9.1545833333333cm" style:rel-height="scale"><draw:image xlink:href="Pictures/cda304ae3c0d6211c2645e2a2ebf806e.png" xlink:type="simple" xlink:show="embed" xlink:actuate="onLoad"/></draw:frame>
KNetworkManager manages all networks on <text:a xlink:type="simple" xlink:href="http://www.kde.org/" text:style-name="Internet_20_link" text:visited-style-name="Visited_20_Internet_20_Link">KDE</text:a>.</text:p>
      <text:p text:style-name="Text_20_body">The configuration is as shown in the information box below and in the image on the right hand side respectively.</text:p>
      <text:p text:style-name="Text_20_body">Depending on the distribution, the CA certificate „T-TeleSec Global Root Class 2“ may be at different locations in the file system. Mostly it is preinstalled and it is sufficient to tick „Use Systems CA Certs“. Alternatively you can download it <text:a xlink:type="simple" xlink:href="https://www.pki.dfn.de/fileadmin/PKI/zertifikate/T-TeleSec_GlobalRoot_Class_2.crt" text:style-name="Internet_20_link" text:visited-style-name="Visited_20_Internet_20_Link">here</text:a> and choose it as a CA certificate afterwards. </text:p>
      <text:p text:style-name="Text_20_body">Click „OK“ to save and to establish a connection. It might be the case that the programme „KWallet“ asks for a rule to handle your passwords. 
<text:line-break/>
<text:line-break/>
<text:line-break/>
<text:line-break/>
<text:line-break/>
<text:line-break/></text:p>
      <text:p text:style-name="Horizontal_20_Line"/>
      <text:h text:style-name="Heading_20_2" text:outline-level="2"><text:bookmark-start text:name="__RefHeading___netcfg_6"/><text:bookmark-start text:name="netcfg"/>netcfg<text:bookmark-end text:name="__RefHeading___netcfg_6"/><text:bookmark-end text:name="netcfg"/></text:h>
      <text:p text:style-name="Text_20_body">As a starting point the sample configuration „wireless-wpa-configsectio“ can be used. Usually the configuration file only needs to be changed in the section „CONFIGSECTION“, containing the following information:</text:p>
      <text:p text:style-name="Preformatted_20_Text">CONNECTION='wireless'<text:line-break/>INTERFACE=wlan0<text:line-break/>SECURITY='wpa-configsection'<text:line-break/>IP='dhcp'<text:line-break/>CONFIGSECTION='<text:line-break/><text:s text:c="4"/>ssid="eduroam"<text:line-break/><text:s text:c="4"/>key_mgmt=WPA-EAP<text:line-break/><text:s text:c="4"/>ca_cert="/pfad/zum/deutsche-telekom-root-ca-2.crt"<text:line-break/><text:s text:c="4"/>anonymous_identity="anonymous@gwdg.de"<text:line-break/><text:s text:c="4"/>identity="vorname.nachname@stud.uni-goettingen.de"<text:line-break/><text:s text:c="4"/>password="passwort"<text:line-break/><text:s text:c="4"/>phase2="auth=MSCHAPV2"<text:line-break/>'</text:p>
      <text:p text:style-name="Text_20_body">The fields <text:span text:style-name="Source_20_Text">password</text:span> and <text:span text:style-name="Source_20_Text">identity</text:span> as well as the path to the CA certificate <text:a xlink:type="simple" xlink:href="https://ca.gwdg.de/" text:style-name="Internet_20_link" text:visited-style-name="Visited_20_Internet_20_Link">Deutsche Telekom Root CA 2</text:a> in <text:span text:style-name="Source_20_Text">ca_cert</text:span> need to be adjusted. It recquires root rights to establish a connection and to configure this connection. </text:p>
      <text:p text:style-name="Text_20_body"><draw:frame draw:style-name="PluginODTAutoStyle_Frame_5_text_frame" draw:name="Frame2" text:anchor-type="paragraph" svg:width="265.0395pt" draw:z-index="0" svg:min-height="1cm"><draw:text-box><table:table table:style-name="Table"><table:table-column table:style-name="odt_auto_style_table_column_2_1"/><table:table-row><table:table-cell office:value-type="string" table:style-name="tablecell"><text:p text:style-name="tablealignleft"><text:line-break/>
In doing so, the password will be saved unencrypted on your hard drive!</text:p></table:table-cell></table:table-row></table:table></draw:text-box></draw:frame></text:p>
      <text:p text:style-name="Text_20_body"><text:line-break/></text:p>
      <text:p text:style-name="Horizontal_20_Line"/>
      <text:h text:style-name="Heading_20_2" text:outline-level="2"><text:bookmark-start text:name="__RefHeading___wpa_supplicant_7"/><text:bookmark-start text:name="wpa_supplicant"/>wpa_supplicant<text:bookmark-end text:name="__RefHeading___wpa_supplicant_7"/><text:bookmark-end text:name="wpa_supplicant"/></text:h>
      <text:p text:style-name="Text_20_body">Normally the configuration and establishing a connection takes place with root rights in the file „/etc/wpa_supplicant.conf“ where a new block will be inserted as follows. 
The fields <text:span text:style-name="Source_20_Text">password</text:span> and <text:span text:style-name="Source_20_Text">identity</text:span> as well as the path to the CA certificate <text:a xlink:type="simple" xlink:href="https://ca.gwdg.de/" text:style-name="Internet_20_link" text:visited-style-name="Visited_20_Internet_20_Link">Deutsche Telekom Root CA 2</text:a> in <text:span text:style-name="Source_20_Text">ca_cert</text:span> need to be adjusted.</text:p>
      <text:p text:style-name="Preformatted_20_Text">network={<text:line-break/><text:s text:c="4"/>ssid="eduroam"<text:line-break/><text:s text:c="4"/>key_mgmt=WPA-EAP<text:line-break/><text:s text:c="4"/>ca_cert="/pfad/zum/deutsche-telekom-root-ca-2.pem"<text:line-break/><text:s text:c="4"/>identity="vorname.nachname6@stud.uni-goettingen.de"<text:line-break/><text:s text:c="4"/>password="passwort"<text:line-break/><text:s text:c="4"/>eap=TTLS<text:line-break/><text:s text:c="4"/>proto=WPA<text:line-break/><text:s text:c="4"/>anonymous_identity="anonymous@gwdg.de"<text:line-break/><text:s text:c="4"/>phase2="auth=MSCHAPV2"<text:line-break/>}</text:p>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text:line-break/>
In doing so, the password will be saved unencrypted on your hard drive! </text:p></table:table-cell></table:table-row></table:table></draw:text-box></draw:frame></text:p>
      <text:p text:style-name="Text_20_body">By doing a request with <text:span text:style-name="Source_20_Text">wpa_supplicant -iwlan0 -Dwext -c/etc/wpa_supplicant.conf</text:span> it is able to start the dial-up. In doing so, <text:span text:style-name="Source_20_Text">wpa_supplicant</text:span> remains in the foreground. You have to configure your IP address separately, e. g. via using <text:span text:style-name="Source_20_Text">dhcp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01::23:12</meta:creation-date>
    <dc:creator>Generated</dc:creator>
    <dc:date>2026-08-21T01::23:12</dc:date>
    <dc:language>en-US</dc:language>
    <meta:editing-cycles>1</meta:editing-cycles>
    <meta:editing-duration>PT0S</meta:editing-duration>
    <dc:title>en:support:wlan:linux_eduroam</dc:title>
  </office:meta>
</office:document-meta>
</file>