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25e7b9a1e391c2e8e8163c9b0c255a2d.jpg"/>
  <manifest:file-entry manifest:media-type="image/jpeg" manifest:full-path="Pictures/59a006704adcf6c2c3773dba9caa86e9.jpg"/>
  <manifest:file-entry manifest:media-type="image/jpeg" manifest:full-path="Pictures/09822ee376c6ae64e993dc403007ab96.jpg"/>
  <manifest:file-entry manifest:media-type="image/jpeg" manifest:full-path="Pictures/3fae3b1fde7cfe6e411b57c04caf4950.jpg"/>
  <manifest:file-entry manifest:media-type="image/jpeg" manifest:full-path="Pictures/51f8eabacd215e2e5be2289d0d8f8ce8.jpg"/>
  <manifest:file-entry manifest:media-type="image/jpeg" manifest:full-path="Pictures/73f17da52d38f35687cb868c18872c92.jpg"/>
  <manifest:file-entry manifest:media-type="image/jpeg" manifest:full-path="Pictures/62326064e2e95c8c8a8ec6139cd30c7f.jpg"/>
  <manifest:file-entry manifest:media-type="image/jpeg" manifest:full-path="Pictures/1aaeedb28aa569f70f665ce61333b375.jpg"/>
  <manifest:file-entry manifest:media-type="image/jpeg" manifest:full-path="Pictures/fd6f5d29a5784bc17567e8930e045863.jpg"/>
  <manifest:file-entry manifest:media-type="image/jpeg" manifest:full-path="Pictures/20d17d571d0c946ced7c62a441daed4a.jpg"/>
  <manifest:file-entry manifest:media-type="image/jpeg" manifest:full-path="Pictures/87c74781bcd3eef752d475e6ec727d0d.jpg"/>
  <manifest:file-entry manifest:media-type="image/jpeg" manifest:full-path="Pictures/1f84ab59d1ba0f41a9937adc3bcac2e9.jpg"/>
  <manifest:file-entry manifest:media-type="image/jpeg" manifest:full-path="Pictures/c7aecb66cfd34527277a5d36a1949551.jpg"/>
  <manifest:file-entry manifest:media-type="image/jpeg" manifest:full-path="Pictures/a803ec7096ede1177d966af0324f6ce9.jpg"/>
  <manifest:file-entry manifest:media-type="image/jpeg" manifest:full-path="Pictures/fe4ebb4ceab773f91ff4071b93ac3353.jpg"/>
  <manifest:file-entry manifest:media-type="image/jpeg" manifest:full-path="Pictures/045974a6e6f65cd659157ebade5eff96.jpg"/>
  <manifest:file-entry manifest:media-type="image/jpeg" manifest:full-path="Pictures/cb39b48cc7a3b7c127f397646a6f4c9f.jpg"/>
  <manifest:file-entry manifest:media-type="image/jpeg" manifest:full-path="Pictures/2761310ae9ec5454927ed391bf2554fb.jpg"/>
  <manifest:file-entry manifest:media-type="image/jpeg" manifest:full-path="Pictures/4bceb496e1597cc4ce8646ab99897755.jpg"/>
  <manifest:file-entry manifest:media-type="image/jpeg" manifest:full-path="Pictures/d9255710cab19882336f88b7d3b11651.jpg"/>
  <manifest:file-entry manifest:media-type="image/jpeg" manifest:full-path="Pictures/52b1e4b53c26d0f2cee2becb506943eb.jpg"/>
  <manifest:file-entry manifest:media-type="image/jpeg" manifest:full-path="Pictures/91b16eb26b80f81059ff94d52b5714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wlan:eduroam_android:eduroam_android_8_und_hoeher"/>#1}}#1}}</text:p>
      <text:h text:style-name="Heading_20_1" text:outline-level="1"><text:bookmark-start text:name="__RefHeading___eduroam_for_android_devices_with_version_8_or_higher_work_in_progress_1"/><text:bookmark-start text:name="eduroam_for_android_devices_with_version_8_or_higher_work_in_progress"/>eduroam for android devices with version 8 or higher (work in progress)<text:bookmark-end text:name="__RefHeading___eduroam_for_android_devices_with_version_8_or_higher_work_in_progress_1"/><text:bookmark-end text:name="eduroam_for_android_devices_with_version_8_or_higher_work_in_progres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Here we will explain how to connect your Android device to the WPA2 encrypted network eduroam.</text:p>
      <text:p text:style-name="Text_20_body"><text:span text:style-name="Strong_20_Emphasis">Information for employees of the University of Göttingen, UMG, University Medical Center and SUB:</text:span> The following instructions can also be used by the groups mentioned. Please note that you have to enter the correct e-mail address as username in step 8. For this purpose, the GWDG provides a list <text:a xlink:type="simple" xlink:href="https://docs.gwdg.de/doku.php?id=en:services:network_services:eduroam:start" text:style-name="Internet_20_link" text:visited-style-name="Visited_20_Internet_20_Link">https://docs.gwdg.de/doku.php?id=en:services:network_services:eduroam:start</text:a> for reference.</text:p>
      <text:p text:style-name="Text_20_body">We refer GWDG employees and GWDG users to the <text:a xlink:type="simple" xlink:href="https://docs.gwdg.de/doku.php?id=en:services:network_services:eduroam:android" text:style-name="Internet_20_link" text:visited-style-name="Visited_20_Internet_20_Link">instruction site</text:a> of the GWDG itself. </text:p>
      <text:h text:style-name="Heading_20_3" text:outline-level="3"><text:bookmark-start text:name="__RefHeading___setup_with_the_geteduroam_app_2"/><text:bookmark-start text:name="setup_with_the_geteduroam_app"/>Setup with the geteduroam app<text:bookmark-end text:name="__RefHeading___setup_with_the_geteduroam_app_2"/><text:bookmark-end text:name="setup_with_the_geteduroam_app"/></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When setting up the connection, please note: The <text:span text:style-name="Strong_20_Emphasis">„username „</text:span> is your <text:span text:style-name="Strong_20_Emphasis">student email address</text:span>! So for example firstname.sur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If you are using a Samsung device with Android Version 11, the way shown here may not work for you. Try then to select „Samsung Workaround“ as the user group/ profile instead of „University of Göttingen“.</text:p></table:table-cell></table:table-row></table:table></draw:text-box></draw:frame></text:p>
      <text:p text:style-name="Text_20_body">To download the app and profile for the setup, an access to the internet is required. You can either use your mobile data or the unencrypted Wi-Fi „GuestOnCampus“ at the university..</text:p>
      <text:p text:style-name="Text_20_body">First step: Install the geteduroam app. Either via the Google Play Store or via the following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A lock screen (pattern, PIN, or password) must be set up for a successful installation. In the last step of this setup, you may be prompted to set it up.</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is guide was created on Android 13 with the One UI version 5.1. Click paths and menus may differ in other Android versions.</text:p></table:table-cell></table:table-row></table:table></draw:text-box></draw:frame></text:p>
      <text:p text:style-name="Text_20_body">1. The app <text:span text:style-name="Emphasis">geteduroam</text:span> from <text:span text:style-name="Emphasis">SURF B.V.</text:span> is available in the Google Play Store. Install the app.</text:p>
      <text:p text:style-name="Text_20_body"><draw:frame draw:style-name="media" draw:name="1" text:anchor-type="as-char" draw:z-index="1" svg:width="7.9375cm" style:rel-width="100%" svg:height="17.638888888889cm" style:rel-height="scale"><draw:image xlink:href="Pictures/25e7b9a1e391c2e8e8163c9b0c255a2d.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ote: If the Play Store is not available on your device, you can also install the app via the <text:a xlink:type="simple" xlink:href="https://get.eduroam.org/app/" text:style-name="Internet_20_link" text:visited-style-name="Visited_20_Internet_20_Link">get.eduroam.org</text:a> page, via <text:a xlink:type="simple" xlink:href="https://eduroam.org/geteduroam-get-connected-quickly-and-safely/" text:style-name="Internet_20_link" text:visited-style-name="Visited_20_Internet_20_Link">eduroam.org</text:a> or directly via the <text:a xlink:type="simple" xlink:href="https://cat.eduroam.org/geteduroam-stable.apk" text:style-name="Internet_20_link" text:visited-style-name="Visited_20_Internet_20_Link">APK file</text:a> offered by the GÉANT Association.</text:p></table:table-cell></table:table-row></table:table></draw:text-box></draw:frame></text:p>
      <text:p text:style-name="Text_20_body">2. Open the geteduroam app</text:p>
      <text:p text:style-name="Text_20_body"><draw:frame draw:style-name="media" draw:name="2" text:anchor-type="as-char" draw:z-index="2" svg:width="7.9375cm" style:rel-width="100%" svg:height="17.638888888889cm" style:rel-height="scale"><draw:image xlink:href="Pictures/59a006704adcf6c2c3773dba9caa86e9.jpg" xlink:type="simple" xlink:show="embed" xlink:actuate="onLoad"/></draw:frame></text:p>
      <text:p text:style-name="Text_20_body">3. Click on the text box that says „Select an institution…“.</text:p>
      <text:p text:style-name="Text_20_body"><draw:frame draw:style-name="media" draw:name="3" text:anchor-type="as-char" draw:z-index="3" svg:width="7.9375cm" style:rel-width="100%" svg:height="17.638888888889cm" style:rel-height="scale"><draw:image xlink:href="Pictures/09822ee376c6ae64e993dc403007ab96.jpg" xlink:type="simple" xlink:show="embed" xlink:actuate="onLoad"/></draw:frame></text:p>
      <text:p text:style-name="Text_20_body">4. Enter „Goettingen“ as the search term and select „University Goettingen“</text:p>
      <text:p text:style-name="Text_20_body"><draw:frame draw:style-name="media" draw:name="4" text:anchor-type="as-char" draw:z-index="4" svg:width="7.9375cm" style:rel-width="100%" svg:height="17.638888888889cm" style:rel-height="scale"><draw:image xlink:href="Pictures/3fae3b1fde7cfe6e411b57c04caf4950.jpg" xlink:type="simple" xlink:show="embed" xlink:actuate="onLoad"/></draw:frame></text:p>
      <text:p text:style-name="Text_20_body">5. Now click on the lower field to select a profile.</text:p>
      <text:p text:style-name="Text_20_body"><draw:frame draw:style-name="media" draw:name="5" text:anchor-type="as-char" draw:z-index="5" svg:width="7.9375cm" style:rel-width="100%" svg:height="17.638888888889cm" style:rel-height="scale"><draw:image xlink:href="Pictures/51f8eabacd215e2e5be2289d0d8f8ce8.jpg" xlink:type="simple" xlink:show="embed" xlink:actuate="onLoad"/></draw:frame></text:p>
      <text:p text:style-name="Text_20_body">6. Choose the profile „University of Göttingen“.</text:p>
      <text:p text:style-name="Text_20_body"><draw:frame draw:style-name="media" draw:name="6" text:anchor-type="as-char" draw:z-index="6" svg:width="7.9375cm" style:rel-width="100%" svg:height="17.638888888889cm" style:rel-height="scale"><draw:image xlink:href="Pictures/73f17da52d38f35687cb868c18872c92.jpg" xlink:type="simple" xlink:show="embed" xlink:actuate="onLoad"/></draw:frame></text:p>
      <text:p text:style-name="Text_20_body">7. You should now have the following entries. If this is not the case, repeat steps 3 to 6.</text:p>
      <text:p text:style-name="Text_20_body">Press the blue button labeled „Next“.</text:p>
      <text:p text:style-name="Text_20_body"><draw:frame draw:style-name="media" draw:name="7" text:anchor-type="as-char" draw:z-index="7" svg:width="7.9375cm" style:rel-width="100%" svg:height="17.638888888889cm" style:rel-height="scale"><draw:image xlink:href="Pictures/62326064e2e95c8c8a8ec6139cd30c7f.jpg" xlink:type="simple" xlink:show="embed" xlink:actuate="onLoad"/></draw:frame></text:p>
      <text:p text:style-name="Text_20_body">8. Next, you will be asked for a username and a password.</text:p>
      <text:p text:style-name="Text_20_body">Your username is your <text:span text:style-name="Strong_20_Emphasis">student email address</text:span> (<text:span text:style-name="Emphasis">account</text:span>@stud.uni-goettingen.de).</text:p>
      <text:p text:style-name="Text_20_body">The password is the password of your student account (also used for ecampus).</text:p>
      <text:p text:style-name="Text_20_body">If you have not set up a lock screen (pattern, PIN or password) until yet, you will now be asked to do so.</text:p>
      <text:p text:style-name="Text_20_body">When you have entered your access data, tap on „Connect to network“.</text:p>
      <text:p text:style-name="Text_20_body"><draw:frame draw:style-name="media" draw:name="8" text:anchor-type="as-char" draw:z-index="8" svg:width="7.9375cm" style:rel-width="100%" svg:height="17.638888888889cm" style:rel-height="scale"><draw:image xlink:href="Pictures/1aaeedb28aa569f70f665ce61333b375.jpg" xlink:type="simple" xlink:show="embed" xlink:actuate="onLoad"/></draw:frame></text:p>
      <text:p text:style-name="Text_20_body">9. If you should be asked to allow the suggested WIFI network and save the eduroam network, agree to both.</text:p>
      <text:p text:style-name="Text_20_body"><draw:frame draw:style-name="media" draw:name="9" text:anchor-type="as-char" draw:z-index="9" svg:width="7.9375cm" style:rel-width="100%" svg:height="17.638888888889cm" style:rel-height="scale"><draw:image xlink:href="Pictures/fd6f5d29a5784bc17567e8930e045863.jpg" xlink:type="simple" xlink:show="embed" xlink:actuate="onLoad"/></draw:frame></text:p>
      <text:p text:style-name="Text_20_body"><draw:frame draw:style-name="media" draw:name="10" text:anchor-type="as-char" draw:z-index="10" svg:width="7.9375cm" style:rel-width="100%" svg:height="17.638888888889cm" style:rel-height="scale"><draw:image xlink:href="Pictures/20d17d571d0c946ced7c62a441daed4a.jpg" xlink:type="simple" xlink:show="embed" xlink:actuate="onLoad"/></draw:frame></text:p>
      <text:p text:style-name="Text_20_body">10. The installation is finished and you can close the app.</text:p>
      <text:p text:style-name="Text_20_body">Your Android device will automatically connect to the eduroam network in the future.</text:p>
      <text:p text:style-name="Text_20_body"><draw:frame draw:style-name="media" draw:name="11" text:anchor-type="as-char" draw:z-index="11" svg:width="7.9375cm" style:rel-width="100%" svg:height="17.638888888889cm" style:rel-height="scale"><draw:image xlink:href="Pictures/87c74781bcd3eef752d475e6ec727d0d.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Should a Samsung device with Android be used and the above steps do not work, select the institution „University Goettingen“ and then the profile „Samsung Workaround“. <text:line-break/>
Then continue the above instructions from step 8.</text:p></table:table-cell></table:table-row></table:table></draw:text-box></draw:frame></text:p>
      <text:p text:style-name="Text_20_body"><draw:frame draw:style-name="media" draw:name="12" text:anchor-type="as-char" draw:z-index="12" svg:width="7.9375cm" style:rel-width="100%" svg:height="17.638888888889cm" style:rel-height="scale"><draw:image xlink:href="Pictures/1f84ab59d1ba0f41a9937adc3bcac2e9.jpg" xlink:type="simple" xlink:show="embed" xlink:actuate="onLoad"/></draw:frame></text:p>
      <text:p text:style-name="Text_20_body"><draw:frame draw:style-name="media" draw:name="13" text:anchor-type="as-char" draw:z-index="13" svg:width="7.9375cm" style:rel-width="100%" svg:height="17.638888888889cm" style:rel-height="scale"><draw:image xlink:href="Pictures/c7aecb66cfd34527277a5d36a1949551.jpg" xlink:type="simple" xlink:show="embed" xlink:actuate="onLoad"/></draw:frame></text:p>
      <text:p text:style-name="Text_20_body"><text:line-break/><text:line-break/><text:line-break/></text:p>
      <text:h text:style-name="Heading_20_3" text:outline-level="3"><text:bookmark-start text:name="__RefHeading___no_connection_with_eduroam_although_you_followed_the_steps_above_4"/><text:bookmark-start text:name="no_connection_with_eduroam_although_you_followed_the_steps_above"/>No connection with eduroam, although you followed the steps above<text:bookmark-end text:name="__RefHeading___no_connection_with_eduroam_although_you_followed_the_steps_above_4"/><text:bookmark-end text:name="no_connection_with_eduroam_although_you_followed_the_steps_above"/></text:h>
      <text:p text:style-name="Text_20_body">If you are asked for the login data again when connecting to eduroam (as shown in the following picture), an incorrect username or password in the geteduroam app is usually the error. </text:p>
      <text:p text:style-name="Text_20_body">Therefore, the Android device must be set to the initial state before. The following steps explain how.</text:p>
      <text:p text:style-name="Text_20_body"><draw:frame draw:style-name="media" draw:name="14" text:anchor-type="as-char" draw:z-index="14" svg:width="7.9375cm" style:rel-width="100%" svg:height="17.638888888889cm" style:rel-height="scale"><draw:image xlink:href="Pictures/a803ec7096ede1177d966af0324f6ce9.jpg" xlink:type="simple" xlink:show="embed" xlink:actuate="onLoad"/></draw:frame></text:p>
      <text:p text:style-name="Text_20_body">1. Open the system settings</text:p>
      <text:p text:style-name="Text_20_body"><draw:frame draw:style-name="media" draw:name="15" text:anchor-type="as-char" draw:z-index="15" svg:width="7.9375cm" style:rel-width="100%" svg:height="17.638888888889cm" style:rel-height="scale"><draw:image xlink:href="Pictures/fe4ebb4ceab773f91ff4071b93ac3353.jpg" xlink:type="simple" xlink:show="embed" xlink:actuate="onLoad"/></draw:frame></text:p>
      <text:p text:style-name="Text_20_body">2. Press „Connections“, select „Wi-Fi“ and in the next window tap on the 3 dots in the upper right corner (see 3rd picture).</text:p>
      <text:p text:style-name="Text_20_body"><draw:frame draw:style-name="media" draw:name="16" text:anchor-type="as-char" draw:z-index="16" svg:width="7.9375cm" style:rel-width="100%" svg:height="17.638888888889cm" style:rel-height="scale"><draw:image xlink:href="Pictures/045974a6e6f65cd659157ebade5eff96.jpg" xlink:type="simple" xlink:show="embed" xlink:actuate="onLoad"/></draw:frame></text:p>
      <text:p text:style-name="Text_20_body"><draw:frame draw:style-name="media" draw:name="17" text:anchor-type="as-char" draw:z-index="17" svg:width="7.9375cm" style:rel-width="100%" svg:height="17.638888888889cm" style:rel-height="scale"><draw:image xlink:href="Pictures/cb39b48cc7a3b7c127f397646a6f4c9f.jpg" xlink:type="simple" xlink:show="embed" xlink:actuate="onLoad"/></draw:frame></text:p>
      <text:p text:style-name="Text_20_body"><draw:frame draw:style-name="media" draw:name="18" text:anchor-type="as-char" draw:z-index="18" svg:width="7.9375cm" style:rel-width="100%" svg:height="17.638888888889cm" style:rel-height="scale"><draw:image xlink:href="Pictures/2761310ae9ec5454927ed391bf2554fb.jpg" xlink:type="simple" xlink:show="embed" xlink:actuate="onLoad"/></draw:frame></text:p>
      <text:p text:style-name="Text_20_body">3. Do select „Advanced settings“ from the list and then tap on „Manage networks“.</text:p>
      <text:p text:style-name="Text_20_body"><draw:frame draw:style-name="media" draw:name="19" text:anchor-type="as-char" draw:z-index="19" svg:width="7.9375cm" style:rel-width="100%" svg:height="17.638888888889cm" style:rel-height="scale"><draw:image xlink:href="Pictures/4bceb496e1597cc4ce8646ab99897755.jpg" xlink:type="simple" xlink:show="embed" xlink:actuate="onLoad"/></draw:frame></text:p>
      <text:p text:style-name="Text_20_body"><draw:frame draw:style-name="media" draw:name="20" text:anchor-type="as-char" draw:z-index="20" svg:width="7.9375cm" style:rel-width="100%" svg:height="17.638888888889cm" style:rel-height="scale"><draw:image xlink:href="Pictures/d9255710cab19882336f88b7d3b11651.jpg" xlink:type="simple" xlink:show="embed" xlink:actuate="onLoad"/></draw:frame></text:p>
      <text:p text:style-name="Text_20_body">4. Search for „eduroam“ in the list of saved networks, tap it and click the „Forget“ button.</text:p>
      <text:p text:style-name="Text_20_body"><draw:frame draw:style-name="media" draw:name="21" text:anchor-type="as-char" draw:z-index="21" svg:width="7.9375cm" style:rel-width="100%" svg:height="17.638888888889cm" style:rel-height="scale"><draw:image xlink:href="Pictures/52b1e4b53c26d0f2cee2becb506943eb.jpg" xlink:type="simple" xlink:show="embed" xlink:actuate="onLoad"/></draw:frame></text:p>
      <text:p text:style-name="Text_20_body"><draw:frame draw:style-name="media" draw:name="22" text:anchor-type="as-char" draw:z-index="22" svg:width="7.9375cm" style:rel-width="100%" svg:height="17.638888888889cm" style:rel-height="scale"><draw:image xlink:href="Pictures/91b16eb26b80f81059ff94d52b57146e.jpg" xlink:type="simple" xlink:show="embed" xlink:actuate="onLoad"/></draw:frame></text:p>
      <text:p text:style-name="Text_20_body">5. Now you can start again from step 2 of the instructions at the top.</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Note: If it still does not work after several attempts, you can visit us at our studIT helpdesks. Please note the <text:a xlink:type="simple" xlink:href="https://wiki.student.uni-goettingen.de/en/support/studit_support/kontakt" text:style-name="Internet_20_link" text:visited-style-name="Visited_20_Internet_20_Link">opening hours</text:a> during and outside the semester.</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41:25</meta:creation-date>
    <dc:creator>Generated</dc:creator>
    <dc:date>2026-08-20T02::41:25</dc:date>
    <dc:language>en-US</dc:language>
    <meta:editing-cycles>1</meta:editing-cycles>
    <meta:editing-duration>PT0S</meta:editing-duration>
    <dc:title>en:support:wlan:eduroam_android:eduroam_android_8_und_hoeher</dc:title>
  </office:meta>
</office:document-meta>
</file>