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8080582e95d1d86fe461702530e7834.jpg"/>
  <manifest:file-entry manifest:media-type="image/jpeg" manifest:full-path="Pictures/30533b5719ae34504fb5150fdedf5ab8.jpg"/>
  <manifest:file-entry manifest:media-type="image/jpeg" manifest:full-path="Pictures/9e904659bacee0dbe3d2784c27ed77d8.jpg"/>
  <manifest:file-entry manifest:media-type="image/jpeg" manifest:full-path="Pictures/2c8d1a08dbf856cdde62fc54c9de0db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cannen:buchscanner"/><text:bookmark-start text:name="__RefHeading___book_scanner_1"/><text:bookmark-start text:name="book_scanner"/>Book scanner<text:bookmark-end text:name="__RefHeading___book_scanner_1"/><text:bookmark-end text:name="book_scanner"/></text:h>
      <text:p text:style-name="Text_20_body">On the first floor of the main library of the university (SUB) you can find a book scanner next to the information desk. If you have any questions about how to use the book scanner, please ask one of the advisors of the SUB. However, here is a short picture by picture instruction on how to use the scanner.  </text:p>
      <text:h text:style-name="Heading_20_1" text:outline-level="1"><text:bookmark-start text:name="__RefHeading___instruction_2"/><text:bookmark-start text:name="instruction"/>Instruction<text:bookmark-end text:name="__RefHeading___instruction_2"/><text:bookmark-end text:name="instruction"/></text:h>
      <text:p text:style-name="Text_20_body">A short picture by picture instruction</text:p>
      <text:h text:style-name="Heading_20_3" text:outline-level="3"><text:bookmark-start text:name="__RefHeading___insert_usb_stick_3"/><text:bookmark-start text:name="insert_usb_stick"/>Insert USB stick<text:bookmark-end text:name="__RefHeading___insert_usb_stick_3"/><text:bookmark-end text:name="insert_usb_stick"/></text:h>
      <text:p text:style-name="Text_20_body"><draw:frame draw:style-name="media" draw:name="0" text:anchor-type="as-char" draw:z-index="0" svg:width="7.9375cm" style:rel-width="100%" svg:height="5.9699702886248cm" style:rel-height="scale"><draw:image xlink:href="Pictures/c8080582e95d1d86fe461702530e7834.jpg" xlink:type="simple" xlink:show="embed" xlink:actuate="onLoad"/></draw:frame></text:p>
      <text:h text:style-name="Heading_20_3" text:outline-level="3"><text:bookmark-start text:name="__RefHeading___put_the_book_on_the_scanning_table_4"/><text:bookmark-start text:name="put_the_book_on_the_scanning_table"/>Put the book on the scanning table<text:bookmark-end text:name="__RefHeading___put_the_book_on_the_scanning_table_4"/><text:bookmark-end text:name="put_the_book_on_the_scanning_table"/></text:h>
      <text:p text:style-name="Text_20_body"><draw:frame draw:style-name="media" draw:name="1" text:anchor-type="as-char" draw:z-index="1" svg:width="7.9375cm" style:rel-width="100%" svg:height="6.1295939201452cm" style:rel-height="scale"><draw:image xlink:href="Pictures/30533b5719ae34504fb5150fdedf5ab8.jpg" xlink:type="simple" xlink:show="embed" xlink:actuate="onLoad"/></draw:frame></text:p>
      <text:h text:style-name="Heading_20_3" text:outline-level="3"><text:bookmark-start text:name="__RefHeading___adjust_settings_5"/><text:bookmark-start text:name="adjust_settings"/>Adjust settings<text:bookmark-end text:name="__RefHeading___adjust_settings_5"/><text:bookmark-end text:name="adjust_settings"/></text:h>
      <text:p text:style-name="Text_20_body"><draw:frame draw:style-name="media" draw:name="2" text:anchor-type="as-char" draw:z-index="2" svg:width="7.9375cm" style:rel-width="100%" svg:height="5.9448221757322cm" style:rel-height="scale"><draw:image xlink:href="Pictures/9e904659bacee0dbe3d2784c27ed77d8.jpg" xlink:type="simple" xlink:show="embed" xlink:actuate="onLoad"/></draw:frame></text:p>
      <text:h text:style-name="Heading_20_3" text:outline-level="3"><text:bookmark-start text:name="__RefHeading___navigate_6"/><text:bookmark-start text:name="navigate"/>Navigate<text:bookmark-end text:name="__RefHeading___navigate_6"/><text:bookmark-end text:name="navigate"/></text:h>
      <text:p text:style-name="Text_20_body"><draw:frame draw:style-name="media" draw:name="3" text:anchor-type="as-char" draw:z-index="3" svg:width="7.9375cm" style:rel-width="100%" svg:height="5.9475974930362cm" style:rel-height="scale"><draw:image xlink:href="Pictures/2c8d1a08dbf856cdde62fc54c9de0db2.jpg" xlink:type="simple" xlink:show="embed" xlink:actuate="onLoad"/></draw:frame></text:p>
      <text:p text:style-name="Text_20_body"><text:a xlink:type="simple" xlink:href="tag&amp;#62; book scanner" text:style-name="Internet_20_link" text:visited-style-name="Visited_20_Internet_20_Link">tag&gt; book scann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0T01::55:59</meta:creation-date>
    <dc:creator>Generated</dc:creator>
    <dc:date>2026-08-20T01::55:59</dc:date>
    <dc:language>en-US</dc:language>
    <meta:editing-cycles>1</meta:editing-cycles>
    <meta:editing-duration>PT0S</meta:editing-duration>
    <dc:title>en:support:scannen:buchscanner</dc:title>
  </office:meta>
</office:document-meta>
</file>