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notebooks"/><text:bookmark-start text:name="__RefHeading___notebooks_1"/><text:bookmark-start text:name="notebooks"/>Notebooks<text:bookmark-end text:name="__RefHeading___notebooks_1"/><text:bookmark-end text:name="notebooks"/></text:h>
      <text:p text:style-name="Text_20_body"><draw:frame draw:style-name="mediaright" draw:name="0" text:anchor-type="paragraph" draw:z-index="0" svg:width="6.4822916666667cm" style:rel-width="100%" svg:height="6.4822916666667cm" style:rel-height="scale"><draw:image xlink:href="/var/www/dokuwiki/data/media/support/notebook.jpg" xlink:type="simple" xlink:show="embed" xlink:actuate="onLoad"/></draw:frame>
One of the services of studIT is to rent high-quality notebooks to students under good conditions for their academic work and research. With our laptops you can use the <text:a xlink:type="simple" xlink:href="https://www.studit.uni-goettingen.de/en/support/wlan" text:style-name="Internet_20_link" text:visited-style-name="Visited_20_Internet_20_Link">W-LAN</text:a> GoeMobile as well as the <text:a xlink:type="simple" xlink:href="https://www.studit.uni-goettingen.de/en/support/notebooks/notebooknetz" text:style-name="Internet_20_link" text:visited-style-name="Visited_20_Internet_20_Link">wired network</text:a> of Göttingen University.</text:p>
      <text:h text:style-name="Heading_20_2" text:outline-level="2"><text:bookmark-start text:name="__RefHeading___notebook_rental_2"/><text:bookmark-start text:name="notebook_rental"/>Notebook rental<text:bookmark-end text:name="__RefHeading___notebook_rental_2"/><text:bookmark-end text:name="notebook_rental"/></text:h>
      <text:p text:style-name="Text_20_body">If you do not have a computer or laptop available, you will be able to get a laptop for your academic work at the <text:a xlink:type="simple" xlink:href="https://www.studit.uni-goettingen.de/en/support/studit_support/chipkartenstelle" text:style-name="Internet_20_link" text:visited-style-name="Visited_20_Internet_20_Link">chip card issue point</text:a>.</text:p>
      <text:h text:style-name="Heading_20_4" text:outline-level="4"><text:bookmark-start text:name="__RefHeading___costs_and_rental_period_3"/><text:bookmark-start text:name="costs_and_rental_period"/>Costs and rental period<text:bookmark-end text:name="__RefHeading___costs_and_rental_period_3"/><text:bookmark-end text:name="costs_and_rental_period"/></text:h>
      <text:p text:style-name="Text_20_body">The costs for the notebook rental for one week are 10 Euros. The maximum rental period is four weeks.</text:p>
      <text:h text:style-name="Heading_20_4" text:outline-level="4"><text:bookmark-start text:name="__RefHeading___technical_features_4"/><text:bookmark-start text:name="technical_features"/>Technical features<text:bookmark-end text:name="__RefHeading___technical_features_4"/><text:bookmark-end text:name="technical_features"/></text:h>
      <text:p text:style-name="Text_20_body">Our notebooks do have AMD Turion Dual-Core CPU and a main memory of 1GB as well as an integrated DVD writer included as standard equipment. The operating time per battery charge is around 2,5 hours. The operating system is Windows XP and important standard software as MS-/Open-Office and Firefox are already installed. Our laptops are W-LAN-enabled and the VPN client is already preinstalled as well. You get the computer in a laptop bag. </text:p>
      <text:h text:style-name="Heading_20_4" text:outline-level="4"><text:bookmark-start text:name="__RefHeading___liability_5"/><text:bookmark-start text:name="liability"/>Liability<text:bookmark-end text:name="__RefHeading___liability_5"/><text:bookmark-end text:name="liability"/></text:h>
      <text:p text:style-name="Text_20_body">We expect the notebook renters to handle the computers with care. Users are liable for any damages that are caused intentionally or by thoughtless handling of the laptop with an obligatory fee at least. With the notebook you also lend a <text:a xlink:type="simple" xlink:href="http://en.wikipedia.org/wiki/Kensington_Security_Slot" text:style-name="Internet_20_link" text:visited-style-name="Visited_20_Internet_20_Link">Kensington security slot</text:a>. We expect from you to use it in public places (library, cafeteria etc.), because in case of theft or loss the user is liable for the damage caused.</text:p>
      <text:h text:style-name="Heading_20_4" text:outline-level="4"><text:bookmark-start text:name="__RefHeading___opening_hours_of_the_chip_card_issue_point_6"/><text:bookmark-start text:name="opening_hours_of_the_chip_card_issue_point"/>Opening hours of the chip card issue point<text:bookmark-end text:name="__RefHeading___opening_hours_of_the_chip_card_issue_point_6"/><text:bookmark-end text:name="opening_hours_of_the_chip_card_issue_point"/></text:h>
      <text:p text:style-name="Text_20_body">You can rent a notebook at the <text:a xlink:type="simple" xlink:href="https://www.studit.uni-goettingen.de/en/support/studit_support/chipkartenstelle" text:style-name="Internet_20_link" text:visited-style-name="Visited_20_Internet_20_Link">chip card issue point</text:a> which is in the main lecture hall building. It is open from 10-5 pm monday to friday.</text:p>
      <text:p text:style-name="Text_20_body"><text:a xlink:type="simple" xlink:href="tag&amp;#62;notebook laptop computer mobile rent rental lend netbook" text:style-name="Internet_20_link" text:visited-style-name="Visited_20_Internet_20_Link">tag&gt;notebook laptop computer mobile rent rental lend netboo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13::26:15</meta:creation-date>
    <dc:creator>Generated</dc:creator>
    <dc:date>2026-08-14T13::26:15</dc:date>
    <dc:language>en-US</dc:language>
    <meta:editing-cycles>1</meta:editing-cycles>
    <meta:editing-duration>PT0S</meta:editing-duration>
    <dc:title>en:support:notebooks</dc:title>
  </office:meta>
</office:document-meta>
</file>