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f9f221488719d2e860a724acb015d7.png"/>
  <manifest:file-entry manifest:media-type="image/png" manifest:full-path="Pictures/2deb86c9c959b4d1375863ddbd564dc5.png"/>
  <manifest:file-entry manifest:media-type="image/png" manifest:full-path="Pictures/794a356c80399bfe7f30197407ecab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thunderbird"/><text:bookmark-start text:name="__RefHeading___using_mozilla_thunderbird_as_an_email_client_1"/><text:bookmark-start text:name="using_mozilla_thunderbird_as_an_email_client"/>Using Mozilla Thunderbird as an Email Client<text:bookmark-end text:name="__RefHeading___using_mozilla_thunderbird_as_an_email_client_1"/><text:bookmark-end text:name="using_mozilla_thunderbird_as_an_email_client"/></text:h>
      <text:p text:style-name="Text_20_body">To set up <text:a xlink:type="simple" xlink:href="https://www.thunderbird.net/" text:style-name="Internet_20_link" text:visited-style-name="Visited_20_Internet_20_Link">Mozilla Thunderbird</text:a> as an email client: Emails that you retrieve from the web server <text:a xlink:type="simple" xlink:href="http://email.stud.uni-goettingen.de" text:style-name="Internet_20_link" text:visited-style-name="Visited_20_Internet_20_Link">http://email.stud.uni-goettingen.de</text:a> can be retrieved and managed using an email program. This guide focuses on the Mozilla Thunderbird program. The software is free and open-source, easy to use, and can be installed on Linux terminals from studIT (e.g. SUB basement).</text:p>
      <text:p text:style-name="Text_20_body">In the following guide, you can see the setup of Mozilla Thunderbird (version 128.8.0esr). The guide shows how to set up the program when you have just installed it and have not opened it before, as well as further configuration options.</text:p>
      <text:h text:style-name="Heading_20_1" text:outline-level="1"><text:bookmark-start text:name="__RefHeading___first-time_setup_2"/><text:bookmark-start text:name="first-time_setup"/>First-Time Setup<text:bookmark-end text:name="__RefHeading___first-time_setup_2"/><text:bookmark-end text:name="first-time_setup"/></text:h>
      <text:p text:style-name="Text_20_body">When you first open Thunderbird, the program will ask if you want to add a new account. You will, of course, say yes, as we want to add your student email account. (In theory, you can also add other email accounts, such as your private GMX, Gmail, Web.de, I-Cloud, etc. account, and manage all your emails in one program. For more information, see <text:span text:style-name="Strong_20_Emphasis">„Adding Other Accounts“</text:span>.</text:p>
      <text:p text:style-name="Text_20_body">Now, this window or tab should open: <text:line-break/>
<draw:frame draw:style-name="medialeft" draw:name="0" text:anchor-type="paragraph" draw:z-index="0" svg:width="26.458333333333cm" style:rel-width="100%" svg:height="14.955951096728cm" style:rel-height="scale"><draw:image xlink:href="Pictures/e8f9f221488719d2e860a724acb015d7.png" xlink:type="simple" xlink:show="embed" xlink:actuate="onLoad"/></draw:frame></text:p>
      <text:p text:style-name="Horizontal_20_Line"/>
      <text:p text:style-name="Text_20_body">We will now enter your <text:span text:style-name="Strong_20_Emphasis">Full Name:</text:span> <text:line-break/>
your <text:span text:style-name="Emphasis">personal name</text:span>, for example: <text:span text:style-name="Source_20_Text">Maxi Musterfrau</text:span> (so that the email can be automatically signed and displayed correctly to the recipient).</text:p>
      <text:p text:style-name="Text_20_body">Then, we will enter your <text:span text:style-name="Strong_20_Emphasis">Email Address:</text:span> <text:line-break/>
your <text:span text:style-name="Emphasis">email address</text:span> that you want to add, for example: <text:span text:style-name="Source_20_Text">m.musterfrau@stud.uni-goettingen.de</text:span>.</text:p>
      <text:p text:style-name="Text_20_body">Now, you must enter your <text:span text:style-name="Strong_20_Emphasis">Password:</text:span><text:line-break/>
your personal password for this email account (for student email accounts, this is always your E-Campus password).</text:p>
      <text:p text:style-name="Horizontal_20_Line"/>
      <text:p text:style-name="Text_20_body">It should now look like this: <text:line-break/></text:p>
      <text:p text:style-name="Text_20_body"><draw:frame draw:style-name="medialeft" draw:name="1" text:anchor-type="paragraph" draw:z-index="1" svg:width="26.458333333333cm" style:rel-width="100%" svg:height="14.955951096728cm" style:rel-height="scale"><draw:image xlink:href="Pictures/2deb86c9c959b4d1375863ddbd564dc5.png" xlink:type="simple" xlink:show="embed" xlink:actuate="onLoad"/></draw:frame></text:p>
      <text:p text:style-name="Horizontal_20_Line"/>
      <text:p text:style-name="Text_20_body">Now, we need to make a few individual settings. To do this, we will click on <text:span text:style-name="Strong_20_Emphasis">„Manual setup“</text:span>.<text:line-break/><text:line-break/></text:p>
      <text:p text:style-name="Text_20_body"><text:span text:style-name="Strong_20_Emphasis">IMPORTANT!</text:span> These settings are only necessary and important for student accounts. If you add your Gmail, GMX, etc. account, please read on at <text:span text:style-name="Strong_20_Emphasis">Adding Other Accounts.</text:span> <text:line-break/></text:p>
      <text:p text:style-name="Horizontal_20_Line"/>
      <text:p text:style-name="Text_20_body">Now, this window should open: <text:line-break/></text:p>
      <text:p text:style-name="Text_20_body"><draw:frame draw:style-name="medialeft" draw:name="2" text:anchor-type="paragraph" draw:z-index="2" svg:width="12.303125cm" svg:height="24.156458333333cm"><draw:image xlink:href="Pictures/794a356c80399bfe7f30197407ecab6e.png" xlink:type="simple" xlink:show="embed" xlink:actuate="onLoad"/></draw:frame></text:p>
      <text:p text:style-name="Horizontal_20_Line"/>
      <text:p text:style-name="Text_20_body">We will first deal with the <text:span text:style-name="Strong_20_Emphasis">Incoming Server</text:span>. This ensures that all emails arrive at your account. Please select the following settings: <text:line-break/><text:line-break/></text:p>
      <text:p text:style-name="Text_20_body"><text:span text:style-name="Strong_20_Emphasis">Protocol:</text:span> <text:span text:style-name="Source_20_Text">IMAP</text:span> <text:line-break/>
<text:span text:style-name="Strong_20_Emphasis">Hostname:</text:span> <text:span text:style-name="Source_20_Text">email.stud.uni-goettingen.de</text:span><text:line-break/>
<text:span text:style-name="Strong_20_Emphasis">Port:</text:span> <text:span text:style-name="Source_20_Text">993</text:span> <text:line-break/>
<text:span text:style-name="Strong_20_Emphasis">Connection Security:</text:span> <text:span text:style-name="Source_20_Text">SSL/TLS</text:span> <text:line-break/>
<text:span text:style-name="Strong_20_Emphasis"/>Authentication Method:<text:span text:style-name="Strong_20_Emphasis"> <text:span text:style-name="Source_20_Text">Password, normal</text:span> <text:line-break/>
Username:</text:span> <text:span text:style-name="Source_20_Text">ug-student\BENUTZERNAME</text:span> ←– Here, you must now enter your student name instead of <text:span text:style-name="Source_20_Text">BENUTZERNAME</text:span>. <text:line-break/>
If you don't know it, you can easily read it from the email address. I have marked it in bold, italic: <text:span text:style-name="Source_20_Text"><text:span text:style-name="Emphasis"><text:span text:style-name="Strong_20_Emphasis">m.musterfrau</text:span></text:span>@stud.uni-goettingen.de</text:span> <text:line-break/><text:line-break/></text:p>
      <text:p text:style-name="Text_20_body">Now, quickly the <text:span text:style-name="Strong_20_Emphasis">Outgoing Server:</text:span> <text:line-break/><text:line-break/></text:p>
      <text:p text:style-name="Text_20_body"><text:span text:style-name="Strong_20_Emphasis">Hostname:</text:span> <text:span text:style-name="Source_20_Text">email.stud.uni-goettingen.de</text:span><text:line-break/>
<text:span text:style-name="Strong_20_Emphasis">Port:</text:span> <text:span text:style-name="Source_20_Text">587</text:span> <text:line-break/>
<text:span text:style-name="Strong_20_Emphasis">Connection Security:</text:span> <text:span text:style-name="Source_20_Text">STARTTLS</text:span> <text:line-break/>
<text:span text:style-name="Strong_20_Emphasis">Authentication Method:</text:span> <text:span text:style-name="Source_20_Text">Password, normal</text:span> <text:line-break/>
<text:span text:style-name="Strong_20_Emphasis">Username:</text:span> <text:span text:style-name="Source_20_Text">ug-student\BENUTZERNAME</text:span> ←– Here, you must now enter your student name instead of <text:span text:style-name="Source_20_Text">BENUTZERNAME</text:span>. <text:line-break/>
If you don't know it, you can easily read it from the email address. I have marked it in bold, italic: <text:span text:style-name="Source_20_Text"><text:span text:style-name="Emphasis"><text:span text:style-name="Strong_20_Emphasis">m.musterfrau</text:span></text:span>@stud.uni-goettingen.de</text:span><text:line-break/><text:line-break/></text:p>
      <text:p text:style-name="Text_20_body">If you now click on done, you should have successfully added your email account.<text:line-break/>
If you still have problems, don't hesitate to come to our consultation points.</text:p>
      <text:p text:style-name="Horizontal_20_Line"/>
      <text:h text:style-name="Heading_20_1" text:outline-level="1"><text:bookmark-start text:name="__RefHeading___all_important_data_at_a_glance_3"/><text:bookmark-start text:name="all_important_data_at_a_glance"/>All Important Data at a Glance:<text:bookmark-end text:name="__RefHeading___all_important_data_at_a_glance_3"/><text:bookmark-end text:name="all_important_data_at_a_glance"/></text:h>
      <text:p text:style-name="Text_20_body"><text:span text:style-name="Strong_20_Emphasis">Email Address:</text:span> <text:span text:style-name="Source_20_Text">account@stud.uni-goettingen.de</text:span> <text:line-break/>
<text:span text:style-name="Strong_20_Emphasis">Password:</text:span> <text:span text:style-name="Source_20_Text">Student Password or E-Campus Password</text:span> <text:line-break/></text:p>
      <text:p text:style-name="Text_20_body"><text:span text:style-name="Strong_20_Emphasis">Incoming Server:</text:span> <text:line-break/><text:line-break/>
<text:span text:style-name="Strong_20_Emphasis">Protocol:</text:span> <text:span text:style-name="Source_20_Text">IMAP</text:span> <text:line-break/>
<text:span text:style-name="Strong_20_Emphasis">Hostname:</text:span> <text:span text:style-name="Source_20_Text">email.stud.uni-goettingen.de</text:span> <text:line-break/>
<text:span text:style-name="Strong_20_Emphasis">Port:</text:span> <text:span text:style-name="Source_20_Text">993</text:span> <text:line-break/>
<text:span text:style-name="Strong_20_Emphasis">Connection Security:</text:span> <text:span text:style-name="Source_20_Text">SSL/TLS</text:span> <text:line-break/>
<text:span text:style-name="Strong_20_Emphasis">Authentication Method:</text:span> <text:span text:style-name="Source_20_Text">Password, normal</text:span> <text:line-break/>
<text:span text:style-name="Strong_20_Emphasis">Username:</text:span> <text:span text:style-name="Source_20_Text">ug-student\BENUTZERNAME</text:span> ←– Here, you must now enter your student name instead of <text:span text:style-name="Source_20_Text">BENUTZERNAME</text:span>. <text:line-break/></text:p>
      <text:p text:style-name="Text_20_body"><text:span text:style-name="Strong_20_Emphasis">Outgoing Server</text:span> <text:line-break/><text:line-break/>
<text:span text:style-name="Strong_20_Emphasis">Protocol:</text:span> <text:span text:style-name="Source_20_Text">SMTP</text:span> <text:line-break/>
<text:span text:style-name="Strong_20_Emphasis">Hostname:</text:span> <text:span text:style-name="Source_20_Text">email.stud.uni-goettingen.de</text:span> <text:line-break/>
<text:span text:style-name="Strong_20_Emphasis">Port:</text:span> <text:span text:style-name="Source_20_Text">587</text:span> <text:line-break/>
<text:span text:style-name="Strong_20_Emphasis">Connection Security:</text:span> <text:span text:style-name="Source_20_Text">STARTTLS</text:span> <text:line-break/>
<text:span text:style-name="Strong_20_Emphasis">Authentication Method:</text:span> <text:span text:style-name="Source_20_Text">Password, normal</text:span> <text:line-break/>
<text:span text:style-name="Strong_20_Emphasis">Username:</text:span> <text:span text:style-name="Source_20_Text">ug-student\BENUTZERNAME</text:span> ←– Here, you must now enter your student name instead of <text:span text:style-name="Source_20_Text">BENUTZERNAME</text:span>. <text:line-break/></text:p>
      <text:p text:style-name="Text_20_body">If you don't know it, you can easily read it from the email address. I have marked it in bold, italic: <text:span text:style-name="Source_20_Text"><text:span text:style-name="Emphasis"><text:span text:style-name="Strong_20_Emphasis">m.musterfrau</text:span></text:span>@stud.uni-goettingen.de</text:span> <text:line-break/><text:line-break/></text:p>
      <text:p text:style-name="Horizontal_20_Line"/>
      <text:h text:style-name="Heading_20_1" text:outline-level="1"><text:bookmark-start text:name="__RefHeading___adding_other_accounts_4"/><text:bookmark-start text:name="adding_other_accounts"/>Adding Other Accounts:<text:bookmark-end text:name="__RefHeading___adding_other_accounts_4"/><text:bookmark-end text:name="adding_other_accounts"/></text:h>
      <text:p text:style-name="Text_20_body">In principle, it is possible to add other accounts in the same way as described above, such as your Gmail, GMX, Icloud, etc. account. Anbieterspezifische Einstellungen, which I have dealt with under <text:span text:style-name="Emphasis">Manual setup</text:span>, may need to be searched for. For this, it is worth adding a search query, for example, <text:span text:style-name="Source_20_Text">„IMAP Config“</text:span> or <text:span text:style-name="Source_20_Text">„Mail server settings“</text:span> or something similar. Here is an example configuration for Google accounts: <text:a xlink:type="simple" xlink:href="https://support.google.com/mail/answer/78892?hl=en#zippy=%2Cthunderbird" text:style-name="Internet_20_link" text:visited-style-name="Visited_20_Internet_20_Link">LINK</text:a></text:p>
      <text:p text:style-name="Horizontal_20_Line"/>
      <text:h text:style-name="Heading_20_1" text:outline-level="1"><text:bookmark-start text:name="__RefHeading___video_of_the_setup_outdated_5"/><text:bookmark-start text:name="video_of_the_setup_outdated"/>Video of the Setup (outdated):<text:bookmark-end text:name="__RefHeading___video_of_the_setup_outdated_5"/><text:bookmark-end text:name="video_of_the_setup_outdated"/></text:h>
      <text:p text:style-name="Text_20_body">When setting up a new account, the correct server data should be automatically set (see video) <text:line-break/>
<text:a xlink:type="simple" xlink:href="https://www.studit.uni-goettingen.de/support/email/thunderbird_2015.mp4" text:style-name="Internet_20_link" text:visited-style-name="Visited_20_Internet_20_Link">thunderbird_2015.mp4</text:a></text:p>
      <text:p text:style-name="Text_20_body"><text:a xlink:type="simple" xlink:href="tag&amp;#62;mail thunderbird setup mozilla client email program" text:style-name="Internet_20_link" text:visited-style-name="Visited_20_Internet_20_Link">tag&gt;mail thunderbird setup mozilla client email program</text:a></text:p>
      <text:h text:style-name="Heading_20_1" text:outline-level="1"><text:bookmark-start text:name="__RefHeading___mozilla_thunderbird_6"/><text:bookmark-start text:name="mozilla_thunderbird"/>Mozilla Thunderbird<text:bookmark-end text:name="__RefHeading___mozilla_thunderbird_6"/><text:bookmark-end text:name="mozilla_thunderbird"/></text:h>
      <text:p text:style-name="Text_20_body">Here you'll get to know how to configure <text:a xlink:type="simple" xlink:href="https://www.thunderbird.net/en-US/" text:style-name="Internet_20_link" text:visited-style-name="Visited_20_Internet_20_Link">Mozilla Thunderbird</text:a> as your e-mail client: </text:p>
      <text:p text:style-name="Text_20_body">You can use a mail program to receive and organize you mails which you can also check on <text:a xlink:type="simple" xlink:href="https://ecampus.uni-goettingen.de" text:style-name="Internet_20_link" text:visited-style-name="Visited_20_Internet_20_Link">ecampus</text:a>. You can use the software „Mozilla Thunderbird“ for free (open source).</text:p>
      <text:p text:style-name="Text_20_body">In the following video you can see how to configure Mozilla Thunderbird as your mail client. In the video you can see the configuration procedure immediately after installation. You can also edit, delete or add new accounts under extras→account settings. </text:p>
      <text:p text:style-name="Text_20_body"><text:a xlink:type="simple" xlink:href="https://www.studit.uni-goettingen.de/support/email/thunderbird_2015.mp4" text:style-name="Internet_20_link" text:visited-style-name="Visited_20_Internet_20_Link">thunderbird_2015.mp4</text:a></text:p>
      <text:h text:style-name="Heading_20_1" text:outline-level="1"><text:bookmark-start text:name="__RefHeading___all_important_data_in_an_overview_7"/><text:bookmark-start text:name="all_important_data_in_an_overview"/>All important data in an overview:<text:bookmark-end text:name="__RefHeading___all_important_data_in_an_overview_7"/><text:bookmark-end text:name="all_important_data_in_an_overview"/></text:h>
      <text:p text:style-name="Text_20_body"><text:span text:style-name="Strong_20_Emphasis">e-mail address:</text:span> firstname.lastname@stud.uni-goettingen.de<text:line-break/>
<text:span text:style-name="Strong_20_Emphasis">user name:</text:span> ug-student\username<text:line-break/>
<text:span text:style-name="Strong_20_Emphasis">incoming mail server:</text:span> email.stud.uni-goettingen.de, activate SSL! Port: 993<text:line-break/>
<text:span text:style-name="Strong_20_Emphasis">SMTP (outgoing mail) server:</text:span> email.stud.uni-goettingen.de, Port: 587 (user: ug-student\username), activate STARTTLS!
Please set Authentication method to: normal, password in Incoming and outgoing server settings.</text:p>
      <text:p text:style-name="Text_20_body"><text:a xlink:type="simple" xlink:href="tag&amp;#62;mail thunderbird configure mozilla client mailprogramm" text:style-name="Internet_20_link" text:visited-style-name="Visited_20_Internet_20_Link">tag&gt;mail thunderbird configure mozilla client mailprogram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7T08::36:03</meta:creation-date>
    <dc:creator>Generated</dc:creator>
    <dc:date>2026-08-27T08::36:03</dc:date>
    <dc:language>en-US</dc:language>
    <meta:editing-cycles>1</meta:editing-cycles>
    <meta:editing-duration>PT0S</meta:editing-duration>
    <dc:title>en:support:email:thunderbird</dc:title>
  </office:meta>
</office:document-meta>
</file>