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65a2e6b1b0ca8df7e4079bc051f619.jpg"/>
  <manifest:file-entry manifest:media-type="image/jpeg" manifest:full-path="Pictures/3987c4bc0b295b403e902bdde26102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campus:allgemeines"/><text:bookmark-start text:name="__RefHeading___basic_facts_about_ecampus_1"/><text:bookmark-start text:name="basic_facts_about_ecampus"/>Basic facts about eCampus<text:bookmark-end text:name="__RefHeading___basic_facts_about_ecampus_1"/><text:bookmark-end text:name="basic_facts_about_ecampus"/></text:h>
      <text:p text:style-name="Text_20_body">eCampus (electronical campus) of the university of Goettingen functions as a portal for students of the university and therefore depicts the central access point to all relevant online services. It includes: UniVZ, selfservice function, Stud.IP, go@med (only for medical students), FlexNow and your E-Mail account. 
If you login to the eCampus portal you will be automatically logged in to the mentioned systems as well, which you can then also use directly. (exception: go@med still requires a separate login.<text:line-break/> <text:line-break/> Moreover, you have the chance to design a personal front page with individual content. For example this could be different news of the university, news, weather forecast or a rail connection of the Db. What you choose and what ypu can see is totally your choic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The login to eCampus</text:span> functions with <text:a xlink:type="simple" xlink:href="https://www.studit.uni-goettingen.de/support/account/start" text:style-name="Internet_20_link" text:visited-style-name="Visited_20_Internet_20_Link">student account</text:a> (usually forename.surname). Please take care of small and capital letters!A login with the matriculation number is not possible! The user account for students of the university of goettingen exists since 2008. If you do not have one, you can easily get at it at one of our <text:a xlink:type="simple" xlink:href="https://www.studit.uni-goettingen.de/support/studit_support/standorte" text:style-name="Internet_20_link" text:visited-style-name="Visited_20_Internet_20_Link">consulting locations of studIT</text:a> .</text:p></table:table-cell></table:table-row></table:table></draw:text-box></draw:frame></text:p>
      <text:h text:style-name="Heading_20_2" text:outline-level="2"><text:bookmark-start text:name="__RefHeading___general_information_about_the_help_section_2"/><text:bookmark-start text:name="general_information_about_the_help_section"/>General information about the help section<text:bookmark-end text:name="__RefHeading___general_information_about_the_help_section_2"/><text:bookmark-end text:name="general_information_about_the_help_section"/></text:h>
      <text:p text:style-name="Text_20_body">In this help section there are merely descriptions of the functions of eCampus.If you need helf with the connected systems, please use the given help function. Here are th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empfehlungen_3"/><text:bookmark-start text:name="browserempfehlungen"/>Browserempfehlungen<text:bookmark-end text:name="__RefHeading___browserempfehlungen_3"/><text:bookmark-end text:name="browserempfehlungen"/></text:h>
      <text:p text:style-name="Text_20_body">Sämtliche Funktionen des eCampus können mit den gängigen Browsern in der jeweils aktuellen Version genutzt werden. Für eine optimale Nutzung empfehlen wir jedoch den <text:span text:style-name="Strong_20_Emphasis">Firefox</text:span>, <text:span text:style-name="Strong_20_Emphasis">Google Chrome</text:span> oder den <text:span text:style-name="Strong_20_Emphasis">Apple Safari</text:span>. <text:line-break/> Auch mit dem <text:span text:style-name="Strong_20_Emphasis">Microsoft Internet Explorer </text:span> können sie sämtliche Portalfunktionen nutzen, sie sollten jedoch die  Hinweise für die Nutzung des Microsoft Internet Explorers  beachten.</text:p>
      <text:p text:style-name="Text_20_body">Der Internet Explorer bis einschließlich Version 6 wird ausdrücklich nicht unterstützt. Außerdem ist bei den Browsern mobiler Endgeräte (Smartphones und Tablets) mit Einschränkungen bei der Nutzung der Persönlichen Startseite zu rechnen.</text:p>
      <text:h text:style-name="Heading_20_3" text:outline-level="3"><text:bookmark-start text:name="__RefHeading___hinweise_fuer_die_nutzung_des_microsoft_internet_explorers_4"/><text:bookmark-start text:name="hinweise_fuer_die_nutzung_des_microsoft_internet_explorers"/>Hinweise für die Nutzung des Microsoft Internet Explorers<text:bookmark-end text:name="__RefHeading___hinweise_fuer_die_nutzung_des_microsoft_internet_explorers_4"/><text:bookmark-end text:name="hinweise_fuer_die_nutzung_des_microsoft_internet_explorers"/></text:h>
      <text:p text:style-name="Text_20_body">Möchten Sie gerne den Microsoft Internet Explorer nutzen, sollten sie beachten, dass auf den Seiten des eCampus, insbesondere auf der Persönlichen Startseite, häufig diese Meldung angezeigt wird:</text:p>
      <text:p text:style-name="Text_20_body"><draw:frame draw:style-name="media" draw:name="0" text:anchor-type="as-char" draw:z-index="0" svg:width="11.826875cm" svg:height="3.4395833333333cm"><draw:image xlink:href="Pictures/3165a2e6b1b0ca8df7e4079bc051f619.jpg" xlink:type="simple" xlink:show="embed" xlink:actuate="onLoad"/></draw:frame>
<text:line-break/><text:span text:style-name="Emphasis">Bei älteren Internet Explorer Versionen kann diese Meldung anders aussehen.</text:span></text:p>
      <text:p text:style-name="Text_20_body">Mit den unsicheren Inhalten sind im Wesentlichen Grafiken gemeint, die z.B. in Portlets angezeigt werden. Es handelt sich dabei in jedem Fall um unkritische Inhalte, weshalb Sie gefahrlos mit <text:span text:style-name="Strong_20_Emphasis">[Nein]</text:span> bestätigen können. Alle relevanten Inhalte werden selbstverständlich über eine verschlüsselte HTTPS Verbindung übertragen. Falls Sie diese Meldung stört, können Sie sie wie folgt ausschalten:</text:p>
      <text:p text:style-name="Text_20_body">1. Klicken Sie im Internet Explorer auf die Schaltfläche <text:span text:style-name="Strong_20_Emphasis">Extras</text:span> und klicken Sie dann auf <text:span text:style-name="Strong_20_Emphasis">Internetoptionen</text:span>.</text:p>
      <text:p text:style-name="Text_20_body">2. Klicken Sie auf den Register-Reiter <text:span text:style-name="Strong_20_Emphasis">Sicherheit</text:span> und dann auf die Schaltfläche <text:span text:style-name="Strong_20_Emphasis">Stufe anpassen</text:span>.</text:p>
      <text:p text:style-name="Text_20_body"><draw:a xlink:type="simple" xlink:href="http://wiki.student.uni-goettingen.de/_detail/ecampus/ie_nutzung2.jpg?id=ecampus"/></text:p>
      <text:p text:style-name="Text_20_body">3. Navigieren Sie im Dialogfeld <text:span text:style-name="Strong_20_Emphasis">Sicherheitseinstellungen</text:span> zur Einstellung <text:span text:style-name="Strong_20_Emphasis">Gemischte Inhalte anzeigen</text:span> im Abschnitt <text:span text:style-name="Strong_20_Emphasis">Verschiedenes</text:span>, und klicken Sie auf <text:span text:style-name="Strong_20_Emphasis">Aktivieren</text:span>.</text:p>
      <text:p text:style-name="Text_20_body"><draw:a xlink:type="simple" xlink:href="http://wiki.student.uni-goettingen.de/_detail/ecampus/ie_nutzung3.jpg?id=ecampus"/></text:p>
      <text:p text:style-name="Text_20_body">4. Klicken Sie im Dialogfeld Sicherheitseinstellungen auf <text:span text:style-name="Strong_20_Emphasis">OK</text:span> bzw. <text:span text:style-name="Strong_20_Emphasis">Ja</text:span> und anschließend noch einmal auf <text:span text:style-name="Strong_20_Emphasis">OK</text:span>, um Internetoptionen zu verlassen.</text:p>
      <text:h text:style-name="Heading_20_1" text:outline-level="1"><text:bookmark-start text:name="__RefHeading___aufbau_des_portals_5"/><text:bookmark-start text:name="aufbau_des_portals"/>Aufbau des Portals<text:bookmark-end text:name="__RefHeading___aufbau_des_portals_5"/><text:bookmark-end text:name="aufbau_des_portals"/></text:h>
      <text:p text:style-name="Text_20_body">Der eCampus besteht aus den drei Bereichen Header, Content-Bereich und Footer. Diese Bereiche werden auf sämtlichen Portalseiten angezeigt, wobei die Größe von Header und Footer fest und die Größe des Content-Bereichs variabel, abhängig vom Browserfenster, ist. Der Header enthält Logos, Navigationselemente, das Lesezeichenmenu, einen Infobereich, sowie die Login bzw. Logout Links.  Im Content-Bereich werden die angebundenen Systeme, wie z.B. Stud.IP, das E-Mail Postfach und auch die persönliche Startseite angezeigt. Der Footer enthält allgemeine, wichtige Links, z.B. zu dieser Hilfe. Im Header und Footer wird bestimmt, was im Content-Bereich angezeigt wird.</text:p>
      <text:h text:style-name="Heading_20_2" text:outline-level="2"><text:bookmark-start text:name="__RefHeading___headerverkleinerung_6"/><text:bookmark-start text:name="headerverkleinerung"/>Headerverkleinerung<text:bookmark-end text:name="__RefHeading___headerverkleinerung_6"/><text:bookmark-end text:name="headerverkleinerung"/></text:h>
      <text:p text:style-name="Text_20_body">Um eine vergrößerte Arbeitsfläche zu erhalten, lässt sich der Header des eCampus wahlweise verkleinern. Dies kann insbesondere bei kleineren Anzeigegeräten, wie z.B. Netbooks, sinnvoll sein. Klicken Sie zum Umschalten des Headers das Minus-(bzw. Plus-) Symbol neben dem Logout Link an. Ihre persönliche Header Einstellung bleibt auch nach einem erneuten Login erhalten. </text:p>
      <text:p text:style-name="Text_20_body"><draw:frame draw:style-name="media" draw:name="1" text:anchor-type="as-char" draw:z-index="1" svg:width="11.58875cm" svg:height="1.7197916666667cm"><draw:image xlink:href="Pictures/3987c4bc0b295b403e902bdde2610274.jpg" xlink:type="simple" xlink:show="embed" xlink:actuate="onLoad"/></draw:frame></text:p>
      <text:h text:style-name="Heading_20_1" text:outline-level="1"><text:bookmark-start text:name="__RefHeading___offentliche_startseite_7"/><text:bookmark-start text:name="offentliche_startseite"/>Öffentliche Startseite<text:bookmark-end text:name="__RefHeading___offentliche_startseite_7"/><text:bookmark-end text:name="offentliche_startseite"/></text:h>
      <text:p text:style-name="Text_20_body">Nachdem Sie in Ihrem Browser <text:a xlink:type="simple" xlink:href="https://ecampus.uni-goettingen.de" text:style-name="Internet_20_link" text:visited-style-name="Visited_20_Internet_20_Link">https://ecampus.uni-goettingen.de</text:a> eingegeben haben, gelangen Sie auf die öffentliche Startseite des eCampus. Alle Inhalte, die hier angezeigt werden, sind für alle Studierenden und sonstige Besucher identisch.</text:p>
      <text:h text:style-name="Heading_20_2" text:outline-level="2"><text:bookmark-start text:name="__RefHeading___inhalte_8"/><text:bookmark-start text:name="inhalte"/>Inhalte<text:bookmark-end text:name="__RefHeading___inhalte_8"/><text:bookmark-end text:name="inhalte"/></text:h>
      <text:p text:style-name="Text_20_body">Neben Links zum AStA und zum Studentenwerk werden Newsfeeds der Studienzentrale, der Pressestelle und des AStA, sowie ein Begrüßungstext angezeigt. Für die Inhalte der Feeds sind Pressestelle, Studienzentrale und AStA selbst verantwortlich; sollten Sie also Anmerkungen zu den Inhalten haben, wenden Sie sich bitte direkt an den jeweiligen Feed-Herausgeber.</text:p>
      <text:h text:style-name="Heading_20_2" text:outline-level="2"><text:bookmark-start text:name="__RefHeading___login_9"/><text:bookmark-start text:name="login"/>Login<text:bookmark-end text:name="__RefHeading___login_9"/><text:bookmark-end text:name="login"/></text:h>
      <text:p text:style-name="Text_20_body">Im rechten oberen Bereich der öffentlichen Startseite, unterhalb des UMG Logos, finden Sie die Login Maske.</text:p>
      <text:p text:style-name="Text_20_body"><draw:a xlink:type="simple" xlink:href="http://wiki.student.uni-goettingen.de/_detail/ecampus/login_maske.jpg?id=ecampus"/></text:p>
      <text:p text:style-name="Text_20_body">Hier können Sie sich mit Ihrer studentischen Nutzerkennung anmelden. Sie gelangen dadurch zur Persönlichen Startseite und können von dort zu den angebundenen Systemen navigieren. Ein weiterer Login ist nicht notwendig.</text:p>
      <text:h text:style-name="Heading_20_1" text:outline-level="1"><text:bookmark-start text:name="__RefHeading___personliche_startseite_-_home_10"/><text:bookmark-start text:name="personliche_startseite_-_home"/>Persönliche Startseite - (Home)<text:bookmark-end text:name="__RefHeading___personliche_startseite_-_home_10"/><text:bookmark-end text:name="personliche_startseite_-_home"/></text:h>
      <text:p text:style-name="Text_20_body">Die Erscheinung der persönlichen Startseite können Sie an Ihre individuellen Bedürfnisse anpassen. Sie können bespielsweise weitere Registerkarten einfügen oder zusätzliche Inhalte in Form von Portlets platzieren. Haben Sie Anpassungen an der persönlichen Startseite vorgenommen, können Sie diese von überall aus nutzen. Sie gelangen nach jedem Login wieder zurück zu Ihrer individuellen Oberfläche. Die persönliche Startseite kann nur von Ihnen aufgerufen werden, andere Studierende haben keinen Zugriff darauf. Bei Bedarf können Sie sie auch wieder auf die Ausgangskonfiguration zurücksetzen. Wie Sie diese Möglichkeiten nutzen können, wird in den nachfolgenden Abschnitten erklärt.</text:p>
      <text:h text:style-name="Heading_20_2" text:outline-level="2"><text:bookmark-start text:name="__RefHeading___default_seite_11"/><text:bookmark-start text:name="default_seite"/>Default Seite<text:bookmark-end text:name="__RefHeading___default_seite_11"/><text:bookmark-end text:name="default_seite"/></text:h>
      <text:p text:style-name="Text_20_body">Wenn Sie den eCampus das erste Mal nutzen, dann enthält ihre Startseite vorausgewählte Inhalte (Portlets), diese Inhalte erhält jeder Studierende gleichermaßen.  Sie können diese Inhalte selbstverständlich beliebig anpassen und bei Bedarf auch wieder alles auf den Ausgangszustand zurücksetzen. Klicken Sie zum Zurücksetzen auf [Persönliche Einstellungen zurücksetzen]</text:p>
      <text:p text:style-name="Text_20_body"><draw:a xlink:type="simple" xlink:href="http://wiki.student.uni-goettingen.de/_detail/ecampus/default_seite1.jpg?id=ecampus"/></text:p>
      <text:p text:style-name="Text_20_body">Nach dem Bestätigen wird Ihre persönliche Startseite vollständig zurückgesetzt, was bedeutet, dass alle Registerkarten und alle Portlets, die Sie eingefügt haben, gelöscht werden und auch die Konfiguration dieser Portlets verloren geht. Sie können jedoch alle Portlets erneut hinzufügen und neu konfigurieren. Wenn Sie sich sicher sind, dass Sie Ihre persönliche Startseite zurücksetzten möchten, dann bestätigen Sie mit [Ja].</text:p>
      <text:p text:style-name="Text_20_body"><draw:a xlink:type="simple" xlink:href="http://wiki.student.uni-goettingen.de/_detail/ecampus/default_seite2.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20::44:53</meta:creation-date>
    <dc:creator>Generated</dc:creator>
    <dc:date>2026-09-07T20::44:53</dc:date>
    <dc:language>en-US</dc:language>
    <meta:editing-cycles>1</meta:editing-cycles>
    <meta:editing-duration>PT0S</meta:editing-duration>
    <dc:title>en:support:ecampus:allgemeines</dc:title>
  </office:meta>
</office:document-meta>
</file>