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e77dcb8faf04f89e016a84881876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so_drucke_ich"/><text:bookmark-start text:name="__RefHeading___how_to_print_1"/><text:bookmark-start text:name="how_to_print"/>"How to print..."<text:bookmark-end text:name="__RefHeading___how_to_print_1"/><text:bookmark-end text:name="how_to_print"/></text:h>
      <text:p text:style-name="Text_20_body">To explain the functionality of the printing with your student account in a lively way, we have created a short video for you. If you have any further questions concerning the printing, please do not hesitate to visit us at our <text:a xlink:type="simple" xlink:href="https://www.studit.uni-goettingen.de/en/support/studit_support/standorte" text:style-name="Internet_20_link" text:visited-style-name="Visited_20_Internet_20_Link">helpdesks</text:a> or <text:a xlink:type="simple" xlink:href="https://www.studit.uni-goettingen.de/en/support/studit_support/kontakt" text:style-name="Internet_20_link" text:visited-style-name="Visited_20_Internet_20_Link">contact</text:a> us online.</text:p>
      <text:p text:style-name="Text_20_body"><text:a xlink:type="simple" xlink:href="flowplayer&amp;#62;:support:video_drucken_neu.mp4 700,400" text:style-name="Internet_20_link" text:visited-style-name="Visited_20_Internet_20_Link">flowplayer&gt;:support:video_drucken_neu.mp4 700,400</text:a></text:p>
      <text:h text:style-name="Heading_20_2" text:outline-level="2"><text:bookmark-start text:name="__RefHeading___a_short_step-by-step_instruction_on_how_to_print_on_studit_computers_2"/><text:bookmark-start text:name="a_short_step-by-step_instruction_on_how_to_print_on_studit_computers"/>A short step-by-step instruction on how to print on studIT computers<text:bookmark-end text:name="__RefHeading___a_short_step-by-step_instruction_on_how_to_print_on_studit_computers_2"/><text:bookmark-end text:name="a_short_step-by-step_instruction_on_how_to_print_on_studit_computers"/></text:h>
      <text:p text:style-name="Text_20_body"> <draw:frame draw:style-name="mediaright" draw:name="0" text:anchor-type="paragraph" draw:z-index="0" svg:width="7.1966666666667cm" style:rel-width="100%" svg:height="3.2808333333333cm" style:rel-height="scale"><draw:image xlink:href="Pictures/38e77dcb8faf04f89e016a848818763c.jpg" xlink:type="simple" xlink:show="embed" xlink:actuate="onLoad"/></draw:frame></text:p>
      <text:list text:style-name="Numbering_20_1" text:continue-numbering="false">
        <text:list-item>
          <text:p text:style-name="Numbering_20_1_Content_First"> log in with your student account at one of our <text:a xlink:type="simple" xlink:href="https://www.studit.uni-goettingen.de/en/support/rechnerstandorte/start" text:style-name="Internet_20_link" text:visited-style-name="Visited_20_Internet_20_Link">studIT computers</text:a> </text:p>
        </text:list-item>
        <text:list-item>
          <text:p text:style-name="Numbering_20_1_Content"> open the document which you want to print out</text:p>
        </text:list-item>
        <text:list-item>
          <text:p text:style-name="Numbering_20_1_Content"> <text:a xlink:type="simple" xlink:href="https://www.studit.uni-goettingen.de/en/support/drucken/druckguthaben" text:style-name="Internet_20_link" text:visited-style-name="Visited_20_Internet_20_Link">check your printing credit</text:a></text:p>
        </text:list-item>
        <text:list-item>
          <text:p text:style-name="Numbering_20_1_Content"> send the print job by pushing crtl+P or the print-button/ menu respectively</text:p>
        </text:list-item>
        <text:list-item>
          <text:p text:style-name="Numbering_20_1_Content"> choose <text:a xlink:type="simple" xlink:href="https://www.studit.uni-goettingen.de/en/support/drucken/drucker" text:style-name="Internet_20_link" text:visited-style-name="Visited_20_Internet_20_Link">a printing queue</text:a> (direct printing or <text:a xlink:type="simple" xlink:href="https://www.studit.uni-goettingen.de/en/support/drucken/follow-me" text:style-name="Internet_20_link" text:visited-style-name="Visited_20_Internet_20_Link">Follow-Me queue</text:a>)</text:p>
        </text:list-item>
        <text:list-item>
          <text:p text:style-name="Numbering_20_1_Content"> set your page size and the format of the document etc. </text:p>
        </text:list-item>
        <text:list-item>
          <text:p text:style-name="Numbering_20_1_Content"> start the print job </text:p>
        </text:list-item>
        <text:list-item>
          <text:p text:style-name="Numbering_20_1_Content"> confirm or reject the print job in the upcoming window </text:p>
        </text:list-item>
        <text:list-item>
          <text:p text:style-name="Numbering_20_1_Content_Last"> when using <text:a xlink:type="simple" xlink:href="https://www.studit.uni-goettingen.de/en/support/drucken/follow-me" text:style-name="Internet_20_link" text:visited-style-name="Visited_20_Internet_20_Link">Follow-Me printing</text:a>: pick up your print job at a printing device capable to Follow-Me printing </text:p>
        </text:list-item>
      </text:list>
      <text:p text:style-name="Text_20_body">Now you're done :).</text:p>
      <text:p text:style-name="Text_20_body"><text:a xlink:type="simple" xlink:href="https://www.studit.uni-goettingen.de/support/video_drucken_neu.mp4" text:style-name="Internet_20_link" text:visited-style-name="Visited_20_Internet_20_Link">video_drucken_neu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4::56:56</meta:creation-date>
    <dc:creator>Generated</dc:creator>
    <dc:date>2026-08-25T14::56:56</dc:date>
    <dc:language>en-US</dc:language>
    <meta:editing-cycles>1</meta:editing-cycles>
    <meta:editing-duration>PT0S</meta:editing-duration>
    <dc:title>en:support:drucken:so_drucke_ich</dc:title>
  </office:meta>
</office:document-meta>
</file>